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Fonts/Font_Lucida_Sans_2.ttf" manifest:media-type="application/x-font-ttf"/>
  <manifest:file-entry manifest:full-path="Fonts/Font_Liberation_Sans_4.ttf" manifest:media-type="application/x-font-ttf"/>
  <manifest:file-entry manifest:full-path="Fonts/Font_Lucida_Sans_1.ttf" manifest:media-type="application/x-font-ttf"/>
  <manifest:file-entry manifest:full-path="Fonts/Font_Liberation_Sans_3.ttf" manifest:media-type="application/x-font-ttf"/>
  <manifest:file-entry manifest:full-path="Fonts/Font_Calibri_4.ttf" manifest:media-type="application/x-font-ttf"/>
  <manifest:file-entry manifest:full-path="Fonts/Font_Liberation_Sans_2.ttf" manifest:media-type="application/x-font-ttf"/>
  <manifest:file-entry manifest:full-path="Fonts/Font_Calibri_3.ttf" manifest:media-type="application/x-font-ttf"/>
  <manifest:file-entry manifest:full-path="Fonts/Font_Calibri_1.ttf" manifest:media-type="application/x-font-ttf"/>
  <manifest:file-entry manifest:full-path="Fonts/Font_Liberation_Sans_1.ttf" manifest:media-type="application/x-font-ttf"/>
  <manifest:file-entry manifest:full-path="Fonts/Font_Calibri_2.ttf" manifest:media-type="application/x-font-ttf"/>
  <manifest:file-entry manifest:full-path="Fonts/Font_Arial_Unicode_MS_1.ttf" manifest:media-type="application/x-font-ttf"/>
  <manifest:file-entry manifest:full-path="Pictures/10000000000000C8000000E07092FA08C0DCA495.jpg" manifest:media-type="image/jpeg"/>
  <manifest:file-entry manifest:full-path="Pictures/100000000000058000000354EE0B66DDA1B7AEB7.jpg" manifest:media-type="image/jpeg"/>
  <manifest:file-entry manifest:full-path="Pictures/10000000000006CF0000011068406E57C75BBFC0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  <svg:font-face-uri xlink:href="Fonts/Font_Calibri_2.ttf" xlink:type="simple" loext:font-style="normal" loext:font-weight="bold">
          <svg:font-face-format svg:string="truetype"/>
        </svg:font-face-uri>
        <svg:font-face-uri xlink:href="Fonts/Font_Calibri_3.ttf" xlink:type="simple" loext:font-style="italic" loext:font-weight="normal">
          <svg:font-face-format svg:string="truetype"/>
        </svg:font-face-uri>
        <svg:font-face-uri xlink:href="Fonts/Font_Calibri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0cm" fo:text-align="start" style:justify-single-word="false" fo:text-indent="0cm" style:auto-text-indent="false"/>
    </style:style>
    <style:style style:name="P2" style:family="paragraph" style:parent-style-name="Standard" style:master-page-name="Standard">
      <style:paragraph-properties fo:margin-left="0cm" fo:margin-right="0cm" fo:margin-top="0cm" fo:margin-bottom="0cm" style:contextual-spacing="false" fo:line-height="0cm" fo:text-align="start" style:justify-single-word="false" fo:text-indent="0cm" style:auto-text-indent="false" style:page-number="1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0.411cm" fo:text-align="start" style:justify-single-word="false" fo:orphans="0" fo:widows="0" fo:text-indent="0cm" style:auto-text-indent="false" fo:padding="0cm" fo:border="none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0.549cm" fo:text-align="start" style:justify-single-word="false" fo:orphans="0" fo:widows="0" fo:text-indent="0cm" style:auto-text-indent="false" fo:padding="0cm" fo:border="none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6" style:family="paragraph" style:parent-style-name="Standard">
      <style:paragraph-properties fo:margin-left="0cm" fo:margin-right="0cm" fo:margin-top="0.078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7" style:family="paragraph" style:parent-style-name="Standard">
      <style:paragraph-properties fo:margin-left="0cm" fo:margin-right="0cm" fo:margin-top="0.072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8" style:family="paragraph" style:parent-style-name="Standard">
      <style:paragraph-properties fo:margin-left="0.831cm" fo:margin-right="0cm" fo:margin-top="0.138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9" style:family="paragraph" style:parent-style-name="Standard">
      <style:paragraph-properties fo:margin-left="0.669cm" fo:margin-right="0cm" fo:margin-top="0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10" style:family="paragraph" style:parent-style-name="Standard">
      <style:paragraph-properties fo:margin-left="0.203cm" fo:margin-right="0cm" fo:margin-top="0.078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11" style:family="paragraph" style:parent-style-name="Standard">
      <style:paragraph-properties fo:margin-left="0.711cm" fo:margin-right="0cm" fo:margin-top="0.078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12" style:family="paragraph" style:parent-style-name="Standard">
      <style:paragraph-properties fo:margin-left="3.17cm" fo:margin-right="0cm" fo:margin-top="0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13" style:family="paragraph" style:parent-style-name="Standard">
      <style:paragraph-properties fo:margin-left="0.508cm" fo:margin-right="0cm" fo:margin-top="0.078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14" style:family="paragraph" style:parent-style-name="Standard">
      <style:paragraph-properties fo:margin-left="1.058cm" fo:margin-right="0cm" fo:margin-top="0.078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15" style:family="paragraph" style:parent-style-name="Standard">
      <style:paragraph-properties fo:margin-left="1.189cm" fo:margin-right="0cm" fo:margin-top="0.078cm" fo:margin-bottom="0cm" style:contextual-spacing="false" fo:line-height="0.291cm" fo:text-align="start" style:justify-single-word="false" fo:orphans="0" fo:widows="0" fo:text-indent="0cm" style:auto-text-indent="false" fo:padding="0cm" fo:border="none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0.309cm" fo:text-align="start" style:justify-single-word="false" fo:orphans="0" fo:widows="0" fo:text-indent="0cm" style:auto-text-indent="false" fo:padding="0cm" fo:border="none"/>
    </style:style>
    <style:style style:name="P17" style:family="paragraph" style:parent-style-name="Standard">
      <style:paragraph-properties fo:margin-left="0cm" fo:margin-right="0cm" fo:margin-top="0.106cm" fo:margin-bottom="0cm" style:contextual-spacing="false" fo:line-height="0.309cm" fo:text-align="start" style:justify-single-word="false" fo:orphans="0" fo:widows="0" fo:text-indent="0cm" style:auto-text-indent="false" fo:padding="0cm" fo:border="none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0.258cm" fo:text-align="start" style:justify-single-word="false" fo:orphans="0" fo:widows="0" fo:text-indent="0cm" style:auto-text-indent="false" fo:padding="0cm" fo:border="none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0.245cm" fo:text-align="start" style:justify-single-word="false" fo:orphans="0" fo:widows="0" fo:text-indent="0cm" style:auto-text-indent="false" fo:padding="0cm" fo:border="none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0.206cm" fo:text-align="start" style:justify-single-word="false" fo:orphans="0" fo:widows="0" fo:text-indent="0cm" style:auto-text-indent="false" fo:padding="0cm" fo:border="none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0.355cm" fo:text-align="start" style:justify-single-word="false" fo:orphans="0" fo:widows="0" fo:text-indent="0cm" style:auto-text-indent="false" fo:padding="0cm" fo:border="none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0.335cm" fo:text-align="start" style:justify-single-word="false" fo:orphans="0" fo:widows="0" fo:text-indent="0cm" style:auto-text-indent="false" fo:padding="0cm" fo:border="none"/>
    </style:style>
    <style:style style:name="P23" style:family="paragraph" style:parent-style-name="Standard">
      <style:paragraph-properties fo:margin-left="0cm" fo:margin-right="0cm" fo:margin-top="0.15cm" fo:margin-bottom="0cm" style:contextual-spacing="false" fo:line-height="0.335cm" fo:text-align="start" style:justify-single-word="false" fo:orphans="0" fo:widows="0" fo:text-indent="0cm" style:auto-text-indent="false" fo:padding="0cm" fo:border="none"/>
    </style:style>
    <style:style style:name="P24" style:family="paragraph" style:parent-style-name="Standard">
      <style:paragraph-properties fo:margin-left="0.667cm" fo:margin-right="0cm" fo:margin-top="0cm" fo:margin-bottom="0cm" style:contextual-spacing="false" fo:line-height="0.335cm" fo:text-align="start" style:justify-single-word="false" fo:orphans="0" fo:widows="0" fo:text-indent="0cm" style:auto-text-indent="false" fo:padding="0cm" fo:border="none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0.236cm" fo:text-align="start" style:justify-single-word="false" fo:orphans="0" fo:widows="0" fo:text-indent="0cm" style:auto-text-indent="false" fo:padding="0cm" fo:border="none"/>
    </style:style>
    <style:style style:name="P26" style:family="paragraph">
      <loext:graphic-properties draw:fill="solid" draw:fill-color="#ffffff"/>
      <style:paragraph-properties fo:text-align="center"/>
    </style:style>
    <style:style style:name="T1" style:family="text">
      <style:text-properties fo:color="#ff0000" loext:opacity="100%" style:font-name="Arial" fo:font-size="1pt" fo:letter-spacing="normal" style:font-size-asian="1pt"/>
    </style:style>
    <style:style style:name="T2" style:family="text">
      <style:text-properties fo:color="#000000" loext:opacity="100%" style:font-name="Arial" fo:font-size="10.5pt" fo:letter-spacing="-0.002cm" fo:font-weight="bold" style:font-size-asian="10.5pt" style:font-weight-asian="bold"/>
    </style:style>
    <style:style style:name="T3" style:family="text">
      <style:text-properties fo:color="#000000" loext:opacity="100%" style:font-name="Arial" fo:font-size="10.5pt" fo:letter-spacing="normal" fo:font-weight="bold" style:font-size-asian="10.5pt" style:font-weight-asian="bold"/>
    </style:style>
    <style:style style:name="T4" style:family="text">
      <style:text-properties fo:color="#000000" loext:opacity="100%" style:font-name="Arial" fo:font-size="14pt" fo:letter-spacing="normal" fo:font-weight="bold" style:font-size-asian="14pt" style:font-weight-asian="bold"/>
    </style:style>
    <style:style style:name="T5" style:family="text">
      <style:text-properties fo:color="#000000" loext:opacity="100%" style:font-name="Arial" fo:font-size="7.5pt" fo:letter-spacing="-0.002cm" style:font-size-asian="7.5pt"/>
    </style:style>
    <style:style style:name="T6" style:family="text">
      <style:text-properties fo:color="#000000" loext:opacity="100%" style:font-name="Arial" fo:font-size="7.5pt" fo:letter-spacing="-0.002cm" style:font-size-asian="7.5pt" style:font-name-complex="Arial1"/>
    </style:style>
    <style:style style:name="T7" style:family="text">
      <style:text-properties fo:color="#000000" loext:opacity="100%" style:font-name="Arial" fo:font-size="7.5pt" fo:letter-spacing="-0.002cm" fo:font-weight="bold" style:font-size-asian="7.5pt" style:font-weight-asian="bold" style:font-name-complex="Arial1"/>
    </style:style>
    <style:style style:name="T8" style:family="text">
      <style:text-properties fo:color="#000000" loext:opacity="100%" style:font-name="Arial" fo:font-size="7.5pt" fo:letter-spacing="-0.002cm" fo:font-weight="bold" style:font-size-asian="7.5pt" style:font-weight-asian="bold"/>
    </style:style>
    <style:style style:name="T9" style:family="text">
      <style:text-properties fo:color="#000000" loext:opacity="100%" style:font-name="Arial" fo:font-size="7.5pt" fo:letter-spacing="0.072cm" style:font-size-asian="7.5pt"/>
    </style:style>
    <style:style style:name="T10" style:family="text">
      <style:text-properties fo:color="#000000" loext:opacity="100%" style:font-name="Arial" fo:font-size="7.5pt" fo:letter-spacing="normal" style:font-size-asian="7.5pt"/>
    </style:style>
    <style:style style:name="T11" style:family="text">
      <style:text-properties fo:color="#000000" loext:opacity="100%" style:font-name="Arial" fo:font-size="7.5pt" fo:letter-spacing="normal" fo:font-weight="bold" style:font-size-asian="7.5pt" style:font-weight-asian="bold"/>
    </style:style>
    <style:style style:name="T12" style:family="text">
      <style:text-properties fo:color="#000000" loext:opacity="100%" style:font-name="Arial" fo:font-size="7.5pt" fo:letter-spacing="0.049cm" fo:font-weight="bold" style:font-size-asian="7.5pt" style:font-weight-asian="bold"/>
    </style:style>
    <style:style style:name="T13" style:family="text">
      <style:text-properties fo:color="#000000" loext:opacity="100%" style:font-name="Arial" fo:font-size="7.5pt" fo:letter-spacing="0.051cm" fo:font-weight="bold" style:font-size-asian="7.5pt" style:font-weight-asian="bold"/>
    </style:style>
    <style:style style:name="T14" style:family="text">
      <style:text-properties fo:color="#000000" loext:opacity="100%" style:font-name="Arial" fo:font-size="7.5pt" fo:letter-spacing="-0.004cm" style:font-size-asian="7.5pt"/>
    </style:style>
    <style:style style:name="T15" style:family="text">
      <style:text-properties fo:color="#000000" loext:opacity="100%" style:font-name="Arial" fo:font-size="8pt" fo:letter-spacing="-0.004cm" fo:font-weight="bold" style:font-size-asian="8pt" style:font-weight-asian="bold"/>
    </style:style>
    <style:style style:name="T16" style:family="text">
      <style:text-properties fo:color="#000000" loext:opacity="100%" style:font-name="Arial" fo:font-size="8pt" fo:letter-spacing="-0.004cm" style:font-size-asian="8pt"/>
    </style:style>
    <style:style style:name="T17" style:family="text">
      <style:text-properties fo:color="#000000" loext:opacity="100%" style:font-name="Arial" fo:font-size="8pt" fo:letter-spacing="-0.002cm" fo:font-weight="bold" style:font-size-asian="8pt" style:font-weight-asian="bold"/>
    </style:style>
    <style:style style:name="T18" style:family="text">
      <style:text-properties fo:color="#000000" loext:opacity="100%" style:font-name="Arial" fo:font-size="8pt" fo:letter-spacing="-0.002cm" style:font-size-asian="8pt"/>
    </style:style>
    <style:style style:name="T19" style:family="text">
      <style:text-properties fo:color="#000000" loext:opacity="100%" style:font-name="Arial" fo:font-size="8pt" fo:letter-spacing="-0.002cm" style:font-size-asian="8pt" style:font-name-complex="Arial1"/>
    </style:style>
    <style:style style:name="T20" style:family="text">
      <style:text-properties fo:color="#000000" loext:opacity="100%" style:font-name="Arial" fo:font-size="8pt" fo:letter-spacing="normal" fo:font-weight="bold" style:font-size-asian="8pt" style:font-weight-asian="bold"/>
    </style:style>
    <style:style style:name="T21" style:family="text">
      <style:text-properties fo:color="#000000" loext:opacity="100%" style:font-name="Arial" fo:font-size="8pt" fo:letter-spacing="normal" style:font-size-asian="8pt"/>
    </style:style>
    <style:style style:name="T22" style:family="text">
      <style:text-properties fo:color="#000000" loext:opacity="100%" style:font-name="Arial" fo:font-size="8pt" fo:letter-spacing="0.004cm" style:font-size-asian="8pt"/>
    </style:style>
    <style:style style:name="T23" style:family="text">
      <style:text-properties fo:color="#000000" loext:opacity="100%" style:font-name="Arial" fo:font-size="8pt" fo:letter-spacing="0.002cm" style:font-size-asian="8pt"/>
    </style:style>
    <style:style style:name="T24" style:family="text">
      <style:text-properties fo:color="#000000" loext:opacity="100%" style:font-name="Arial" fo:font-size="6.5pt" fo:letter-spacing="normal" fo:font-weight="bold" style:font-size-asian="6.5pt" style:font-weight-asian="bold"/>
    </style:style>
    <style:style style:name="T25" style:family="text">
      <style:text-properties fo:color="#000000" loext:opacity="100%" style:font-name="Arial" fo:font-size="6.5pt" fo:letter-spacing="normal" style:font-size-asian="6.5pt"/>
    </style:style>
    <style:style style:name="T26" style:family="text">
      <style:text-properties fo:color="#000000" loext:opacity="100%" style:font-name="Arial" fo:font-size="6.5pt" fo:letter-spacing="normal" style:font-size-asian="6.5pt" style:font-name-complex="Arial1"/>
    </style:style>
    <style:style style:name="T27" style:family="text">
      <style:text-properties fo:color="#000000" loext:opacity="100%" style:font-name="Arial" fo:font-size="5pt" fo:letter-spacing="0.004cm" style:font-size-asian="5pt"/>
    </style:style>
    <style:style style:name="T28" style:family="text">
      <style:text-properties fo:color="#000000" loext:opacity="100%" style:font-name="Arial" fo:font-size="5pt" fo:letter-spacing="0.004cm" style:font-size-asian="5pt" style:font-name-complex="Arial1"/>
    </style:style>
    <style:style style:name="T29" style:family="text">
      <style:text-properties fo:color="#000000" loext:opacity="100%" style:font-name="Arial" fo:font-size="5pt" fo:letter-spacing="0.002cm" style:font-size-asian="5pt"/>
    </style:style>
    <style:style style:name="T30" style:family="text">
      <style:text-properties fo:color="#000000" loext:opacity="100%" style:font-name="Arial" fo:font-size="5pt" fo:letter-spacing="normal" style:font-size-asian="5pt"/>
    </style:style>
    <style:style style:name="T31" style:family="text">
      <style:text-properties fo:color="#000000" loext:opacity="100%" style:font-name="Arial" fo:font-size="5pt" fo:letter-spacing="0.007cm" style:font-size-asian="5pt"/>
    </style:style>
    <style:style style:name="T32" style:family="text">
      <style:text-properties fo:color="#000000" loext:opacity="100%" style:font-name="Arial" fo:font-size="5pt" fo:letter-spacing="0.012cm" style:font-size-asian="5pt"/>
    </style:style>
    <style:style style:name="T33" style:family="text">
      <style:text-properties fo:color="#000000" loext:opacity="100%" style:font-name="Arial" fo:font-size="9pt" fo:letter-spacing="normal" fo:font-weight="bold" style:font-size-asian="9pt" style:font-weight-asian="bold"/>
    </style:style>
    <style:style style:name="T34" style:family="text">
      <style:text-properties fo:color="#000000" loext:opacity="100%" style:font-name="Arial" fo:font-size="9pt" fo:letter-spacing="normal" fo:font-weight="bold" style:font-size-asian="9pt" style:font-weight-asian="bold" style:font-name-complex="Arial1"/>
    </style:style>
    <style:style style:name="T35" style:family="text">
      <style:text-properties fo:color="#000000" loext:opacity="100%" style:font-name="Arial" fo:font-size="8.5pt" fo:letter-spacing="normal" fo:font-weight="bold" style:font-size-asian="8.5pt" style:font-weight-asian="bold"/>
    </style:style>
    <style:style style:name="T36" style:family="text">
      <style:text-properties fo:color="#000000" loext:opacity="100%" style:font-name="Arial" fo:font-size="8.5pt" fo:letter-spacing="normal" style:font-size-asian="8.5pt"/>
    </style:style>
    <style:style style:name="T37" style:family="text">
      <style:text-properties fo:color="#000000" loext:opacity="100%" style:font-name="Arial" fo:font-size="8.5pt" fo:letter-spacing="normal" style:font-size-asian="8.5pt" style:font-name-complex="Arial1"/>
    </style:style>
    <style:style style:name="T38" style:family="text">
      <style:text-properties fo:color="#000000" loext:opacity="100%" style:font-name="Arial" fo:font-size="8.5pt" fo:letter-spacing="0.058cm" fo:font-weight="bold" style:font-size-asian="8.5pt" style:font-weight-asian="bold"/>
    </style:style>
    <style:style style:name="T39" style:family="text">
      <style:text-properties fo:color="#000000" loext:opacity="100%" style:font-name="Arial" fo:font-size="6pt" fo:letter-spacing="normal" style:font-size-asian="6pt"/>
    </style:style>
    <style:style style:name="T40" style:family="text">
      <style:text-properties fo:color="#000000" loext:opacity="100%" style:font-name="Arial" fo:font-size="6pt" fo:letter-spacing="normal" style:font-size-asian="6pt" style:font-name-complex="Arial1"/>
    </style:style>
    <style:style style:name="T41" style:family="text">
      <style:text-properties fo:color="#000000" loext:opacity="100%" style:font-name="Arial" fo:font-size="6pt" fo:letter-spacing="0.058cm" style:font-size-asian="6pt"/>
    </style:style>
    <style:style style:name="T42" style:family="text">
      <style:text-properties fo:color="#000064" loext:opacity="100%" style:font-name="Arial" fo:font-size="14pt" fo:letter-spacing="-0.002cm" fo:font-weight="bold" style:font-size-asian="14pt" style:font-weight-asian="bold"/>
    </style:style>
    <style:style style:name="T43" style:family="text">
      <style:text-properties fo:color="#000064" loext:opacity="100%" style:font-name="Arial" fo:font-size="14pt" fo:letter-spacing="normal" fo:font-weight="bold" style:font-size-asian="14pt" style:font-weight-asian="bold"/>
    </style:style>
    <style:style style:name="fr1" style:family="graphic" style:parent-style-name="Frame">
      <style:graphic-properties fo:margin-left="0cm" fo:margin-right="0cm" fo:margin-top="0cm" fo:margin-bottom="0cm" style:wrap="none" style:vertical-pos="from-top" style:vertical-rel="paragraph" style:horizontal-pos="from-left" style:horizontal-rel="paragraph" fo:background-color="#ffffff" style:background-transparency="100%" draw:fill="solid" draw:fill-color="#ffffff" draw:opacity="0%" fo:padding="0cm" fo:border="none"/>
    </style:style>
    <style:style style:name="gr1" style:family="graphic">
      <style:graphic-properties draw:stroke="solid" svg:stroke-width="0cm" svg:stroke-color="#000000" draw:stroke-linejoin="round" svg:stroke-linecap="butt" draw:fill="solid" draw:fill-color="#ffffff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<text:s/></text:span><text:span text:style-name="T1"/></text:p>
      <text:p text:style-name="P1"><draw:frame draw:style-name="fr1" draw:name="Frame35" text:anchor-type="paragraph" svg:x="14.284cm" svg:y="28.665cm" svg:width="6.248cm" draw:z-index="37"><draw:text-box fo:min-height="0cm"><text:p text:style-name="P25"><text:span text:style-name="T39">Fecha </text:span><text:span text:style-name="T40">emisión:</text:span><text:span text:style-name="T39"> 31-01-2024</text:span><text:span text:style-name="T41"> </text:span><text:span text:style-name="T39">12:48:20</text:span><text:span text:style-name="T41"> </text:span><text:span text:style-name="T39">Santa Cruz de Tenerife</text:span><text:span text:style-name="T39"/></text:p></draw:text-box></draw:frame><draw:frame draw:style-name="fr1" draw:name="Frame1" text:anchor-type="paragraph" svg:x="10.661cm" svg:y="1.764cm" svg:width="8.103cm" draw:z-index="3"><draw:text-box fo:min-height="0cm"><text:p text:style-name="P3"><text:span text:style-name="T2">Comisionado</text:span><text:span text:style-name="T3"> </text:span><text:span text:style-name="T2">de</text:span><text:span text:style-name="T3"> </text:span><text:span text:style-name="T2">Transparencia</text:span><text:span text:style-name="T3"> </text:span><text:span text:style-name="T2">de</text:span><text:span text:style-name="T3"> </text:span><text:span text:style-name="T2">Canarias</text:span><text:span text:style-name="T3"/></text:p></draw:text-box></draw:frame><draw:frame draw:style-name="fr1" draw:name="Frame2" text:anchor-type="paragraph" svg:x="4.979cm" svg:y="3.434cm" svg:width="11.455cm" draw:z-index="4"><draw:text-box fo:min-height="0cm"><text:p text:style-name="P4"><text:span text:style-name="T42">Justificante del</text:span><text:span text:style-name="T43"> </text:span><text:span text:style-name="T42">Asiento</text:span><text:span text:style-name="T43"> </text:span><text:span text:style-name="T42">en</text:span><text:span text:style-name="T43"> </text:span><text:span text:style-name="T42">Registro</text:span><text:span text:style-name="T43"> </text:span><text:span text:style-name="T42">de</text:span><text:span text:style-name="T43"> </text:span><text:span text:style-name="T42">Entrada</text:span><text:span text:style-name="T4"/></text:p></draw:text-box></draw:frame><draw:frame draw:style-name="fr1" draw:name="Frame3" text:anchor-type="paragraph" svg:x="2.803cm" svg:y="4.505cm" svg:width="4.327cm" draw:z-index="5"><draw:text-box fo:min-height="0cm"><text:p text:style-name="P5"><text:span text:style-name="T5">Fecha </text:span><text:span text:style-name="T6">emisión</text:span><text:span text:style-name="T5"> 31-01-2024</text:span><text:span text:style-name="T9"> </text:span><text:span text:style-name="T5">12:48</text:span><text:span text:style-name="T10"/></text:p></draw:text-box></draw:frame><draw:frame draw:style-name="fr1" draw:name="Frame4" text:anchor-type="paragraph" svg:x="2.803cm" svg:y="5.133cm" svg:width="5.752cm" draw:z-index="6"><draw:text-box fo:min-height="0cm"><text:p text:style-name="P16"><text:span text:style-name="T15">Datos</text:span><text:span text:style-name="T17"> </text:span><text:span text:style-name="T15">del</text:span><text:span text:style-name="T20"> </text:span><text:span text:style-name="T17">registro</text:span><text:span text:style-name="T20"/></text:p><text:p text:style-name="P8"><text:span text:style-name="T7">Nº</text:span><text:span text:style-name="T11"> </text:span><text:span text:style-name="T8">Registro de</text:span><text:span text:style-name="T11"> </text:span><text:span text:style-name="T8">Entrada:</text:span><text:span text:style-name="T12"> </text:span><text:span text:style-name="T8">2024000204</text:span><text:span text:style-name="T11"/></text:p></draw:text-box></draw:frame><draw:frame draw:style-name="fr1" draw:name="Frame5" text:anchor-type="paragraph" svg:x="12.726cm" svg:y="5.581cm" svg:width="5.233cm" draw:z-index="7"><draw:text-box fo:min-height="0cm"><text:p text:style-name="P9"><text:span text:style-name="T8">Fecha Entrada:</text:span><text:span text:style-name="T12"> </text:span><text:span text:style-name="T5">31-01-2024</text:span><text:span text:style-name="T9"> </text:span><text:span text:style-name="T5">12:48</text:span><text:span text:style-name="T10"/></text:p><text:p text:style-name="P6"><text:span text:style-name="T8">Fecha </text:span><text:span text:style-name="T7">Presentación:</text:span><text:span text:style-name="T12"> </text:span><text:span text:style-name="T5">31-01-2024</text:span><text:span text:style-name="T9"> </text:span><text:span text:style-name="T5">12:48</text:span><text:span text:style-name="T10"/></text:p><text:p text:style-name="P10"><text:span text:style-name="T8">Fecha Documento:</text:span><text:span text:style-name="T13"> </text:span><text:span text:style-name="T5">31-01-2024</text:span><text:span text:style-name="T10"/></text:p></draw:text-box></draw:frame><draw:frame draw:style-name="fr1" draw:name="Frame6" text:anchor-type="paragraph" svg:x="3.256cm" svg:y="5.948cm" svg:width="3.724cm" draw:z-index="8"><draw:text-box fo:min-height="0cm"><text:p text:style-name="P5"><text:span text:style-name="T7">Nº</text:span><text:span text:style-name="T11"> </text:span><text:span text:style-name="T8">Reg.</text:span><text:span text:style-name="T11"> </text:span><text:span text:style-name="T8">Entrada Asociado:</text:span><text:span text:style-name="T11"/></text:p><text:p text:style-name="P11"><text:span text:style-name="T7">Nº</text:span><text:span text:style-name="T11"> </text:span><text:span text:style-name="T8">Registro Anterior:</text:span><text:span text:style-name="T11"/></text:p></draw:text-box></draw:frame><draw:frame draw:style-name="fr1" draw:name="Frame7" text:anchor-type="paragraph" svg:x="5.57cm" svg:y="6.992cm" svg:width="11.194cm" draw:z-index="9"><draw:text-box fo:min-height="0cm"><text:p text:style-name="P5"><text:span text:style-name="T8">Asunto:</text:span><text:span text:style-name="T12"> </text:span><text:span text:style-name="T5">SOLICITUD DE</text:span><text:span text:style-name="T10"> </text:span><text:span text:style-name="T5">ALTA DE</text:span><text:span text:style-name="T10"> </text:span><text:span text:style-name="T5">AUTORIZADO PARA</text:span><text:span text:style-name="T10"> </text:span><text:span text:style-name="T5">LA CARGA</text:span><text:span text:style-name="T10"> </text:span><text:span text:style-name="T5">Y/O </text:span><text:span text:style-name="T6">REMISIÓN</text:span><text:span text:style-name="T5"> DE</text:span><text:span text:style-name="T10"> </text:span><text:span text:style-name="T5">LA</text:span><text:span text:style-name="T10"/></text:p></draw:text-box></draw:frame><draw:frame draw:style-name="fr1" draw:name="Frame8" text:anchor-type="paragraph" svg:x="3.51cm" svg:y="7.239cm" svg:width="9.454cm" draw:z-index="10"><draw:text-box fo:min-height="0cm"><text:p text:style-name="P12"><text:span text:style-name="T6">INFORMACIÓN</text:span><text:span text:style-name="T5"> DE</text:span><text:span text:style-name="T10"> </text:span><text:span text:style-name="T5">TRANSPARENCIA</text:span><text:span text:style-name="T10"/></text:p><text:p text:style-name="P7"><text:span text:style-name="T8">Organismo Destinatario:</text:span><text:span text:style-name="T12"> </text:span><text:span text:style-name="T5">Comisionado de Transparencia de Canarias</text:span><text:span text:style-name="T10"/></text:p><text:p text:style-name="P13"><text:span text:style-name="T8">Unidad Destinataria:</text:span><text:span text:style-name="T12"> </text:span><text:span text:style-name="T5">Servicio de </text:span><text:span text:style-name="T6">Evaluación</text:span><text:span text:style-name="T5"> </text:span><text:span text:style-name="T10">y</text:span><text:span text:style-name="T14"> </text:span><text:span text:style-name="T5">Control</text:span><text:span text:style-name="T10"> </text:span><text:span text:style-name="T5">de Transparencia</text:span><text:span text:style-name="T10"/></text:p></draw:text-box></draw:frame><draw:frame draw:style-name="fr1" draw:name="Frame9" text:anchor-type="paragraph" svg:x="4.918cm" svg:y="8.647cm" svg:width="4.274cm" draw:z-index="11"><draw:text-box fo:min-height="0cm"><text:p text:style-name="P5"><text:span text:style-name="T8">Procedencia:</text:span><text:span text:style-name="T12"> </text:span><text:span text:style-name="T5">EL</text:span><text:span text:style-name="T10"> </text:span><text:span text:style-name="T5">INTERESADO</text:span><text:span text:style-name="T10"/></text:p></draw:text-box></draw:frame><draw:frame draw:style-name="fr1" draw:name="Frame10" text:anchor-type="paragraph" svg:x="4.09cm" svg:y="9.015cm" svg:width="8.989cm" draw:z-index="12"><draw:text-box fo:min-height="0cm"><text:p text:style-name="P5"><text:span text:style-name="T8">Modo</text:span><text:span text:style-name="T11"> </text:span><text:span text:style-name="T8">de</text:span><text:span text:style-name="T11"> </text:span><text:span text:style-name="T7">recepción:</text:span><text:span text:style-name="T12"> </text:span><text:span text:style-name="T5">REGISTRO </text:span><text:span text:style-name="T6">ELECTRÓNICO</text:span><text:span text:style-name="T10"/></text:p><text:p text:style-name="P14"><text:span text:style-name="T8">Interesado:</text:span><text:span text:style-name="T12"> </text:span><text:span text:style-name="T5">G38405635</text:span><text:span text:style-name="T10"> </text:span><text:span text:style-name="T5">CLUB DE</text:span><text:span text:style-name="T10"> </text:span><text:span text:style-name="T5">TENIS DE</text:span><text:span text:style-name="T10"> </text:span><text:span text:style-name="T5">MESA-DEFENSE</text:span><text:span text:style-name="T10"/></text:p><text:p text:style-name="P15"><text:span text:style-name="T7">Dirección:</text:span><text:span text:style-name="T12"> </text:span><text:span text:style-name="T5">CALLE TAGUASCO 17</text:span><text:span text:style-name="T10"/></text:p></draw:text-box></draw:frame><draw:frame draw:style-name="fr1" draw:name="Frame11" text:anchor-type="paragraph" svg:x="6.68cm" svg:y="10.059cm" svg:width="2.415cm" draw:z-index="13"><draw:text-box fo:min-height="0cm"><text:p text:style-name="P5"><text:span text:style-name="T5">38710 </text:span><text:span text:style-name="T6">Breña</text:span><text:span text:style-name="T5"> Alta</text:span><text:span text:style-name="T10"/></text:p></draw:text-box></draw:frame><draw:frame draw:style-name="fr1" draw:name="Frame12" text:anchor-type="paragraph" svg:x="6.68cm" svg:y="10.366cm" svg:width="3.103cm" draw:z-index="14"><draw:text-box fo:min-height="0cm"><text:p text:style-name="P5"><text:span text:style-name="T5">Santa Cruz</text:span><text:span text:style-name="T10"> </text:span><text:span text:style-name="T5">de Tenerife</text:span><text:span text:style-name="T10"/></text:p></draw:text-box></draw:frame><draw:frame draw:style-name="fr1" draw:name="Frame13" text:anchor-type="paragraph" svg:x="2.833cm" svg:y="11.038cm" svg:width="1.658cm" draw:z-index="15"><draw:text-box fo:min-height="0cm"><text:p text:style-name="P5"><text:span text:style-name="T8">Resumen:</text:span><text:span text:style-name="T11"/></text:p></draw:text-box></draw:frame><draw:frame draw:style-name="fr1" draw:name="Frame14" text:anchor-type="paragraph" svg:x="2.803cm" svg:y="11.407cm" svg:width="14.741cm" draw:z-index="16"><draw:text-box fo:min-height="0cm"><text:p text:style-name="P5"><text:span text:style-name="T5">SOLICITUD DE</text:span><text:span text:style-name="T10"> </text:span><text:span text:style-name="T5">ALTA DE</text:span><text:span text:style-name="T10"> </text:span><text:span text:style-name="T5">AUTORIZADO PARA</text:span><text:span text:style-name="T10"> </text:span><text:span text:style-name="T5">LA CARGA</text:span><text:span text:style-name="T10"> </text:span><text:span text:style-name="T5">Y/O </text:span><text:span text:style-name="T6">REMISIÓN</text:span><text:span text:style-name="T5"> DE</text:span><text:span text:style-name="T10"> </text:span><text:span text:style-name="T5">LA </text:span><text:span text:style-name="T6">INFORMACIÓN</text:span><text:span text:style-name="T5"> DE</text:span><text:span text:style-name="T10"> </text:span><text:span text:style-name="T5">TRANSPARENCIA</text:span><text:span text:style-name="T10"/></text:p></draw:text-box></draw:frame><draw:frame draw:style-name="fr1" draw:name="Frame15" text:anchor-type="paragraph" svg:x="2.803cm" svg:y="12.035cm" svg:width="3.327cm" draw:z-index="17"><draw:text-box fo:min-height="0cm"><text:p text:style-name="P16"><text:span text:style-name="T15">Documentos</text:span><text:span text:style-name="T17"> </text:span><text:span text:style-name="T15">adjuntos</text:span><text:span text:style-name="T20"/></text:p></draw:text-box></draw:frame><draw:frame draw:style-name="fr1" draw:name="Frame16" text:anchor-type="paragraph" svg:x="2.803cm" svg:y="12.488cm" svg:width="1.214cm" draw:z-index="18"><draw:text-box fo:min-height="0cm"><text:p text:style-name="P18"><text:span text:style-name="T24">Nombre</text:span><text:span text:style-name="T24"/></text:p></draw:text-box></draw:frame><draw:frame draw:style-name="fr1" draw:name="Frame17" text:anchor-type="paragraph" svg:x="7.648cm" svg:y="12.488cm" svg:width="0.831cm" draw:z-index="19"><draw:text-box fo:min-height="0cm"><text:p text:style-name="P18"><text:span text:style-name="T24">Tipo</text:span><text:span text:style-name="T24"/></text:p></draw:text-box></draw:frame><draw:frame draw:style-name="fr1" draw:name="Frame18" text:anchor-type="paragraph" svg:x="8.618cm" svg:y="12.488cm" svg:width="0.702cm" draw:z-index="20"><draw:text-box fo:min-height="0cm"><text:p text:style-name="P18"><text:span text:style-name="T24">Ext</text:span><text:span text:style-name="T24"/></text:p></draw:text-box></draw:frame><draw:frame draw:style-name="fr1" draw:name="Frame19" text:anchor-type="paragraph" svg:x="9.587cm" svg:y="12.488cm" svg:width="1.06cm" draw:z-index="21"><draw:text-box fo:min-height="0cm"><text:p text:style-name="P18"><text:span text:style-name="T24">Id. ENI</text:span><text:span text:style-name="T24"/></text:p></draw:text-box></draw:frame><draw:frame draw:style-name="fr1" draw:name="Frame20" text:anchor-type="paragraph" svg:x="13.464cm" svg:y="12.488cm" svg:width="0.817cm" draw:z-index="22"><draw:text-box fo:min-height="0cm"><text:p text:style-name="P18"><text:span text:style-name="T24">CSV</text:span><text:span text:style-name="T24"/></text:p></draw:text-box></draw:frame><draw:frame draw:style-name="fr1" draw:name="Frame21" text:anchor-type="paragraph" svg:x="2.803cm" svg:y="12.855cm" svg:width="5.031cm" draw:z-index="23"><draw:text-box fo:min-height="0cm"><text:p text:style-name="P18"><text:span text:style-name="T25">SOLICITUD DE ALTA DE AUTORIZADO</text:span><text:span text:style-name="T25"/></text:p><text:p text:style-name="P19"><text:span text:style-name="T25">PARA LA </text:span><text:span text:style-name="T26">REMISIÓN</text:span><text:span text:style-name="T25"> DE LA </text:span><text:span text:style-name="T26">INFORMACIÓN</text:span><text:span text:style-name="T25"/></text:p><text:p text:style-name="P19"><text:span text:style-name="T25">DE TRANSPARENCIA</text:span><text:span text:style-name="T25"/></text:p></draw:text-box></draw:frame><draw:frame draw:style-name="fr1" draw:name="Frame22" text:anchor-type="paragraph" svg:x="7.648cm" svg:y="12.855cm" svg:width="0.907cm" draw:z-index="24"><draw:text-box fo:min-height="0cm"><text:p text:style-name="P18"><text:span text:style-name="T25">TD14</text:span><text:span text:style-name="T25"/></text:p></draw:text-box></draw:frame><draw:frame draw:style-name="fr1" draw:name="Frame23" text:anchor-type="paragraph" svg:x="8.618cm" svg:y="12.855cm" svg:width="0.817cm" draw:z-index="25"><draw:text-box fo:min-height="0cm"><text:p text:style-name="P18"><text:span text:style-name="T25">XML</text:span><text:span text:style-name="T25"/></text:p></draw:text-box></draw:frame><draw:frame draw:style-name="fr1" draw:name="Frame24" text:anchor-type="paragraph" svg:x="9.587cm" svg:y="12.855cm" svg:width="3.485cm" draw:z-index="26"><draw:text-box fo:min-height="0cm"><text:p text:style-name="P18"><text:span text:style-name="T25">ES_I00000907_2024_163944</text:span><text:span text:style-name="T25"/></text:p></draw:text-box></draw:frame><draw:frame draw:style-name="fr1" draw:name="Frame25" text:anchor-type="paragraph" svg:x="13.464cm" svg:y="12.855cm" svg:width="4.957cm" draw:z-index="27"><draw:text-box fo:min-height="0cm"><text:p text:style-name="P18"><text:span text:style-name="T25">ACF0D8C7351313C96E7300BDCBD8C76F</text:span><text:span text:style-name="T25"/></text:p></draw:text-box></draw:frame><draw:frame draw:style-name="fr1" draw:name="Frame26" text:anchor-type="paragraph" svg:x="2.588cm" svg:y="14.658cm" svg:width="16.24cm" draw:z-index="28"><draw:text-box fo:min-height="0cm"><text:p text:style-name="P16"><text:span text:style-name="T16">El</text:span><text:span text:style-name="T22"> </text:span><text:span text:style-name="T18">presente</text:span><text:span text:style-name="T23"> </text:span><text:span text:style-name="T18">justificante</text:span><text:span text:style-name="T21"> </text:span><text:span text:style-name="T18">ha</text:span><text:span text:style-name="T23"> </text:span><text:span text:style-name="T18">sido</text:span><text:span text:style-name="T23"> </text:span><text:span text:style-name="T18">emitido</text:span><text:span text:style-name="T23"> </text:span><text:span text:style-name="T18">por</text:span><text:span text:style-name="T22"> </text:span><text:span text:style-name="T18">el</text:span><text:span text:style-name="T22"> </text:span><text:span text:style-name="T18">organismo:</text:span><text:span text:style-name="T22"> </text:span><text:span text:style-name="T18">Comisionado</text:span><text:span text:style-name="T23"> </text:span><text:span text:style-name="T18">de</text:span><text:span text:style-name="T23"> </text:span><text:span text:style-name="T18">Transparencia</text:span><text:span text:style-name="T23"> </text:span><text:span text:style-name="T18">de</text:span><text:span text:style-name="T23"> </text:span><text:span text:style-name="T18">Canarias,</text:span><text:span text:style-name="T22"> </text:span><text:span text:style-name="T18">acorde</text:span><text:span text:style-name="T23"> </text:span><text:span text:style-name="T21">a lo </text:span><text:span text:style-name="T18">estipulado</text:span><text:span text:style-name="T23"> </text:span><text:span text:style-name="T18">en</text:span><text:span text:style-name="T21"/></text:p><text:p text:style-name="P17"><text:span text:style-name="T18">el</text:span><text:span text:style-name="T22"> </text:span><text:span text:style-name="T19">artículo</text:span><text:span text:style-name="T21"> </text:span><text:span text:style-name="T18">16</text:span><text:span text:style-name="T23"> </text:span><text:span text:style-name="T18">de</text:span><text:span text:style-name="T23"> </text:span><text:span text:style-name="T21">la </text:span><text:span text:style-name="T18">Ley</text:span><text:span text:style-name="T23"> </text:span><text:span text:style-name="T18">39/2015,</text:span><text:span text:style-name="T22"> </text:span><text:span text:style-name="T18">de</text:span><text:span text:style-name="T23"> </text:span><text:span text:style-name="T21">1 </text:span><text:span text:style-name="T18">de</text:span><text:span text:style-name="T23"> </text:span><text:span text:style-name="T18">octubre,</text:span><text:span text:style-name="T22"> </text:span><text:span text:style-name="T18">del</text:span><text:span text:style-name="T22"> </text:span><text:span text:style-name="T18">Procedimiento</text:span><text:span text:style-name="T23"> </text:span><text:span text:style-name="T18">Administrativo</text:span><text:span text:style-name="T23"> </text:span><text:span text:style-name="T16">Comun</text:span><text:span text:style-name="T23"> </text:span><text:span text:style-name="T18">de</text:span><text:span text:style-name="T23"> </text:span><text:span text:style-name="T18">las</text:span><text:span text:style-name="T23"> </text:span><text:span text:style-name="T18">Administraciones</text:span><text:span text:style-name="T23"> </text:span><text:span text:style-name="T19">Públicas.</text:span><text:span text:style-name="T21"/></text:p></draw:text-box></draw:frame><draw:frame draw:style-name="fr1" draw:name="Frame27" text:anchor-type="paragraph" svg:x="6.593cm" svg:y="15.61cm" svg:width="8.229cm" draw:z-index="29"><draw:text-box fo:min-height="0cm"><text:p text:style-name="P16"><text:span text:style-name="T16">En</text:span><text:span text:style-name="T18"> </text:span><text:span text:style-name="T16">Santa</text:span><text:span text:style-name="T18"> </text:span><text:span text:style-name="T16">Cruz</text:span><text:span text:style-name="T18"> </text:span><text:span text:style-name="T16">de</text:span><text:span text:style-name="T18"> </text:span><text:span text:style-name="T16">Tenerife,</text:span><text:span text:style-name="T21"> </text:span><text:span text:style-name="T16">31</text:span><text:span text:style-name="T18"> </text:span><text:span text:style-name="T16">de</text:span><text:span text:style-name="T18"> </text:span><text:span text:style-name="T16">enero</text:span><text:span text:style-name="T18"> </text:span><text:span text:style-name="T16">de</text:span><text:span text:style-name="T18"> </text:span><text:span text:style-name="T16">dos</text:span><text:span text:style-name="T18"> </text:span><text:span text:style-name="T16">mil</text:span><text:span text:style-name="T21"> </text:span><text:span text:style-name="T18">veinticuatro.</text:span><text:span text:style-name="T21"/></text:p></draw:text-box></draw:frame><draw:frame draw:style-name="fr1" draw:name="Frame28" text:anchor-type="paragraph" svg:x="2.648cm" svg:y="24.994cm" svg:width="4.029cm" draw:z-index="30"><draw:text-box fo:min-height="0cm"><text:p text:style-name="P20"><text:span text:style-name="T27">Comisionado</text:span><text:span text:style-name="T29"> </text:span><text:span text:style-name="T27">de</text:span><text:span text:style-name="T29"> </text:span><text:span text:style-name="T27">Transparencia de</text:span><text:span text:style-name="T29"> </text:span><text:span text:style-name="T27">Canarias</text:span><text:span text:style-name="T30"/></text:p></draw:text-box></draw:frame><draw:frame draw:style-name="fr1" draw:name="Frame29" text:anchor-type="paragraph" svg:x="17.205cm" svg:y="24.994cm" svg:width="1.411cm" draw:z-index="31"><draw:text-box fo:min-height="0cm"><text:p text:style-name="P20"><text:span text:style-name="T28">Página</text:span><text:span text:style-name="T29"> </text:span><text:span text:style-name="T30">1</text:span><text:span text:style-name="T31"> </text:span><text:span text:style-name="T27">de</text:span><text:span text:style-name="T32"> </text:span><text:span text:style-name="T30">1</text:span><text:span text:style-name="T30"/></text:p></draw:text-box></draw:frame><draw:frame draw:style-name="fr1" draw:name="Frame30" text:anchor-type="paragraph" svg:x="5.819cm" svg:y="26.1cm" svg:width="9.775cm" draw:z-index="32"><draw:text-box fo:min-height="0cm"><text:p text:style-name="P21"><text:span text:style-name="T33">Es copia autenticada </text:span><text:span text:style-name="T34">electrónicamente</text:span><text:span text:style-name="T33"> de documento original</text:span><text:span text:style-name="T33"/></text:p></draw:text-box></draw:frame><draw:frame draw:style-name="fr1" draw:name="Frame31" text:anchor-type="paragraph" svg:x="1.275cm" svg:y="26.601cm" svg:width="6.731cm" draw:z-index="33"><draw:text-box fo:min-height="0cm"><text:p text:style-name="P22"><text:span text:style-name="T35">Id. Documento:</text:span><text:span text:style-name="T38"> </text:span><text:span text:style-name="T35">ES_I00000907_2024_163945</text:span><text:span text:style-name="T35"/></text:p></draw:text-box></draw:frame><draw:frame draw:style-name="fr1" draw:name="Frame32" text:anchor-type="paragraph" svg:x="1.108cm" svg:y="27.13cm" svg:width="10.28cm" draw:z-index="34"><draw:text-box fo:min-height="0cm"><text:p text:style-name="P24"><text:span text:style-name="T35">Organismo:</text:span><text:span text:style-name="T38"> </text:span><text:span text:style-name="T36">I00000907 Comisionado de Transparencia de Canarias</text:span><text:span text:style-name="T36"/></text:p><text:p text:style-name="P23"><text:span text:style-name="T35">Unidad emisora:</text:span><text:span text:style-name="T38"> </text:span><text:span text:style-name="T36">I00000907 Comisionado de Transparencia</text:span><text:span text:style-name="T36"/></text:p></draw:text-box></draw:frame><draw:frame draw:style-name="fr1" draw:name="Frame33" text:anchor-type="paragraph" svg:x="1.674cm" svg:y="28.145cm" svg:width="4.581cm" draw:z-index="35"><draw:text-box fo:min-height="0cm"><text:p text:style-name="P22"><text:span text:style-name="T35">Certificador:</text:span><text:span text:style-name="T38"> </text:span><text:span text:style-name="T36">Sede </text:span><text:span text:style-name="T37">electrónica</text:span><text:span text:style-name="T36"/></text:p></draw:text-box></draw:frame><draw:frame draw:style-name="fr1" draw:name="Frame34" text:anchor-type="paragraph" svg:x="0.882cm" svg:y="28.665cm" svg:width="9.999cm" draw:z-index="36"><draw:text-box fo:min-height="0cm"><text:p text:style-name="P25"><text:span text:style-name="T39">CSV: 7586D3EE34478DFAB2F97052B151CE15 (Verificar en https://sede.transparenciacanarias.org/)</text:span><text:span text:style-name="T39"/></text:p></draw:text-box></draw:frame><draw:frame text:anchor-type="char" draw:z-index="2" draw:style-name="gr1" draw:text-style-name="P26" svg:width="19.677cm" svg:height="3.07cm" svg:x="0.67cm" svg:y="25.964cm"><draw:image xlink:href="Pictures/10000000000006CF0000011068406E57C75BBFC0.jpg" xlink:type="simple" xlink:show="embed" xlink:actuate="onLoad" draw:mime-type="image/jpeg"><text:p/></draw:image></draw:frame><draw:frame text:anchor-type="char" draw:z-index="1" draw:style-name="gr1" draw:text-style-name="P26" svg:width="15.888cm" svg:height="9.612cm" svg:x="2.552cm" svg:y="4.304cm"><draw:image xlink:href="Pictures/100000000000058000000354EE0B66DDA1B7AEB7.jpg" xlink:type="simple" xlink:show="embed" xlink:actuate="onLoad" draw:mime-type="image/jpeg"><text:p/></draw:image></draw:frame><draw:frame text:anchor-type="char" draw:z-index="0" draw:style-name="gr1" draw:text-style-name="P26" svg:width="2.253cm" svg:height="2.528cm" svg:x="2.552cm" svg:y="0.649cm"><draw:image xlink:href="Pictures/10000000000000C8000000E07092FA08C0DCA495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423cm" style:contextual-spacing="false" fo:text-align="justify" style:justify-single-word="false"/>
      <style:text-properties fo:font-size="11pt" fo:language="en" fo:country="US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List" style:display-name="No List" style:family="paragraph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style:layout-grid-color="#c0c0c0" style:layout-grid-lines="1485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doc2pdf</meta:initial-creator>
    <dc:creator>doc2pdf</dc:creator>
    <meta:editing-cycles>1</meta:editing-cycles>
    <meta:creation-date>2024-07-28T12:42:37</meta:creation-date>
    <dc:date>2024-07-28T12:42:37</dc:date>
    <meta:editing-duration>PT3M</meta:editing-duration>
    <meta:generator>LibreOffice/7.4.7.2$Linux_AARCH64 LibreOffice_project/40$Build-2</meta:generator>
    <meta:document-statistic meta:table-count="0" meta:image-count="0" meta:object-count="0" meta:page-count="1" meta:paragraph-count="48" meta:word-count="239" meta:character-count="1770" meta:non-whitespace-character-count="1577"/>
    <meta:user-defined meta:name="AppVersion">1.0000</meta:user-defined>
    <meta:user-defined meta:name="Company">Aspose</meta:user-defined>
    <meta:template xlink:type="simple" xlink:actuate="onRequest" xlink:title="Normal" xlink:href=""/>
  </office:meta>
</office:document-meta>
</file>