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Fonts/Font_Lucida_Sans_2.ttf" manifest:media-type="application/x-font-ttf"/>
  <manifest:file-entry manifest:full-path="Fonts/Font_Liberation_Sans_4.ttf" manifest:media-type="application/x-font-ttf"/>
  <manifest:file-entry manifest:full-path="Fonts/Font_Lucida_Sans_1.ttf" manifest:media-type="application/x-font-ttf"/>
  <manifest:file-entry manifest:full-path="Fonts/Font_Liberation_Sans_3.ttf" manifest:media-type="application/x-font-ttf"/>
  <manifest:file-entry manifest:full-path="Fonts/Font_Calibri_4.ttf" manifest:media-type="application/x-font-ttf"/>
  <manifest:file-entry manifest:full-path="Fonts/Font_Liberation_Sans_2.ttf" manifest:media-type="application/x-font-ttf"/>
  <manifest:file-entry manifest:full-path="Fonts/Font_Calibri_3.ttf" manifest:media-type="application/x-font-ttf"/>
  <manifest:file-entry manifest:full-path="Fonts/Font_Calibri_1.ttf" manifest:media-type="application/x-font-ttf"/>
  <manifest:file-entry manifest:full-path="Fonts/Font_Liberation_Sans_1.ttf" manifest:media-type="application/x-font-ttf"/>
  <manifest:file-entry manifest:full-path="Fonts/Font_Calibri_2.ttf" manifest:media-type="application/x-font-ttf"/>
  <manifest:file-entry manifest:full-path="Fonts/Font_Arial_Unicode_MS_1.ttf" manifest:media-type="application/x-font-ttf"/>
  <manifest:file-entry manifest:full-path="Pictures/100000000000005E00000028186DACB75A2A5EE8.jpg" manifest:media-type="image/jpeg"/>
  <manifest:file-entry manifest:full-path="Pictures/100000000000002500000021ABEDD8DF14601D93.jpg" manifest:media-type="image/jpeg"/>
  <manifest:file-entry manifest:full-path="Pictures/1000000000000030000000219C400939558690CB.jpg" manifest:media-type="image/jpeg"/>
  <manifest:file-entry manifest:full-path="Pictures/1000000000000028000000211479D77ECE6AA654.jpg" manifest:media-type="image/jpeg"/>
  <manifest:file-entry manifest:full-path="Pictures/100000000000004E00000019661B28B95ABEF04C.jpg" manifest:media-type="image/jpeg"/>
  <manifest:file-entry manifest:full-path="Pictures/1000000000000035000000218D43591097965F14.jpg" manifest:media-type="image/jpeg"/>
  <manifest:file-entry manifest:full-path="Pictures/100000000000005800000021C7B7F185102FCEEF.jpg" manifest:media-type="image/jpeg"/>
  <manifest:file-entry manifest:full-path="Pictures/1000000000000035000000281C4B15CE410847F6.jpg" manifest:media-type="image/jpeg"/>
  <manifest:file-entry manifest:full-path="Pictures/1000000000000044000000196D8ABDE9DB0EFBF9.jpg" manifest:media-type="image/jpeg"/>
  <manifest:file-entry manifest:full-path="Pictures/100000000000004B0000002042912D766B0CD1BD.jpg" manifest:media-type="image/jpeg"/>
  <manifest:file-entry manifest:full-path="Pictures/1000000000000035000000217B4CC958139E341A.jpg" manifest:media-type="image/jpeg"/>
  <manifest:file-entry manifest:full-path="Pictures/100000000000003E00000021E17B32203DAA32E4.jpg" manifest:media-type="image/jpeg"/>
  <manifest:file-entry manifest:full-path="Pictures/1000000000000030000000202088D2F3F980B54E.jpg" manifest:media-type="image/jpeg"/>
  <manifest:file-entry manifest:full-path="Pictures/1000000000000037000000209DAE5B2463F182BA.jpg" manifest:media-type="image/jpeg"/>
  <manifest:file-entry manifest:full-path="Pictures/100000000000004C00000028AAAD0916355F1DD1.jpg" manifest:media-type="image/jpeg"/>
  <manifest:file-entry manifest:full-path="Pictures/100000000000003700000021754990525728D1AF.jpg" manifest:media-type="image/jpeg"/>
  <manifest:file-entry manifest:full-path="Pictures/100000000000002900000029861EE883B561942C.jpg" manifest:media-type="image/jpeg"/>
  <manifest:file-entry manifest:full-path="Pictures/100000000000006000000021DF68D69FB73EDA81.jpg" manifest:media-type="image/jpeg"/>
  <manifest:file-entry manifest:full-path="Pictures/100000000000005100000021A90352FDA73D2258.jpg" manifest:media-type="image/jpeg"/>
  <manifest:file-entry manifest:full-path="Pictures/100000000000006300000021BD99E0BEDC62108F.jpg" manifest:media-type="image/jpeg"/>
  <manifest:file-entry manifest:full-path="Pictures/10000000000000260000002443916C9329EB83FB.jpg" manifest:media-type="image/jpeg"/>
  <manifest:file-entry manifest:full-path="Pictures/100000000000004000000021805172C034A19C65.jpg" manifest:media-type="image/jpeg"/>
  <manifest:file-entry manifest:full-path="Pictures/100000000000002C0000002042ACBA2F53D126E4.jpg" manifest:media-type="image/jpeg"/>
  <manifest:file-entry manifest:full-path="Pictures/100000000000002900000020DF3523D30642FDDF.jpg" manifest:media-type="image/jpeg"/>
  <manifest:file-entry manifest:full-path="Pictures/1000000000000027000000210A19E12C13247779.jpg" manifest:media-type="image/jpeg"/>
  <manifest:file-entry manifest:full-path="Pictures/100000000000002600000019AB6FEA3C1680B7C2.jpg" manifest:media-type="image/jpeg"/>
  <manifest:file-entry manifest:full-path="Pictures/100000000000002B00000020463FC652A3FA05FF.jpg" manifest:media-type="image/jpeg"/>
  <manifest:file-entry manifest:full-path="Pictures/100000000000006900000019151F304D48DFC6D8.jpg" manifest:media-type="image/jpeg"/>
  <manifest:file-entry manifest:full-path="Pictures/1000000000000024000000199A3EC73BF8C66485.jpg" manifest:media-type="image/jpeg"/>
  <manifest:file-entry manifest:full-path="Pictures/100000000000003D0000001DA4815A21D4204F4E.jpg" manifest:media-type="image/jpeg"/>
  <manifest:file-entry manifest:full-path="Pictures/1000000000000075000000291EA7E4E06596E04B.jpg" manifest:media-type="image/jpeg"/>
  <manifest:file-entry manifest:full-path="Pictures/100000000000003A0000002014EAB8372E7E47C8.jpg" manifest:media-type="image/jpeg"/>
  <manifest:file-entry manifest:full-path="Pictures/100000000000002A00000019E7A2C3BDCFD886E5.jpg" manifest:media-type="image/jpeg"/>
  <manifest:file-entry manifest:full-path="Pictures/1000000000000036000000197C5F7C0AE6A1B7C3.jpg" manifest:media-type="image/jpeg"/>
  <manifest:file-entry manifest:full-path="Pictures/10000000000000550000001974719ECC5C0FA281.jpg" manifest:media-type="image/jpeg"/>
  <manifest:file-entry manifest:full-path="Pictures/100000000000002500000019D29C23D96A5EABE8.jpg" manifest:media-type="image/jpeg"/>
  <manifest:file-entry manifest:full-path="Pictures/1000000000000062000000207F0BBA33D048735C.jpg" manifest:media-type="image/jpeg"/>
  <manifest:file-entry manifest:full-path="Pictures/10000000000000440000001D7DF8A35B86EF1827.jpg" manifest:media-type="image/jpeg"/>
  <manifest:file-entry manifest:full-path="Pictures/10000000000000710000001D13DACAE7944261C1.jpg" manifest:media-type="image/jpeg"/>
  <manifest:file-entry manifest:full-path="Pictures/100000000000003C000000204BD4E2E6BBB26EC9.jpg" manifest:media-type="image/jpeg"/>
  <manifest:file-entry manifest:full-path="Pictures/1000000000000030000000212EB91145BF6E7718.jpg" manifest:media-type="image/jpeg"/>
  <manifest:file-entry manifest:full-path="Pictures/100000000000004200000019F2540DCFD7B04821.jpg" manifest:media-type="image/jpeg"/>
  <manifest:file-entry manifest:full-path="Pictures/100000000000003C0000002035A41CEAAAE4016A.jpg" manifest:media-type="image/jpeg"/>
  <manifest:file-entry manifest:full-path="Pictures/100000000000002D000000205C6ECC225EDC7C99.jpg" manifest:media-type="image/jpeg"/>
  <manifest:file-entry manifest:full-path="Pictures/100000000000004300000019322A48FA187EBA28.jpg" manifest:media-type="image/jpeg"/>
  <manifest:file-entry manifest:full-path="Pictures/1000000000000018000000190F33EED417E546BA.jpg" manifest:media-type="image/jpeg"/>
  <manifest:file-entry manifest:full-path="Pictures/1000000000000030000000282761ADDB52A0173A.jpg" manifest:media-type="image/jpeg"/>
  <manifest:file-entry manifest:full-path="Pictures/100000000000002F00000028F637A065736DA556.jpg" manifest:media-type="image/jpeg"/>
  <manifest:file-entry manifest:full-path="Pictures/100000000000001F000000250DA69CB3661D1B86.jpg" manifest:media-type="image/jpeg"/>
  <manifest:file-entry manifest:full-path="Pictures/1000000000000037000000214928ED3FB77A5D87.jpg" manifest:media-type="image/jpeg"/>
  <manifest:file-entry manifest:full-path="Pictures/100000000000005400000021648E2CE60F9303A8.jpg" manifest:media-type="image/jpeg"/>
  <manifest:file-entry manifest:full-path="Pictures/100000000000001D0000001967867F7FD26231B6.jpg" manifest:media-type="image/jpeg"/>
  <manifest:file-entry manifest:full-path="Pictures/100000000000003300000021D64702F6711B3AF3.jpg" manifest:media-type="image/jpeg"/>
  <manifest:file-entry manifest:full-path="Pictures/10000000000000230000001DB655F131E00AEE6D.jpg" manifest:media-type="image/jpeg"/>
  <manifest:file-entry manifest:full-path="Pictures/1000000000000032000000212257FDD007C33024.jpg" manifest:media-type="image/jpeg"/>
  <manifest:file-entry manifest:full-path="Pictures/100000000000006F00000024965BB950E1FC45DA.jpg" manifest:media-type="image/jpeg"/>
  <manifest:file-entry manifest:full-path="Pictures/100000000000003B00000020D6C0207E6DD59C06.jpg" manifest:media-type="image/jpeg"/>
  <manifest:file-entry manifest:full-path="Pictures/100000000000003400000019E855E3A4D1823C16.jpg" manifest:media-type="image/jpeg"/>
  <manifest:file-entry manifest:full-path="Pictures/10000000000000460000002037C57950A455CE56.jpg" manifest:media-type="image/jpeg"/>
  <manifest:file-entry manifest:full-path="Pictures/100000000000004B000000205766E3CECB47A865.jpg" manifest:media-type="image/jpeg"/>
  <manifest:file-entry manifest:full-path="Pictures/100000000000003700000020AFBA7C7638C1117C.jpg" manifest:media-type="image/jpeg"/>
  <manifest:file-entry manifest:full-path="Pictures/100000000000005900000019DAEBF41100E93177.jpg" manifest:media-type="image/jpeg"/>
  <manifest:file-entry manifest:full-path="Pictures/100000000000002D000000212319AD8513047A1B.jpg" manifest:media-type="image/jpeg"/>
  <manifest:file-entry manifest:full-path="Pictures/1000000000000069000000218DDF4D0C0491558E.jpg" manifest:media-type="image/jpeg"/>
  <manifest:file-entry manifest:full-path="Pictures/100000000000003E0000002066FA229C405AB241.jpg" manifest:media-type="image/jpeg"/>
  <manifest:file-entry manifest:full-path="Pictures/1000000000000045000000211E9834CE1E79B3F6.jpg" manifest:media-type="image/jpeg"/>
  <manifest:file-entry manifest:full-path="Pictures/100000000000003C00000021CE1AB4E45791A08A.jpg" manifest:media-type="image/jpeg"/>
  <manifest:file-entry manifest:full-path="Pictures/100000000000004A000000213B10AC64EB945376.jpg" manifest:media-type="image/jpeg"/>
  <manifest:file-entry manifest:full-path="Pictures/100000000000003E00000021427D447477FE3AE3.jpg" manifest:media-type="image/jpeg"/>
  <manifest:file-entry manifest:full-path="Pictures/100000000000005500000019EE94F9405A66E5A7.jpg" manifest:media-type="image/jpeg"/>
  <manifest:file-entry manifest:full-path="Pictures/10000000000000470000001FD888F9E40B5721C5.jpg" manifest:media-type="image/jpeg"/>
  <manifest:file-entry manifest:full-path="Pictures/1000000000000029000000206F7ED5380B43C142.jpg" manifest:media-type="image/jpeg"/>
  <manifest:file-entry manifest:full-path="Pictures/1000000000000044000000192CD72E92C56897B4.jpg" manifest:media-type="image/jpeg"/>
  <manifest:file-entry manifest:full-path="Pictures/100000000000001F0000002174CCB22A5875C4C7.jpg" manifest:media-type="image/jpeg"/>
  <manifest:file-entry manifest:full-path="Pictures/100000000000001A0000002071A02FFB32DC4FDE.jpg" manifest:media-type="image/jpeg"/>
  <manifest:file-entry manifest:full-path="Pictures/100000000000002B0000001913BA565C19EFA9ED.jpg" manifest:media-type="image/jpeg"/>
  <manifest:file-entry manifest:full-path="Pictures/10000000000000690000002172C8424B1E428AAD.jpg" manifest:media-type="image/jpeg"/>
  <manifest:file-entry manifest:full-path="Pictures/100000000000004A0000001932A58AD48E2DA0F1.jpg" manifest:media-type="image/jpeg"/>
  <manifest:file-entry manifest:full-path="Pictures/100000000000005A0000002137AD9782444B926A.jpg" manifest:media-type="image/jpeg"/>
  <manifest:file-entry manifest:full-path="Pictures/1000000000000042000000197501BD4BC2C6EEC6.jpg" manifest:media-type="image/jpeg"/>
  <manifest:file-entry manifest:full-path="Pictures/100000000000004A00000028A7E72B2A112C98D1.jpg" manifest:media-type="image/jpeg"/>
  <manifest:file-entry manifest:full-path="Pictures/100000000000002C0000002876596A58D72EE434.jpg" manifest:media-type="image/jpeg"/>
  <manifest:file-entry manifest:full-path="Pictures/100000000000004400000019F7CF6DE0B08AFD36.jpg" manifest:media-type="image/jpeg"/>
  <manifest:file-entry manifest:full-path="Pictures/100000000000002F00000019A7F6FE596611EA5A.jpg" manifest:media-type="image/jpeg"/>
  <manifest:file-entry manifest:full-path="Pictures/1000000000000030000000287CF68A11D3FA9B95.jpg" manifest:media-type="image/jpeg"/>
  <manifest:file-entry manifest:full-path="Pictures/100000000000002F0000002018B594610599CEE3.jpg" manifest:media-type="image/jpeg"/>
  <manifest:file-entry manifest:full-path="Pictures/100000000000003D000000219DA9A17958823020.jpg" manifest:media-type="image/jpeg"/>
  <manifest:file-entry manifest:full-path="Pictures/100000000000005100000021AB1D64288E6954E2.jpg" manifest:media-type="image/jpeg"/>
  <manifest:file-entry manifest:full-path="Pictures/100000000000003A00000020E42080B48319E0A2.jpg" manifest:media-type="image/jpeg"/>
  <manifest:file-entry manifest:full-path="Pictures/100000000000006600000019AFD4828037BE3F11.jpg" manifest:media-type="image/jpeg"/>
  <manifest:file-entry manifest:full-path="Pictures/1000000000000026000000190BC87951E9C6084A.jpg" manifest:media-type="image/jpeg"/>
  <manifest:file-entry manifest:full-path="Pictures/100000000000005F0000001DD65580CB615F5641.jpg" manifest:media-type="image/jpeg"/>
  <manifest:file-entry manifest:full-path="Pictures/100000000000003200000021AAA27EE09E780024.jpg" manifest:media-type="image/jpeg"/>
  <manifest:file-entry manifest:full-path="Pictures/10000000000000570000001D9AB6A5CDD35B77A0.jpg" manifest:media-type="image/jpeg"/>
  <manifest:file-entry manifest:full-path="Pictures/10000000000000280000001F9816FCE8B480D2D8.jpg" manifest:media-type="image/jpeg"/>
  <manifest:file-entry manifest:full-path="Pictures/100000000000002900000020B553F9EE1E403A1A.jpg" manifest:media-type="image/jpeg"/>
  <manifest:file-entry manifest:full-path="Pictures/100000000000003200000019C84AE066CF86BCA9.jpg" manifest:media-type="image/jpeg"/>
  <manifest:file-entry manifest:full-path="Pictures/100000000000002600000019CE0000591459A456.jpg" manifest:media-type="image/jpeg"/>
  <manifest:file-entry manifest:full-path="Pictures/10000000000000250000002150C54D7C74974482.jpg" manifest:media-type="image/jpeg"/>
  <manifest:file-entry manifest:full-path="Pictures/10000000000000370000002034FA110151D16021.jpg" manifest:media-type="image/jpeg"/>
  <manifest:file-entry manifest:full-path="Pictures/100000000000004D0000002067B6F01288945127.jpg" manifest:media-type="image/jpeg"/>
  <manifest:file-entry manifest:full-path="Pictures/100000000000004D0000002000A61E4C09CDCBF4.jpg" manifest:media-type="image/jpeg"/>
  <manifest:file-entry manifest:full-path="Pictures/100000000000001D00000023CFB106A1365924C3.jpg" manifest:media-type="image/jpeg"/>
  <manifest:file-entry manifest:full-path="Pictures/100000000000005E00000021207C1A57A0C15A11.jpg" manifest:media-type="image/jpeg"/>
  <manifest:file-entry manifest:full-path="Pictures/1000000000000048000000278BA734046F360B8F.jpg" manifest:media-type="image/jpeg"/>
  <manifest:file-entry manifest:full-path="Pictures/100000000000001F00000020359D12E629BA6057.jpg" manifest:media-type="image/jpeg"/>
  <manifest:file-entry manifest:full-path="Pictures/100000000000003400000021C495E8A8B955FC35.jpg" manifest:media-type="image/jpeg"/>
  <manifest:file-entry manifest:full-path="Pictures/100000000000003D000000200E857BA58797088D.jpg" manifest:media-type="image/jpeg"/>
  <manifest:file-entry manifest:full-path="Pictures/10000000000000130000001FB6E3C900D4B890E7.jpg" manifest:media-type="image/jpeg"/>
  <manifest:file-entry manifest:full-path="Pictures/10000000000000200000002039ED8D73B11BEDB1.jpg" manifest:media-type="image/jpeg"/>
  <manifest:file-entry manifest:full-path="Pictures/100000000000003A00000024A116EA471C928F01.jpg" manifest:media-type="image/jpeg"/>
  <manifest:file-entry manifest:full-path="Pictures/10000000000000370000001FDC37F932808C485B.jpg" manifest:media-type="image/jpeg"/>
  <manifest:file-entry manifest:full-path="Pictures/100000000000006000000020BB48845469052ABC.jpg" manifest:media-type="image/jpeg"/>
  <manifest:file-entry manifest:full-path="Pictures/10000000000000480000002027BB48B8CAE15851.jpg" manifest:media-type="image/jpeg"/>
  <manifest:file-entry manifest:full-path="Pictures/1000000000000025000000216F66D001F126BAF9.jpg" manifest:media-type="image/jpeg"/>
  <manifest:file-entry manifest:full-path="Pictures/100000000000003F000000278FECF32A12545A10.jpg" manifest:media-type="image/jpeg"/>
  <manifest:file-entry manifest:full-path="Pictures/100000000000002C0000002758D96EE14A11055E.jpg" manifest:media-type="image/jpeg"/>
  <manifest:file-entry manifest:full-path="Pictures/100000000000003E0000002145B93F3C58FC4906.jpg" manifest:media-type="image/jpeg"/>
  <manifest:file-entry manifest:full-path="Pictures/100000000000001C0000001FB007A5F02A48F8AA.jpg" manifest:media-type="image/jpeg"/>
  <manifest:file-entry manifest:full-path="Pictures/100000000000002600000028F15D2A80651B3FDC.jpg" manifest:media-type="image/jpeg"/>
  <manifest:file-entry manifest:full-path="Pictures/100000000000002F000000208F52D6DE9AE439FC.jpg" manifest:media-type="image/jpeg"/>
  <manifest:file-entry manifest:full-path="Pictures/10000000000000390000002009666F646BAB43D9.jpg" manifest:media-type="image/jpeg"/>
  <manifest:file-entry manifest:full-path="Pictures/100000000000004D00000020AD8767748CDEAF48.jpg" manifest:media-type="image/jpeg"/>
  <manifest:file-entry manifest:full-path="Pictures/100000000000004A0000002109AE4C05A832C8BE.jpg" manifest:media-type="image/jpeg"/>
  <manifest:file-entry manifest:full-path="Pictures/100000000000004F00000020173FD8AA03971CFD.jpg" manifest:media-type="image/jpeg"/>
  <manifest:file-entry manifest:full-path="Pictures/1000000000000038000000203CCFFF2BACD85C6E.jpg" manifest:media-type="image/jpeg"/>
  <manifest:file-entry manifest:full-path="Pictures/100000000000004F000000205F09CC75C6C6C0C9.jpg" manifest:media-type="image/jpeg"/>
  <manifest:file-entry manifest:full-path="Pictures/100000000000004B0000001D547C0DE0E3863F1E.jpg" manifest:media-type="image/jpeg"/>
  <manifest:file-entry manifest:full-path="Pictures/10000000000001E00000002846AA0ABB4F01962E.jpg" manifest:media-type="image/jpeg"/>
  <manifest:file-entry manifest:full-path="Pictures/10000000000000490000002152E72E5D3246EEE3.jpg" manifest:media-type="image/jpeg"/>
  <manifest:file-entry manifest:full-path="Pictures/1000000000000039000000211940E8F349B917CB.jpg" manifest:media-type="image/jpeg"/>
  <manifest:file-entry manifest:full-path="Pictures/10000000000000250000001996DE6AE101123011.jpg" manifest:media-type="image/jpeg"/>
  <manifest:file-entry manifest:full-path="Pictures/10000000000000500000002035B48184D25A58FA.jpg" manifest:media-type="image/jpeg"/>
  <manifest:file-entry manifest:full-path="Pictures/100000000000002C0000001F0FA225A0889D1F26.jpg" manifest:media-type="image/jpeg"/>
  <manifest:file-entry manifest:full-path="Pictures/10000000000000620000002077EDDE250A1D570E.jpg" manifest:media-type="image/jpeg"/>
  <manifest:file-entry manifest:full-path="Pictures/100000000000004A0000001D560BED1C99ADA617.jpg" manifest:media-type="image/jpeg"/>
  <manifest:file-entry manifest:full-path="Pictures/10000000000000480000002083BF574005F26FFE.jpg" manifest:media-type="image/jpeg"/>
  <manifest:file-entry manifest:full-path="Pictures/100000000000004A0000001949C4D4816B067CDF.jpg" manifest:media-type="image/jpeg"/>
  <manifest:file-entry manifest:full-path="Pictures/100000000000005E00000027B635B71A6E003E63.jpg" manifest:media-type="image/jpeg"/>
  <manifest:file-entry manifest:full-path="Pictures/10000000000000100000000955A30FDD406E6511.jpg" manifest:media-type="image/jpeg"/>
  <manifest:file-entry manifest:full-path="Pictures/100000000000006900000020CCC1F01301B7B4BE.jpg" manifest:media-type="image/jpeg"/>
  <manifest:file-entry manifest:full-path="Pictures/10000000000000550000002098F8B187670375BD.jpg" manifest:media-type="image/jpeg"/>
  <manifest:file-entry manifest:full-path="Pictures/1000000000000047000000202F7679C6DAEA1D9E.jpg" manifest:media-type="image/jpeg"/>
  <manifest:file-entry manifest:full-path="Pictures/100000000000007400000027007975FDF894E771.jpg" manifest:media-type="image/jpeg"/>
  <manifest:file-entry manifest:full-path="Pictures/100000000000005E0000002081B3C620EF12D26D.jpg" manifest:media-type="image/jpeg"/>
  <manifest:file-entry manifest:full-path="Pictures/1000000000000065000000218E895369F08C5BD7.jpg" manifest:media-type="image/jpeg"/>
  <manifest:file-entry manifest:full-path="Pictures/1000000000000025000000207E7DC5213E3C9327.jpg" manifest:media-type="image/jpeg"/>
  <manifest:file-entry manifest:full-path="Pictures/100000000000003400000020AC6EBDFC4A9E119E.jpg" manifest:media-type="image/jpeg"/>
  <manifest:file-entry manifest:full-path="Pictures/10000000000000440000001D586559652A7C4816.jpg" manifest:media-type="image/jpeg"/>
  <manifest:file-entry manifest:full-path="Pictures/10000000000000220000001FCBF1AF9306730131.jpg" manifest:media-type="image/jpeg"/>
  <manifest:file-entry manifest:full-path="Pictures/10000000000000540000001F82F4A674D781507C.jpg" manifest:media-type="image/jpeg"/>
  <manifest:file-entry manifest:full-path="Pictures/1000000000000074000000222B196501C566C777.jpg" manifest:media-type="image/jpeg"/>
  <manifest:file-entry manifest:full-path="Pictures/100000000000001E00000021452AB8D492C0BC98.jpg" manifest:media-type="image/jpeg"/>
  <manifest:file-entry manifest:full-path="Pictures/100000000000002C0000001FDB33B335A0554E2D.jpg" manifest:media-type="image/jpeg"/>
  <manifest:file-entry manifest:full-path="Pictures/100000000000002100000020B8E76A80EF2DAF70.jpg" manifest:media-type="image/jpeg"/>
  <manifest:file-entry manifest:full-path="Pictures/100000000000001D00000024F15F5E503D8158D9.jpg" manifest:media-type="image/jpeg"/>
  <manifest:file-entry manifest:full-path="Pictures/10000000000000310000001F6751C8D21B757530.jpg" manifest:media-type="image/jpeg"/>
  <manifest:file-entry manifest:full-path="Pictures/100000000000004700000020C3C89BD8EB713F7F.jpg" manifest:media-type="image/jpeg"/>
  <manifest:file-entry manifest:full-path="Pictures/10000000000000500000001FDD872A988481F3F7.jpg" manifest:media-type="image/jpeg"/>
  <manifest:file-entry manifest:full-path="Pictures/100000000000003100000021B08F301143C4BB8B.jpg" manifest:media-type="image/jpeg"/>
  <manifest:file-entry manifest:full-path="Pictures/100000000000003D000000194FF126ECB8FD2A9C.jpg" manifest:media-type="image/jpeg"/>
  <manifest:file-entry manifest:full-path="Pictures/100000000000005C00000019432FF0A4861DEF88.jpg" manifest:media-type="image/jpeg"/>
  <manifest:file-entry manifest:full-path="Pictures/100000000000003700000020D10777A3E67496E6.jpg" manifest:media-type="image/jpeg"/>
  <manifest:file-entry manifest:full-path="Pictures/1000000000000016000000195C8848299D89AB15.jpg" manifest:media-type="image/jpeg"/>
  <manifest:file-entry manifest:full-path="Pictures/100000000000003000000021259583265AA689B4.jpg" manifest:media-type="image/jpeg"/>
  <manifest:file-entry manifest:full-path="Pictures/1000000000000030000000200B3B69E79945D6ED.jpg" manifest:media-type="image/jpeg"/>
  <manifest:file-entry manifest:full-path="Pictures/1000000000000022000000201F24E5CBDFD9224F.jpg" manifest:media-type="image/jpeg"/>
  <manifest:file-entry manifest:full-path="Pictures/10000000000000300000001F155D4CAFAADE2E40.jpg" manifest:media-type="image/jpeg"/>
  <manifest:file-entry manifest:full-path="Pictures/1000000000000024000000219A287FC7D752D35A.jpg" manifest:media-type="image/jpeg"/>
  <manifest:file-entry manifest:full-path="Pictures/100000000000003D0000002198B9E12FFC03F057.jpg" manifest:media-type="image/jpeg"/>
  <manifest:file-entry manifest:full-path="Pictures/10000000000000260000002086F982E31F71BDB9.jpg" manifest:media-type="image/jpeg"/>
  <manifest:file-entry manifest:full-path="Pictures/100000000000001500000020FD51DD766F99F874.jpg" manifest:media-type="image/jpeg"/>
  <manifest:file-entry manifest:full-path="Pictures/1000000000000022000000197AA4F2605CF47E93.jpg" manifest:media-type="image/jpeg"/>
  <manifest:file-entry manifest:full-path="Pictures/100000000000003F0000002140BDA1FD38493012.jpg" manifest:media-type="image/jpeg"/>
  <manifest:file-entry manifest:full-path="Pictures/100000000000004B0000002184C3F073083E8BCB.jpg" manifest:media-type="image/jpeg"/>
  <manifest:file-entry manifest:full-path="Pictures/10000000000000280000001FAF642D8B23900A02.jpg" manifest:media-type="image/jpeg"/>
  <manifest:file-entry manifest:full-path="Pictures/100000000000002800000021495DCF703A2B359E.jpg" manifest:media-type="image/jpeg"/>
  <manifest:file-entry manifest:full-path="Pictures/100000000000003200000021BDE9604B6B54EBED.jpg" manifest:media-type="image/jpeg"/>
  <manifest:file-entry manifest:full-path="Pictures/100000000000002F0000001C1683191D60E68AB2.jpg" manifest:media-type="image/jpeg"/>
  <manifest:file-entry manifest:full-path="Pictures/100000000000002A00000021F53EBD7F139B0291.jpg" manifest:media-type="image/jpeg"/>
  <manifest:file-entry manifest:full-path="Pictures/100000000000003000000020565EEC33A82476D5.jpg" manifest:media-type="image/jpeg"/>
  <manifest:file-entry manifest:full-path="Pictures/100000000000007B00000020222ADEDB0275C4ED.jpg" manifest:media-type="image/jpeg"/>
  <manifest:file-entry manifest:full-path="Pictures/100000000000005100000019ED4FB06F37C00A49.jpg" manifest:media-type="image/jpeg"/>
  <manifest:file-entry manifest:full-path="Pictures/100000000000004B0000001FB9A953B45D9496F7.jpg" manifest:media-type="image/jpeg"/>
  <manifest:file-entry manifest:full-path="Pictures/1000000000000017000000200EDEB5537641E0FA.jpg" manifest:media-type="image/jpeg"/>
  <manifest:file-entry manifest:full-path="Pictures/1000000000000033000000219E1FAD95D12610A2.jpg" manifest:media-type="image/jpeg"/>
  <manifest:file-entry manifest:full-path="Pictures/100000000000003600000021908FFCA2DD94DCDD.jpg" manifest:media-type="image/jpeg"/>
  <manifest:file-entry manifest:full-path="Pictures/100000000000005A0000001FB0A3DD54F5998A72.jpg" manifest:media-type="image/jpeg"/>
  <manifest:file-entry manifest:full-path="Pictures/10000000000000290000002080DB2C89586542EA.jpg" manifest:media-type="image/jpeg"/>
  <manifest:file-entry manifest:full-path="Pictures/100000000000001D0000002143FC40FCB4752A2E.jpg" manifest:media-type="image/jpeg"/>
  <manifest:file-entry manifest:full-path="Pictures/100000000000004100000020FFC0200461D4B19A.jpg" manifest:media-type="image/jpeg"/>
  <manifest:file-entry manifest:full-path="Pictures/100000000000002C0000001F9855DC3846814FAB.jpg" manifest:media-type="image/jpeg"/>
  <manifest:file-entry manifest:full-path="Pictures/100000000000002600000021DD61198F22A8BEAD.jpg" manifest:media-type="image/jpeg"/>
  <manifest:file-entry manifest:full-path="Pictures/10000000000000490000001D666FECCBF64DAE22.jpg" manifest:media-type="image/jpeg"/>
  <manifest:file-entry manifest:full-path="Pictures/1000000000000036000000200FF3F05BE0B7274D.jpg" manifest:media-type="image/jpeg"/>
  <manifest:file-entry manifest:full-path="Pictures/100000000000006300000020CFE100BD93144128.jpg" manifest:media-type="image/jpeg"/>
  <manifest:file-entry manifest:full-path="Pictures/10000000000000520000002515850C83E403269C.jpg" manifest:media-type="image/jpeg"/>
  <manifest:file-entry manifest:full-path="Pictures/100000000000001F0000001F65EF5AA3EF34B50D.jpg" manifest:media-type="image/jpeg"/>
  <manifest:file-entry manifest:full-path="Pictures/1000000000000026000000201093A106BFE879AE.jpg" manifest:media-type="image/jpeg"/>
  <manifest:file-entry manifest:full-path="Pictures/10000000000000280000001F07A1D3203335A605.jpg" manifest:media-type="image/jpeg"/>
  <manifest:file-entry manifest:full-path="Pictures/1000000000000047000000204E62168FFD492910.jpg" manifest:media-type="image/jpeg"/>
  <manifest:file-entry manifest:full-path="Pictures/100000000000005C0000002073442369BF15B5EF.jpg" manifest:media-type="image/jpeg"/>
  <manifest:file-entry manifest:full-path="Pictures/100000000000003D0000001F2B6FB6E3248032C6.jpg" manifest:media-type="image/jpeg"/>
  <manifest:file-entry manifest:full-path="Pictures/100000000000004800000019A0970D6DD40B6BA9.jpg" manifest:media-type="image/jpeg"/>
  <manifest:file-entry manifest:full-path="Pictures/100000000000003B00000023150EC8CBC6783E14.jpg" manifest:media-type="image/jpeg"/>
  <manifest:file-entry manifest:full-path="Pictures/100000000000003E000000209B2DE71E3396A027.jpg" manifest:media-type="image/jpeg"/>
  <manifest:file-entry manifest:full-path="Pictures/100000000000005A00000022BC1B7AF6B908AA56.jpg" manifest:media-type="image/jpeg"/>
  <manifest:file-entry manifest:full-path="Pictures/10000000000000360000001F05CDD8681ADAD0BE.jpg" manifest:media-type="image/jpeg"/>
  <manifest:file-entry manifest:full-path="Pictures/100000000000003F00000020B1B1480A50714B4D.jpg" manifest:media-type="image/jpeg"/>
  <manifest:file-entry manifest:full-path="Pictures/100000000000003D0000001D07F6AE3C5A0FC2EE.jpg" manifest:media-type="image/jpeg"/>
  <manifest:file-entry manifest:full-path="Pictures/100000000000002F00000019CC5B530E90BCF51F.jpg" manifest:media-type="image/jpeg"/>
  <manifest:file-entry manifest:full-path="Pictures/1000000000000027000000219AD0DC4BDA5E68D0.jpg" manifest:media-type="image/jpeg"/>
  <manifest:file-entry manifest:full-path="Pictures/10000000000000480000002372F9D7523CED7577.jpg" manifest:media-type="image/jpeg"/>
  <manifest:file-entry manifest:full-path="Pictures/1000000000000028000000193F18623BC284A2E7.jpg" manifest:media-type="image/jpeg"/>
  <manifest:file-entry manifest:full-path="Pictures/10000000000000460000001FCD4CC2605E6F4D03.jpg" manifest:media-type="image/jpeg"/>
  <manifest:file-entry manifest:full-path="Pictures/100000000000005300000027B8E3CCF711832C89.jpg" manifest:media-type="image/jpeg"/>
  <manifest:file-entry manifest:full-path="Pictures/100000000000003000000021AE1A5DD1C2312BCB.jpg" manifest:media-type="image/jpeg"/>
  <manifest:file-entry manifest:full-path="Pictures/10000000000000670000001DB3094B3C44022EB6.jpg" manifest:media-type="image/jpeg"/>
  <manifest:file-entry manifest:full-path="Pictures/100000000000003B0000001B68D33C28F0ADA4D3.jpg" manifest:media-type="image/jpeg"/>
  <manifest:file-entry manifest:full-path="Pictures/100000000000001E0000001A20A409CDC709C940.jpg" manifest:media-type="image/jpeg"/>
  <manifest:file-entry manifest:full-path="Pictures/100000000000001300000014C2D337A835104D21.jpg" manifest:media-type="image/jpeg"/>
  <manifest:file-entry manifest:full-path="Pictures/10000000000000340000001B7AA41DF64C720D49.jpg" manifest:media-type="image/jpeg"/>
  <manifest:file-entry manifest:full-path="Pictures/10000000000000190000001CC399089DEE18C466.jpg" manifest:media-type="image/jpeg"/>
  <manifest:file-entry manifest:full-path="Pictures/10000000000000320000001FF8743F46213D2C64.jpg" manifest:media-type="image/jpeg"/>
  <manifest:file-entry manifest:full-path="Pictures/100000000000002D0000001A88DBD5CE766E1E71.jpg" manifest:media-type="image/jpeg"/>
  <manifest:file-entry manifest:full-path="Pictures/10000000000000190000001F6BF84F31EC836ABD.jpg" manifest:media-type="image/jpeg"/>
  <manifest:file-entry manifest:full-path="Pictures/1000000000000044000000195A7362BAE31DCFDE.jpg" manifest:media-type="image/jpeg"/>
  <manifest:file-entry manifest:full-path="Pictures/100000000000002C00000021A5199B45397CB3BA.jpg" manifest:media-type="image/jpeg"/>
  <manifest:file-entry manifest:full-path="Pictures/10000000000000270000002054C57534BF78B7F7.jpg" manifest:media-type="image/jpeg"/>
  <manifest:file-entry manifest:full-path="Pictures/100000000000004B0000002000826BDAE9E5CB29.jpg" manifest:media-type="image/jpeg"/>
  <manifest:file-entry manifest:full-path="Pictures/100000000000001E0000001F22E118205752DF4F.jpg" manifest:media-type="image/jpeg"/>
  <manifest:file-entry manifest:full-path="Pictures/100000000000003E00000021A730EF20F917A7E4.jpg" manifest:media-type="image/jpeg"/>
  <manifest:file-entry manifest:full-path="Pictures/100000000000003F00000021D48533105F8D9653.jpg" manifest:media-type="image/jpeg"/>
  <manifest:file-entry manifest:full-path="Pictures/10000000000000450000002095CB70DCD8E0C8B0.jpg" manifest:media-type="image/jpeg"/>
  <manifest:file-entry manifest:full-path="Pictures/100000000000002E00000024118015FF401BB66C.jpg" manifest:media-type="image/jpeg"/>
  <manifest:file-entry manifest:full-path="Pictures/10000000000000230000002060C296190DB23969.jpg" manifest:media-type="image/jpeg"/>
  <manifest:file-entry manifest:full-path="Pictures/10000000000000350000001BB7FD0474F33EBA1D.jpg" manifest:media-type="image/jpeg"/>
  <manifest:file-entry manifest:full-path="Pictures/1000000000000023000000197FA819259D9B4254.jpg" manifest:media-type="image/jpeg"/>
  <manifest:file-entry manifest:full-path="Pictures/1000000000000049000000209D4C813207AD527F.jpg" manifest:media-type="image/jpeg"/>
  <manifest:file-entry manifest:full-path="Pictures/10000000000000260000001F334D5BB5E2782488.jpg" manifest:media-type="image/jpeg"/>
  <manifest:file-entry manifest:full-path="Pictures/100000000000003E0000001DF3E8E54F476BEE82.jpg" manifest:media-type="image/jpeg"/>
  <manifest:file-entry manifest:full-path="Pictures/100000000000007B0000002111F6CDC8517E6BB4.jpg" manifest:media-type="image/jpeg"/>
  <manifest:file-entry manifest:full-path="Pictures/100000000000002A00000020F012711A5DB3C850.jpg" manifest:media-type="image/jpeg"/>
  <manifest:file-entry manifest:full-path="Pictures/10000000000000310000002542AB72FCAF57A65C.jpg" manifest:media-type="image/jpeg"/>
  <manifest:file-entry manifest:full-path="Pictures/1000000000000097000000201F1FBF84DA888CCB.jpg" manifest:media-type="image/jpeg"/>
  <manifest:file-entry manifest:full-path="Pictures/100000000000003D000000212118C46C87CDAADD.jpg" manifest:media-type="image/jpeg"/>
  <manifest:file-entry manifest:full-path="Pictures/100000000000004900000021535D991CFEA87457.jpg" manifest:media-type="image/jpeg"/>
  <manifest:file-entry manifest:full-path="Pictures/10000000000000310000001F850AC5C8AB6BDCC0.jpg" manifest:media-type="image/jpeg"/>
  <manifest:file-entry manifest:full-path="Pictures/100000000000002B00000020A567DD97C86A60DD.jpg" manifest:media-type="image/jpeg"/>
  <manifest:file-entry manifest:full-path="Pictures/10000000000000350000001901DAD2AAC964D688.jpg" manifest:media-type="image/jpeg"/>
  <manifest:file-entry manifest:full-path="Pictures/100000000000003E00000014AAC27585D45FC8DE.jpg" manifest:media-type="image/jpeg"/>
  <manifest:file-entry manifest:full-path="Pictures/1000000000000030000000206045DBD1FA4D1A83.jpg" manifest:media-type="image/jpeg"/>
  <manifest:file-entry manifest:full-path="Pictures/1000000000000057000000193DD1B2B4243BFD4B.jpg" manifest:media-type="image/jpeg"/>
  <manifest:file-entry manifest:full-path="Pictures/100000000000003C00000020CC48F96F1D52F8A0.jpg" manifest:media-type="image/jpeg"/>
  <manifest:file-entry manifest:full-path="Pictures/10000000000000280000002083569696E8FB9017.jpg" manifest:media-type="image/jpeg"/>
  <manifest:file-entry manifest:full-path="Pictures/10000000000000A60000001A862BA8E126CA6BC5.jpg" manifest:media-type="image/jpeg"/>
  <manifest:file-entry manifest:full-path="Pictures/100000000000003F00000023FB97907CAE33E566.jpg" manifest:media-type="image/jpeg"/>
  <manifest:file-entry manifest:full-path="Pictures/10000000000000220000001BD3E43F7AD6A9693A.jpg" manifest:media-type="image/jpeg"/>
  <manifest:file-entry manifest:full-path="Pictures/100000000000001600000019C2D24A22813A850F.jpg" manifest:media-type="image/jpeg"/>
  <manifest:file-entry manifest:full-path="Pictures/100000000000003700000020F076463E4C3E2F62.jpg" manifest:media-type="image/jpeg"/>
  <manifest:file-entry manifest:full-path="Pictures/100000000000002A00000021367AF1C6C8753337.jpg" manifest:media-type="image/jpeg"/>
  <manifest:file-entry manifest:full-path="Pictures/10000000000000CE0000001E9B2467DA77FD2814.jpg" manifest:media-type="image/jpeg"/>
  <manifest:file-entry manifest:full-path="Pictures/10000000000000490000002477223D139D66633E.jpg" manifest:media-type="image/jpeg"/>
  <manifest:file-entry manifest:full-path="Pictures/100000000000003E000000219ED3886A86766837.jpg" manifest:media-type="image/jpeg"/>
  <manifest:file-entry manifest:full-path="Pictures/100000000000007500000019A371F5D55E154736.jpg" manifest:media-type="image/jpeg"/>
  <manifest:file-entry manifest:full-path="Pictures/100000000000004B00000021FA651445D9181E49.jpg" manifest:media-type="image/jpeg"/>
  <manifest:file-entry manifest:full-path="Pictures/100000000000004600000021E59BA532C7CA4ECB.jpg" manifest:media-type="image/jpeg"/>
  <manifest:file-entry manifest:full-path="Pictures/10000000000000680000001D2B4C093FDD76C1FB.jpg" manifest:media-type="image/jpeg"/>
  <manifest:file-entry manifest:full-path="Pictures/100000000000004D00000021C6884EAECE2510FD.jpg" manifest:media-type="image/jpeg"/>
  <manifest:file-entry manifest:full-path="Pictures/10000000000001400000001E4E41F4172D6232A4.jpg" manifest:media-type="image/jpeg"/>
  <manifest:file-entry manifest:full-path="Pictures/100000000000001D00000020BC0EDA08DC1D89A5.jpg" manifest:media-type="image/jpeg"/>
  <manifest:file-entry manifest:full-path="Pictures/100000000000005A0000001976DCE9654505755B.jpg" manifest:media-type="image/jpeg"/>
  <manifest:file-entry manifest:full-path="Pictures/100000000000005D00000020B20A5EE975365A2E.jpg" manifest:media-type="image/jpeg"/>
  <manifest:file-entry manifest:full-path="Pictures/10000000000000C800000019329C569EC163A68B.jpg" manifest:media-type="image/jpeg"/>
  <manifest:file-entry manifest:full-path="Pictures/1000000000000029000000202E05E2134D69F4EE.jpg" manifest:media-type="image/jpeg"/>
  <manifest:file-entry manifest:full-path="Pictures/100000000000004D000000280AD962CFB88F1909.jpg" manifest:media-type="image/jpeg"/>
  <manifest:file-entry manifest:full-path="Pictures/10000000000000530000001FE57F426FC1FD14A1.jpg" manifest:media-type="image/jpeg"/>
  <manifest:file-entry manifest:full-path="Pictures/100000000000006E0000002490EF4C0244DD8BF5.jpg" manifest:media-type="image/jpeg"/>
  <manifest:file-entry manifest:full-path="Pictures/10000000000000440000001D83AE6F2B31684184.jpg" manifest:media-type="image/jpeg"/>
  <manifest:file-entry manifest:full-path="Pictures/100000000000001F000000198468B82ABEDB1619.jpg" manifest:media-type="image/jpeg"/>
  <manifest:file-entry manifest:full-path="Pictures/10000000000000280000001BAF31F8B923F57A66.jpg" manifest:media-type="image/jpeg"/>
  <manifest:file-entry manifest:full-path="Pictures/100000000000003C0000002104547FCB951D28B2.jpg" manifest:media-type="image/jpeg"/>
  <manifest:file-entry manifest:full-path="Pictures/10000000000000710000002D73F954CE529ECD0A.jpg" manifest:media-type="image/jpeg"/>
  <manifest:file-entry manifest:full-path="Pictures/10000000000000450000001D5A10D2908694AF4B.jpg" manifest:media-type="image/jpeg"/>
  <manifest:file-entry manifest:full-path="Pictures/10000000000000890000001D40ECF1C79349196E.jpg" manifest:media-type="image/jpeg"/>
  <manifest:file-entry manifest:full-path="Pictures/1000000000000020000000201E507A001DAD40D9.jpg" manifest:media-type="image/jpeg"/>
  <manifest:file-entry manifest:full-path="Pictures/1000000000000047000000216606DEA234787614.jpg" manifest:media-type="image/jpeg"/>
  <manifest:file-entry manifest:full-path="Pictures/10000000000000330000001963AAC777EE527BB4.jpg" manifest:media-type="image/jpeg"/>
  <manifest:file-entry manifest:full-path="Pictures/100000000000003100000021E3B4CCDC10C8B466.jpg" manifest:media-type="image/jpeg"/>
  <manifest:file-entry manifest:full-path="Pictures/1000000000000028000000195D40E2906452CE7E.jpg" manifest:media-type="image/jpeg"/>
  <manifest:file-entry manifest:full-path="Pictures/100000000000000E0000001B605444DA8CE7F74E.jpg" manifest:media-type="image/jpeg"/>
  <manifest:file-entry manifest:full-path="Pictures/1000000000000039000000200F76C100A5D67CEC.jpg" manifest:media-type="image/jpeg"/>
  <manifest:file-entry manifest:full-path="Pictures/10000000000000240000001982A8E334B95250E7.jpg" manifest:media-type="image/jpeg"/>
  <manifest:file-entry manifest:full-path="Pictures/100000000000006B0000002032A19E40A3F78E14.jpg" manifest:media-type="image/jpeg"/>
  <manifest:file-entry manifest:full-path="Pictures/1000000000000091000000197377BF30BDB08FCD.jpg" manifest:media-type="image/jpeg"/>
  <manifest:file-entry manifest:full-path="Pictures/100000000000002900000019691491980F48C1E6.jpg" manifest:media-type="image/jpeg"/>
  <manifest:file-entry manifest:full-path="Pictures/1000000000000024000000239A815F637CE60738.jpg" manifest:media-type="image/jpeg"/>
  <manifest:file-entry manifest:full-path="Pictures/1000000000000024000000190DF2401D7DFFC856.jpg" manifest:media-type="image/jpeg"/>
  <manifest:file-entry manifest:full-path="Pictures/10000000000000270000001982EB0ABD1BCF0819.jpg" manifest:media-type="image/jpeg"/>
  <manifest:file-entry manifest:full-path="Pictures/100000000000002000000021D02641B5584F8E9E.jpg" manifest:media-type="image/jpeg"/>
  <manifest:file-entry manifest:full-path="Pictures/100000000000005C00000019878F544F724C1AAA.jpg" manifest:media-type="image/jpeg"/>
  <manifest:file-entry manifest:full-path="Pictures/100000000000002A0000001ABCAAEEB47CD5131F.jpg" manifest:media-type="image/jpeg"/>
  <manifest:file-entry manifest:full-path="Pictures/10000000000000470000001ACFAC71F48DFBFCE5.jpg" manifest:media-type="image/jpeg"/>
  <manifest:file-entry manifest:full-path="Pictures/100000000000006600000023EBBED611E2614532.jpg" manifest:media-type="image/jpeg"/>
  <manifest:file-entry manifest:full-path="Pictures/10000000000000360000001FFF191763263A1E0A.jpg" manifest:media-type="image/jpeg"/>
  <manifest:file-entry manifest:full-path="Pictures/100000000000004B000000212F0B5F138139CE41.jpg" manifest:media-type="image/jpeg"/>
  <manifest:file-entry manifest:full-path="Pictures/10000000000000510000001C94A6059B4BF458BA.jpg" manifest:media-type="image/jpeg"/>
  <manifest:file-entry manifest:full-path="Pictures/100000000000004000000020EB7D409794A56499.jpg" manifest:media-type="image/jpeg"/>
  <manifest:file-entry manifest:full-path="Pictures/100000000000004A00000019422B9CDD51DD987E.jpg" manifest:media-type="image/jpeg"/>
  <manifest:file-entry manifest:full-path="Pictures/100000000000009D0000001E0C439C1EFF6527BE.jpg" manifest:media-type="image/jpeg"/>
  <manifest:file-entry manifest:full-path="Pictures/1000000000000035000000203B84D484C6AF7BDB.jpg" manifest:media-type="image/jpeg"/>
  <manifest:file-entry manifest:full-path="Pictures/100000000000003C00000027E360C7CB54DE23BF.jpg" manifest:media-type="image/jpeg"/>
  <manifest:file-entry manifest:full-path="Pictures/100000000000002F000000205AEDD2C0C459198E.jpg" manifest:media-type="image/jpeg"/>
  <manifest:file-entry manifest:full-path="Pictures/10000000000001100000001929B54743E51FBEC1.jpg" manifest:media-type="image/jpeg"/>
  <manifest:file-entry manifest:full-path="Pictures/100000000000008500000020007B691C531760A8.jpg" manifest:media-type="image/jpeg"/>
  <manifest:file-entry manifest:full-path="Pictures/10000000000001BF0000001953D5A7AA12C7DCA6.jpg" manifest:media-type="image/jpeg"/>
  <manifest:file-entry manifest:full-path="Pictures/100000000000001E000000208F43B9EDB8918249.jpg" manifest:media-type="image/jpeg"/>
  <manifest:file-entry manifest:full-path="Pictures/10000000000000240000001F226FF0C30AAD2DA6.jpg" manifest:media-type="image/jpeg"/>
  <manifest:file-entry manifest:full-path="Pictures/100000000000005300000027EB38015A804824F9.jpg" manifest:media-type="image/jpeg"/>
  <manifest:file-entry manifest:full-path="Pictures/100000000000004A00000021A35D041431683007.jpg" manifest:media-type="image/jpeg"/>
  <manifest:file-entry manifest:full-path="Pictures/100000000000009C0000002051AC53134B1EBE4B.jpg" manifest:media-type="image/jpeg"/>
  <manifest:file-entry manifest:full-path="Pictures/100000000000003F00000027910DC85FB3898988.jpg" manifest:media-type="image/jpeg"/>
  <manifest:file-entry manifest:full-path="Pictures/100000000000005200000023FDBEF10B8A37077F.jpg" manifest:media-type="image/jpeg"/>
  <manifest:file-entry manifest:full-path="Pictures/10000000000000370000001B774F373F79ABD169.jpg" manifest:media-type="image/jpeg"/>
  <manifest:file-entry manifest:full-path="Pictures/100000000000004F0000001A2510A70178746A9F.jpg" manifest:media-type="image/jpeg"/>
  <manifest:file-entry manifest:full-path="Pictures/100000000000005C000000199D7997A9629CF54D.jpg" manifest:media-type="image/jpeg"/>
  <manifest:file-entry manifest:full-path="Pictures/100000000000004D00000021435C37CE6F87D74E.jpg" manifest:media-type="image/jpeg"/>
  <manifest:file-entry manifest:full-path="Pictures/10000000000000E20000001E5B579A16247E5246.jpg" manifest:media-type="image/jpeg"/>
  <manifest:file-entry manifest:full-path="Pictures/100000000000002A00000021CCECBE930980DC03.jpg" manifest:media-type="image/jpeg"/>
  <manifest:file-entry manifest:full-path="Pictures/1000000000000036000000235E6BE2C6D46AC190.jpg" manifest:media-type="image/jpeg"/>
  <manifest:file-entry manifest:full-path="Pictures/100000000000004900000021F0175610CE7183A5.jpg" manifest:media-type="image/jpeg"/>
  <manifest:file-entry manifest:full-path="Pictures/10000000000000730000001F3B895DF0F116C739.jpg" manifest:media-type="image/jpeg"/>
  <manifest:file-entry manifest:full-path="Pictures/100000000000003700000020ACE2128F573DA191.jpg" manifest:media-type="image/jpeg"/>
  <manifest:file-entry manifest:full-path="Pictures/10000000000000450000001FA9D64A5FBD05FF1A.jpg" manifest:media-type="image/jpeg"/>
  <manifest:file-entry manifest:full-path="Pictures/100000000000002C0000001EE3A8E907B7A2AB51.jpg" manifest:media-type="image/jpeg"/>
  <manifest:file-entry manifest:full-path="Pictures/100000000000003900000020788E26A7270CD42B.jpg" manifest:media-type="image/jpeg"/>
  <manifest:file-entry manifest:full-path="Pictures/100000000000004E0000002053918B30FD754AAF.jpg" manifest:media-type="image/jpeg"/>
  <manifest:file-entry manifest:full-path="Pictures/10000000000000370000001ABD10A1EE5FA3F6F4.jpg" manifest:media-type="image/jpeg"/>
  <manifest:file-entry manifest:full-path="Pictures/10000000000000420000002358165437C7AA574C.jpg" manifest:media-type="image/jpeg"/>
  <manifest:file-entry manifest:full-path="Pictures/10000000000000350000001E3AAE9B52D08D1266.jpg" manifest:media-type="image/jpeg"/>
  <manifest:file-entry manifest:full-path="Pictures/100000000000003B00000023040ABC1BDC5593CD.jpg" manifest:media-type="image/jpeg"/>
  <manifest:file-entry manifest:full-path="Pictures/10000000000000310000001A2F78781E29BA7DA4.jpg" manifest:media-type="image/jpeg"/>
  <manifest:file-entry manifest:full-path="Pictures/100000000000003A0000001AF37A4FD3B78CCCD6.jpg" manifest:media-type="image/jpeg"/>
  <manifest:file-entry manifest:full-path="Pictures/100000000000003A000000196E64E1137AFDDFA6.jpg" manifest:media-type="image/jpeg"/>
  <manifest:file-entry manifest:full-path="Pictures/100000000000001B0000002071E4CAD647AF427D.jpg" manifest:media-type="image/jpeg"/>
  <manifest:file-entry manifest:full-path="Pictures/1000000000000045000000200384F903389A18A0.jpg" manifest:media-type="image/jpeg"/>
  <manifest:file-entry manifest:full-path="Pictures/100000000000002C000000234B51B54536B6ED4B.jpg" manifest:media-type="image/jpeg"/>
  <manifest:file-entry manifest:full-path="Pictures/100000000000001900000019CA4EA21C68607EC4.jpg" manifest:media-type="image/jpeg"/>
  <manifest:file-entry manifest:full-path="Pictures/10000000000000350000001FEB6537957AE6C7F0.jpg" manifest:media-type="image/jpeg"/>
  <manifest:file-entry manifest:full-path="Pictures/100000000000002C0000001FA89C08B224C36F1C.jpg" manifest:media-type="image/jpeg"/>
  <manifest:file-entry manifest:full-path="Pictures/100000000000003B000000238688E133DA130A0F.jpg" manifest:media-type="image/jpeg"/>
  <manifest:file-entry manifest:full-path="Pictures/100000000000000F0000001FF687C8002E450A87.jpg" manifest:media-type="image/jpeg"/>
  <manifest:file-entry manifest:full-path="Pictures/10000000000001C10000001AA1D459EAFD876260.jpg" manifest:media-type="image/jpeg"/>
  <manifest:file-entry manifest:full-path="Pictures/100000000000003400000019B93B41D2FAC1A120.jpg" manifest:media-type="image/jpeg"/>
  <manifest:file-entry manifest:full-path="Pictures/100000000000003C000000214A34CCD38B911541.jpg" manifest:media-type="image/jpeg"/>
  <manifest:file-entry manifest:full-path="Pictures/10000000000000550000001F1CF59706FE9A1FC3.jpg" manifest:media-type="image/jpeg"/>
  <manifest:file-entry manifest:full-path="Pictures/100000000000004E00000028C21DCC224CCEC33B.jpg" manifest:media-type="image/jpeg"/>
  <manifest:file-entry manifest:full-path="Pictures/100000000000003F00000023536124A155EEB1FC.jpg" manifest:media-type="image/jpeg"/>
  <manifest:file-entry manifest:full-path="Pictures/10000000000000320000002140036ACEE6CFFEBB.jpg" manifest:media-type="image/jpeg"/>
  <manifest:file-entry manifest:full-path="Pictures/100000000000002B0000001F2844185DEDD0A3E2.jpg" manifest:media-type="image/jpeg"/>
  <manifest:file-entry manifest:full-path="Pictures/1000000000000042000000193107840D7F19EDFD.jpg" manifest:media-type="image/jpeg"/>
  <manifest:file-entry manifest:full-path="Pictures/1000000000000038000000270705C1D9BA512500.jpg" manifest:media-type="image/jpeg"/>
  <manifest:file-entry manifest:full-path="Pictures/100000000000001F00000021D759C99DCD46852C.jpg" manifest:media-type="image/jpeg"/>
  <manifest:file-entry manifest:full-path="Pictures/100000000000002C00000020AE881F22F71AC1C0.jpg" manifest:media-type="image/jpeg"/>
  <manifest:file-entry manifest:full-path="Pictures/10000000000000250000002085BF82D0736A9922.jpg" manifest:media-type="image/jpeg"/>
  <manifest:file-entry manifest:full-path="Pictures/100000000000003600000027F713D45413D451C1.jpg" manifest:media-type="image/jpeg"/>
  <manifest:file-entry manifest:full-path="Pictures/100000000000000A0000001F81AF7CAF0066F0BB.jpg" manifest:media-type="image/jpeg"/>
  <manifest:file-entry manifest:full-path="Pictures/100000000000003600000019CEA418401845FECC.jpg" manifest:media-type="image/jpeg"/>
  <manifest:file-entry manifest:full-path="Pictures/100000000000004D00000021035C986370B55E39.jpg" manifest:media-type="image/jpeg"/>
  <manifest:file-entry manifest:full-path="Pictures/100000000000001A0000001F40F311EA0A30C61B.jpg" manifest:media-type="image/jpeg"/>
  <manifest:file-entry manifest:full-path="Pictures/100000000000005E00000020D1B98E3A29695E66.jpg" manifest:media-type="image/jpeg"/>
  <manifest:file-entry manifest:full-path="Pictures/100000000000004B0000002098182A02F9986EBD.jpg" manifest:media-type="image/jpeg"/>
  <manifest:file-entry manifest:full-path="Pictures/100000000000004300000019CF95254472220C84.jpg" manifest:media-type="image/jpeg"/>
  <manifest:file-entry manifest:full-path="Pictures/10000000000000600000002050CFBC2CE6DCFEFD.jpg" manifest:media-type="image/jpeg"/>
  <manifest:file-entry manifest:full-path="Pictures/10000000000000420000001F1F1A62891E530CF8.jpg" manifest:media-type="image/jpeg"/>
  <manifest:file-entry manifest:full-path="Pictures/10000000000000590000002010F10E05FB28A457.jpg" manifest:media-type="image/jpeg"/>
  <manifest:file-entry manifest:full-path="Pictures/1000000000000040000000219D064423E8E48B06.jpg" manifest:media-type="image/jpeg"/>
  <manifest:file-entry manifest:full-path="Pictures/10000000000000350000001D9B62D6B04B68DD2E.jpg" manifest:media-type="image/jpeg"/>
  <manifest:file-entry manifest:full-path="Pictures/100000000000003000000023DF4F81D4314DE278.jpg" manifest:media-type="image/jpeg"/>
  <manifest:file-entry manifest:full-path="Pictures/100000000000005100000025938FE4F160492277.jpg" manifest:media-type="image/jpeg"/>
  <manifest:file-entry manifest:full-path="Pictures/100000000000004F0000001FE0783117256504EC.jpg" manifest:media-type="image/jpeg"/>
  <manifest:file-entry manifest:full-path="Pictures/10000000000000370000001BD00C9556F06A62E0.jpg" manifest:media-type="image/jpeg"/>
  <manifest:file-entry manifest:full-path="Pictures/1000000000000046000000205823E8F43AEB8CB4.jpg" manifest:media-type="image/jpeg"/>
  <manifest:file-entry manifest:full-path="Pictures/100000000000003500000020F7A739A3382AEAC3.jpg" manifest:media-type="image/jpeg"/>
  <manifest:file-entry manifest:full-path="Pictures/100000000000005800000021B4AD372C3642986D.jpg" manifest:media-type="image/jpeg"/>
  <manifest:file-entry manifest:full-path="Pictures/100000000000001D00000020629BB2FEDE147137.jpg" manifest:media-type="image/jpeg"/>
  <manifest:file-entry manifest:full-path="Pictures/1000000000000067000000207F092AC8B6189A50.jpg" manifest:media-type="image/jpeg"/>
  <manifest:file-entry manifest:full-path="Pictures/100000000000004B00000020630AE4CBAD5434CD.jpg" manifest:media-type="image/jpeg"/>
  <manifest:file-entry manifest:full-path="Pictures/1000000000000042000000208508DCE2C3AFBB7F.jpg" manifest:media-type="image/jpeg"/>
  <manifest:file-entry manifest:full-path="Pictures/100000000000002F0000001D6B03E4B569D5A68E.jpg" manifest:media-type="image/jpeg"/>
  <manifest:file-entry manifest:full-path="Pictures/100000000000004400000020FE0D933A12A169F8.jpg" manifest:media-type="image/jpeg"/>
  <manifest:file-entry manifest:full-path="Pictures/10000000000001140000001E721949745DD26BFE.jpg" manifest:media-type="image/jpeg"/>
  <manifest:file-entry manifest:full-path="Pictures/100000000000006A000000212E65316942861B13.jpg" manifest:media-type="image/jpeg"/>
  <manifest:file-entry manifest:full-path="Pictures/10000000000000300000002856092CBFB3F705F0.jpg" manifest:media-type="image/jpeg"/>
  <manifest:file-entry manifest:full-path="Pictures/100000000000004800000025A43C6956198E50C3.jpg" manifest:media-type="image/jpeg"/>
  <manifest:file-entry manifest:full-path="Pictures/1000000000000024000000194FEB7DBAEF73D69D.jpg" manifest:media-type="image/jpeg"/>
  <manifest:file-entry manifest:full-path="Pictures/10000000000000720000002002100B94AC17378B.jpg" manifest:media-type="image/jpeg"/>
  <manifest:file-entry manifest:full-path="Pictures/100000000000002600000021CADA96678EA6F27A.jpg" manifest:media-type="image/jpeg"/>
  <manifest:file-entry manifest:full-path="Pictures/100000000000004D00000021531086E1B8A9FB8C.jpg" manifest:media-type="image/jpeg"/>
  <manifest:file-entry manifest:full-path="Pictures/10000000000000320000002139A269FE4C0C4CD0.jpg" manifest:media-type="image/jpeg"/>
  <manifest:file-entry manifest:full-path="Pictures/100000000000007E0000001D02B046FA369E2EDC.jpg" manifest:media-type="image/jpeg"/>
  <manifest:file-entry manifest:full-path="Pictures/10000000000000690000002B4E239BADC54F151E.jpg" manifest:media-type="image/jpeg"/>
  <manifest:file-entry manifest:full-path="Pictures/100000000000000D0000000910D9E15675CD8E9B.jpg" manifest:media-type="image/jpeg"/>
  <manifest:file-entry manifest:full-path="Pictures/10000000000000470000001DCEB2852D3E3023BD.jpg" manifest:media-type="image/jpeg"/>
  <manifest:file-entry manifest:full-path="Pictures/100000000000002800000021C0E80F68562DD128.jpg" manifest:media-type="image/jpeg"/>
  <manifest:file-entry manifest:full-path="Pictures/100000000000002A0000002181E6C32144403B73.jpg" manifest:media-type="image/jpeg"/>
  <manifest:file-entry manifest:full-path="Pictures/100000000000001D0000002107FB226D3348D4B1.jpg" manifest:media-type="image/jpeg"/>
  <manifest:file-entry manifest:full-path="Pictures/10000000000000600000002765A40108B4C12020.jpg" manifest:media-type="image/jpeg"/>
  <manifest:file-entry manifest:full-path="Pictures/100000000000003E0000001D45E043C3DA8F53CA.jpg" manifest:media-type="image/jpeg"/>
  <manifest:file-entry manifest:full-path="Pictures/10000000000000310000001B70A899E1124669B5.jpg" manifest:media-type="image/jpeg"/>
  <manifest:file-entry manifest:full-path="Pictures/10000000000000270000001B70F475B7158D5071.jpg" manifest:media-type="image/jpeg"/>
  <manifest:file-entry manifest:full-path="Pictures/1000000000000058000000283B1F9D39F1CD5C23.jpg" manifest:media-type="image/jpeg"/>
  <manifest:file-entry manifest:full-path="Pictures/100000000000005900000021CA159EA5C3778EEC.jpg" manifest:media-type="image/jpeg"/>
  <manifest:file-entry manifest:full-path="Pictures/100000000000003E0000001D115C2871E9F0C5ED.jpg" manifest:media-type="image/jpeg"/>
  <manifest:file-entry manifest:full-path="Pictures/100000000000000B0000000FBF85B32509B4C1DE.jpg" manifest:media-type="image/jpeg"/>
  <manifest:file-entry manifest:full-path="Pictures/1000000000000045000000214CFC866749130DC9.jpg" manifest:media-type="image/jpeg"/>
  <manifest:file-entry manifest:full-path="Pictures/100000000000004200000028B2D58D27C5A2C398.jpg" manifest:media-type="image/jpeg"/>
  <manifest:file-entry manifest:full-path="Pictures/1000000000000032000000196F2CD1B6D8B334AF.jpg" manifest:media-type="image/jpeg"/>
  <manifest:file-entry manifest:full-path="Pictures/10000000000000400000001D655E5144BEC27652.jpg" manifest:media-type="image/jpeg"/>
  <manifest:file-entry manifest:full-path="Pictures/100000000000004A0000002036109AA79F831419.jpg" manifest:media-type="image/jpeg"/>
  <manifest:file-entry manifest:full-path="Pictures/100000000000002E00000020AC03A69B919C6FA2.jpg" manifest:media-type="image/jpeg"/>
  <manifest:file-entry manifest:full-path="Pictures/100000000000002E000000209CE66F37F71DE4F5.jpg" manifest:media-type="image/jpeg"/>
  <manifest:file-entry manifest:full-path="Pictures/100000000000003C000000191B950BB12C10C003.jpg" manifest:media-type="image/jpeg"/>
  <manifest:file-entry manifest:full-path="Pictures/100000000000003900000019FC4AE8E6489F79BE.jpg" manifest:media-type="image/jpeg"/>
  <manifest:file-entry manifest:full-path="Pictures/1000000000000029000000201504BA916EDE1C74.jpg" manifest:media-type="image/jpeg"/>
  <manifest:file-entry manifest:full-path="Pictures/100000000000001800000020B4EE06C77886AC59.jpg" manifest:media-type="image/jpeg"/>
  <manifest:file-entry manifest:full-path="Pictures/1000000000000031000000210B1AE047E4227E6F.jpg" manifest:media-type="image/jpeg"/>
  <manifest:file-entry manifest:full-path="Pictures/1000000000000065000000214E432F6876526A80.jpg" manifest:media-type="image/jpeg"/>
  <manifest:file-entry manifest:full-path="Pictures/1000000000000030000000212A1ED36D8F4C31A9.jpg" manifest:media-type="image/jpeg"/>
  <manifest:file-entry manifest:full-path="Pictures/1000000000000062000000258B6957AA30D253C6.jpg" manifest:media-type="image/jpeg"/>
  <manifest:file-entry manifest:full-path="Pictures/100000000000003E0000002146D0EB8DCB22206B.jpg" manifest:media-type="image/jpeg"/>
  <manifest:file-entry manifest:full-path="Pictures/1000000000000032000000213D846EE50E15D34C.jpg" manifest:media-type="image/jpeg"/>
  <manifest:file-entry manifest:full-path="Pictures/1000000000000039000000205CC072257DF47988.jpg" manifest:media-type="image/jpeg"/>
  <manifest:file-entry manifest:full-path="Pictures/100000000000001F00000024E53088149D7C6DA1.jpg" manifest:media-type="image/jpeg"/>
  <manifest:file-entry manifest:full-path="Pictures/100000000000001A00000020347E1AA499C11CE8.jpg" manifest:media-type="image/jpeg"/>
  <manifest:file-entry manifest:full-path="Pictures/100000000000002D000000288594D46297E70212.jpg" manifest:media-type="image/jpeg"/>
  <manifest:file-entry manifest:full-path="Pictures/100000000000005700000020A1C394986D0B342D.jpg" manifest:media-type="image/jpeg"/>
  <manifest:file-entry manifest:full-path="Pictures/100000000000002A00000020BC4C965EADA491CA.jpg" manifest:media-type="image/jpeg"/>
  <manifest:file-entry manifest:full-path="Pictures/100000000000002C00000021D7BDBC71101F3F43.jpg" manifest:media-type="image/jpeg"/>
  <manifest:file-entry manifest:full-path="Pictures/100000000000003C0000002089B1732BA7F6080F.jpg" manifest:media-type="image/jpeg"/>
  <manifest:file-entry manifest:full-path="Pictures/100000000000003D00000023DB7318DAE48B6BA6.jpg" manifest:media-type="image/jpeg"/>
  <manifest:file-entry manifest:full-path="Pictures/100000000000003D00000021B4D3380E6870E039.jpg" manifest:media-type="image/jpeg"/>
  <manifest:file-entry manifest:full-path="Pictures/100000000000003D0000001D42F7159732362028.jpg" manifest:media-type="image/jpeg"/>
  <manifest:file-entry manifest:full-path="Pictures/10000000000000220000001F9D68567C38A657D5.jpg" manifest:media-type="image/jpeg"/>
  <manifest:file-entry manifest:full-path="Pictures/1000000000000098000000205A5784D41F3EE34B.jpg" manifest:media-type="image/jpeg"/>
  <manifest:file-entry manifest:full-path="Pictures/100000000000000B0000000BADC993536FE3CF6A.jpg" manifest:media-type="image/jpeg"/>
  <manifest:file-entry manifest:full-path="Pictures/10000000000000670000001D05436BDB72E23C03.jpg" manifest:media-type="image/jpeg"/>
  <manifest:file-entry manifest:full-path="Pictures/100000000000001B0000002157ED5E1425EBCAA0.jpg" manifest:media-type="image/jpeg"/>
  <manifest:file-entry manifest:full-path="Pictures/10000000000000770000001EE71B17D602342B07.jpg" manifest:media-type="image/jpeg"/>
  <manifest:file-entry manifest:full-path="Pictures/100000000000003D00000019F093673C947B8642.jpg" manifest:media-type="image/jpeg"/>
  <manifest:file-entry manifest:full-path="Pictures/100000000000002500000019FF3F68D54EB6C9D5.jpg" manifest:media-type="image/jpeg"/>
  <manifest:file-entry manifest:full-path="Pictures/100000000000006A00000021079EFDF57FC02923.jpg" manifest:media-type="image/jpeg"/>
  <manifest:file-entry manifest:full-path="Pictures/100000000000001E0000001B3386223A2DAE08E1.jpg" manifest:media-type="image/jpeg"/>
  <manifest:file-entry manifest:full-path="Pictures/100000000000002E00000020C032E6DFC47C6A55.jpg" manifest:media-type="image/jpeg"/>
  <manifest:file-entry manifest:full-path="Pictures/100000000000002D000000206FFE7A1DFAB07CDA.jpg" manifest:media-type="image/jpeg"/>
  <manifest:file-entry manifest:full-path="Pictures/100000000000005100000021809A009209DE509B.jpg" manifest:media-type="image/jpeg"/>
  <manifest:file-entry manifest:full-path="Pictures/100000000000003F000000214DD1CBB02E2BC53C.jpg" manifest:media-type="image/jpeg"/>
  <manifest:file-entry manifest:full-path="Pictures/10000000000000420000001B6E5970C7D4571659.jpg" manifest:media-type="image/jpeg"/>
  <manifest:file-entry manifest:full-path="Pictures/10000000000000490000001AA5401AC676828109.jpg" manifest:media-type="image/jpeg"/>
  <manifest:file-entry manifest:full-path="Pictures/100000000000002D0000001D41D01FC08D7F9B71.jpg" manifest:media-type="image/jpeg"/>
  <manifest:file-entry manifest:full-path="Pictures/100000000000006200000020D43D7210A3521EDD.jpg" manifest:media-type="image/jpeg"/>
  <manifest:file-entry manifest:full-path="Pictures/100000000000003800000019663B7AC44B61A1B8.jpg" manifest:media-type="image/jpeg"/>
  <manifest:file-entry manifest:full-path="Pictures/100000000000003200000021378504BD17BF68B7.jpg" manifest:media-type="image/jpeg"/>
  <manifest:file-entry manifest:full-path="Pictures/100000000000001F000000217252EBD4DF641DC5.jpg" manifest:media-type="image/jpeg"/>
  <manifest:file-entry manifest:full-path="Pictures/10000000000000160000001929ABE3D01D139F44.jpg" manifest:media-type="image/jpeg"/>
  <manifest:file-entry manifest:full-path="Pictures/100000000000007C000000217BCE37A8AD8D4187.jpg" manifest:media-type="image/jpeg"/>
  <manifest:file-entry manifest:full-path="Pictures/100000000000003C00000021731CD07663AFFFC4.jpg" manifest:media-type="image/jpeg"/>
  <manifest:file-entry manifest:full-path="Pictures/10000000000000630000002107837EE2468CE0F4.jpg" manifest:media-type="image/jpeg"/>
  <manifest:file-entry manifest:full-path="Pictures/100000000000005100000020EB73EAF6EAAD0EB1.jpg" manifest:media-type="image/jpeg"/>
  <manifest:file-entry manifest:full-path="Pictures/100000000000003B00000021B62D77F9162B486B.jpg" manifest:media-type="image/jpeg"/>
  <manifest:file-entry manifest:full-path="Pictures/100000000000004C0000002193D601B787A22BAC.jpg" manifest:media-type="image/jpeg"/>
  <manifest:file-entry manifest:full-path="Pictures/100000000000003200000021BAD47E837FDD971F.jpg" manifest:media-type="image/jpeg"/>
  <manifest:file-entry manifest:full-path="Pictures/100000000000002D0000002155E176488C9FDC80.jpg" manifest:media-type="image/jpeg"/>
  <manifest:file-entry manifest:full-path="Pictures/100000000000002F0000001D3A82578CCBDF60C1.jpg" manifest:media-type="image/jpeg"/>
  <manifest:file-entry manifest:full-path="Pictures/100000000000003F0000002017CA590FCF9F9AC8.jpg" manifest:media-type="image/jpeg"/>
  <manifest:file-entry manifest:full-path="Pictures/100000000000004B000000210066BFA0B52E46D7.jpg" manifest:media-type="image/jpeg"/>
  <manifest:file-entry manifest:full-path="Pictures/10000000000000430000002829EC7BC162DBB75B.jpg" manifest:media-type="image/jpeg"/>
  <manifest:file-entry manifest:full-path="Pictures/100000000000003500000020B8233F70ADF6E1A3.jpg" manifest:media-type="image/jpeg"/>
  <manifest:file-entry manifest:full-path="Pictures/10000000000000500000002008998FCD7137AA5F.jpg" manifest:media-type="image/jpeg"/>
  <manifest:file-entry manifest:full-path="Pictures/100000000000003C000000215CA9AB29C32D1CB0.jpg" manifest:media-type="image/jpeg"/>
  <manifest:file-entry manifest:full-path="Pictures/100000000000004100000021FB34B69BDBA9337B.jpg" manifest:media-type="image/jpeg"/>
  <manifest:file-entry manifest:full-path="Pictures/100000000000001B000000204AD48D3AD9E89823.jpg" manifest:media-type="image/jpeg"/>
  <manifest:file-entry manifest:full-path="Pictures/10000000000000550000002153350CBAFCB49461.jpg" manifest:media-type="image/jpeg"/>
  <manifest:file-entry manifest:full-path="Pictures/100000000000001C000000218E93B30F1EA4F163.jpg" manifest:media-type="image/jpeg"/>
  <manifest:file-entry manifest:full-path="Pictures/100000000000001F0000001968420B732053F3F4.jpg" manifest:media-type="image/jpeg"/>
  <manifest:file-entry manifest:full-path="Pictures/100000000000005C00000020BD3FA8CFA6AE4526.jpg" manifest:media-type="image/jpeg"/>
  <manifest:file-entry manifest:full-path="Pictures/100000000000007400000027F45AC4BBECBA5C55.jpg" manifest:media-type="image/jpeg"/>
  <manifest:file-entry manifest:full-path="Pictures/100000000000005300000020C2FB184A1A555993.jpg" manifest:media-type="image/jpe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/>
    </style:style>
    <style:style style:name="P2" style:family="paragraph" style:parent-style-name="Standard" style:master-page-name="Standard">
      <style:paragraph-properties fo:margin-left="0cm" fo:margin-right="0cm" fo:margin-top="0cm" fo:margin-bottom="0cm" style:contextual-spacing="false" fo:line-height="0cm" fo:text-align="start" style:justify-single-word="false" fo:text-indent="0cm" style:auto-text-indent="false" style:page-number="1"/>
    </style:style>
    <style:style style:name="P3" style:family="paragraph">
      <loext:graphic-properties draw:fill="solid" draw:fill-color="#ffffff"/>
      <style:paragraph-properties fo:text-align="center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gr1" style:family="graphic">
      <style:graphic-properties draw:stroke="solid" svg:stroke-width="0cm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<text:s/></text:span><text:span text:style-name="T1"/></text:p>
      <text:p text:style-name="P1"><draw:frame text:anchor-type="char" draw:z-index="760" draw:style-name="gr1" draw:text-style-name="P3" svg:width="0.906cm" svg:height="0.317cm" svg:x="0.873cm" svg:y="0.527cm"><draw:image xlink:href="Pictures/10000000000000510000001C94A6059B4BF458BA.jpg" xlink:type="simple" xlink:show="embed" xlink:actuate="onLoad" draw:mime-type="image/jpeg"><text:p/></draw:image></draw:frame><draw:frame text:anchor-type="char" draw:z-index="759" draw:style-name="gr1" draw:text-style-name="P3" svg:width="0.341cm" svg:height="0.278cm" svg:x="1.84cm" svg:y="0.529cm"><draw:image xlink:href="Pictures/100000000000001F000000198468B82ABEDB1619.jpg" xlink:type="simple" xlink:show="embed" xlink:actuate="onLoad" draw:mime-type="image/jpeg"><text:p/></draw:image></draw:frame><draw:frame text:anchor-type="char" draw:z-index="758" draw:style-name="gr1" draw:text-style-name="P3" svg:width="0.597cm" svg:height="0.278cm" svg:x="1.977cm" svg:y="0.529cm"><draw:image xlink:href="Pictures/10000000000000350000001901DAD2AAC964D688.jpg" xlink:type="simple" xlink:show="embed" xlink:actuate="onLoad" draw:mime-type="image/jpeg"><text:p/></draw:image></draw:frame><draw:frame text:anchor-type="char" draw:z-index="757" draw:style-name="gr1" draw:text-style-name="P3" svg:width="0.973cm" svg:height="0.279cm" svg:x="9.636cm" svg:y="0.527cm"><draw:image xlink:href="Pictures/1000000000000057000000193DD1B2B4243BFD4B.jpg" xlink:type="simple" xlink:show="embed" xlink:actuate="onLoad" draw:mime-type="image/jpeg"><text:p/></draw:image></draw:frame><draw:frame text:anchor-type="char" draw:z-index="756" draw:style-name="gr1" draw:text-style-name="P3" svg:width="0.599cm" svg:height="0.332cm" svg:x="10.627cm" svg:y="0.531cm"><draw:image xlink:href="Pictures/10000000000000350000001E3AAE9B52D08D1266.jpg" xlink:type="simple" xlink:show="embed" xlink:actuate="onLoad" draw:mime-type="image/jpeg"><text:p/></draw:image></draw:frame><draw:frame text:anchor-type="char" draw:z-index="755" draw:style-name="gr1" draw:text-style-name="P3" svg:width="0.572cm" svg:height="0.276cm" svg:x="11.257cm" svg:y="0.531cm"><draw:image xlink:href="Pictures/10000000000000330000001963AAC777EE527BB4.jpg" xlink:type="simple" xlink:show="embed" xlink:actuate="onLoad" draw:mime-type="image/jpeg"><text:p/></draw:image></draw:frame><draw:frame text:anchor-type="char" draw:z-index="754" draw:style-name="gr1" draw:text-style-name="P3" svg:width="1.038cm" svg:height="0.276cm" svg:x="11.859cm" svg:y="0.531cm"><draw:image xlink:href="Pictures/100000000000005C00000019878F544F724C1AAA.jpg" xlink:type="simple" xlink:show="embed" xlink:actuate="onLoad" draw:mime-type="image/jpeg"><text:p/></draw:image></draw:frame><draw:frame text:anchor-type="char" draw:z-index="753" draw:style-name="gr1" draw:text-style-name="P3" svg:width="0.147cm" svg:height="0.096cm" svg:x="12.924cm" svg:y="0.647cm"><draw:image xlink:href="Pictures/100000000000000D0000000910D9E15675CD8E9B.jpg" xlink:type="simple" xlink:show="embed" xlink:actuate="onLoad" draw:mime-type="image/jpeg"><text:p/></draw:image></draw:frame><draw:frame text:anchor-type="char" draw:z-index="752" draw:style-name="gr1" draw:text-style-name="P3" svg:width="1.029cm" svg:height="0.279cm" svg:x="13.1cm" svg:y="0.527cm"><draw:image xlink:href="Pictures/100000000000005C00000019432FF0A4861DEF88.jpg" xlink:type="simple" xlink:show="embed" xlink:actuate="onLoad" draw:mime-type="image/jpeg"><text:p/></draw:image></draw:frame><draw:frame text:anchor-type="char" draw:z-index="751" draw:style-name="gr1" draw:text-style-name="P3" svg:width="2.544cm" svg:height="0.332cm" svg:x="0.887cm" svg:y="28.917cm"><draw:image xlink:href="Pictures/10000000000000E20000001E5B579A16247E5246.jpg" xlink:type="simple" xlink:show="embed" xlink:actuate="onLoad" draw:mime-type="image/jpeg"><text:p/></draw:image></draw:frame><draw:frame text:anchor-type="char" draw:z-index="750" draw:style-name="gr1" draw:text-style-name="P3" svg:width="3.063cm" svg:height="0.279cm" svg:x="1.506cm" svg:y="28.917cm"><draw:image xlink:href="Pictures/10000000000001100000001929B54743E51FBEC1.jpg" xlink:type="simple" xlink:show="embed" xlink:actuate="onLoad" draw:mime-type="image/jpeg"><text:p/></draw:image></draw:frame><draw:frame text:anchor-type="char" draw:z-index="749" draw:style-name="gr1" draw:text-style-name="P3" svg:width="1.31cm" svg:height="0.279cm" svg:x="3.461cm" svg:y="28.917cm"><draw:image xlink:href="Pictures/100000000000007500000019A371F5D55E154736.jpg" xlink:type="simple" xlink:show="embed" xlink:actuate="onLoad" draw:mime-type="image/jpeg"><text:p/></draw:image></draw:frame><draw:frame text:anchor-type="char" draw:z-index="748" draw:style-name="gr1" draw:text-style-name="P3" svg:width="1.865cm" svg:height="0.292cm" svg:x="4.535cm" svg:y="28.917cm"><draw:image xlink:href="Pictures/10000000000000A60000001A862BA8E126CA6BC5.jpg" xlink:type="simple" xlink:show="embed" xlink:actuate="onLoad" draw:mime-type="image/jpeg"><text:p/></draw:image></draw:frame><draw:frame text:anchor-type="char" draw:z-index="747" draw:style-name="gr1" draw:text-style-name="P3" svg:width="5.068cm" svg:height="0.292cm" svg:x="4.895cm" svg:y="28.917cm"><draw:image xlink:href="Pictures/10000000000001C10000001AA1D459EAFD876260.jpg" xlink:type="simple" xlink:show="embed" xlink:actuate="onLoad" draw:mime-type="image/jpeg"><text:p/></draw:image></draw:frame><draw:frame text:anchor-type="char" draw:z-index="746" draw:style-name="gr1" draw:text-style-name="P3" svg:width="5.04cm" svg:height="0.279cm" svg:x="6.369cm" svg:y="28.917cm"><draw:image xlink:href="Pictures/10000000000001BF0000001953D5A7AA12C7DCA6.jpg" xlink:type="simple" xlink:show="embed" xlink:actuate="onLoad" draw:mime-type="image/jpeg"><text:p/></draw:image></draw:frame><draw:frame text:anchor-type="char" draw:z-index="745" draw:style-name="gr1" draw:text-style-name="P3" svg:width="3.114cm" svg:height="0.336cm" svg:x="9.927cm" svg:y="28.917cm"><draw:image xlink:href="Pictures/10000000000001140000001E721949745DD26BFE.jpg" xlink:type="simple" xlink:show="embed" xlink:actuate="onLoad" draw:mime-type="image/jpeg"><text:p/></draw:image></draw:frame><draw:frame text:anchor-type="char" draw:z-index="744" draw:style-name="gr1" draw:text-style-name="P3" svg:width="3.61cm" svg:height="0.336cm" svg:x="11.381cm" svg:y="28.917cm"><draw:image xlink:href="Pictures/10000000000001400000001E4E41F4172D6232A4.jpg" xlink:type="simple" xlink:show="embed" xlink:actuate="onLoad" draw:mime-type="image/jpeg"><text:p/></draw:image></draw:frame><draw:frame text:anchor-type="char" draw:z-index="743" draw:style-name="gr1" draw:text-style-name="P3" svg:width="2.253cm" svg:height="0.279cm" svg:x="13.009cm" svg:y="28.917cm"><draw:image xlink:href="Pictures/10000000000000C800000019329C569EC163A68B.jpg" xlink:type="simple" xlink:show="embed" xlink:actuate="onLoad" draw:mime-type="image/jpeg"><text:p/></draw:image></draw:frame><draw:frame text:anchor-type="char" draw:z-index="742" draw:style-name="gr1" draw:text-style-name="P3" svg:width="0.907cm" svg:height="0.278cm" svg:x="15.034cm" svg:y="28.919cm"><draw:image xlink:href="Pictures/100000000000005100000019ED4FB06F37C00A49.jpg" xlink:type="simple" xlink:show="embed" xlink:actuate="onLoad" draw:mime-type="image/jpeg"><text:p/></draw:image></draw:frame><draw:frame text:anchor-type="char" draw:z-index="741" draw:style-name="gr1" draw:text-style-name="P3" svg:width="1.772cm" svg:height="0.332cm" svg:x="15.235cm" svg:y="28.917cm"><draw:image xlink:href="Pictures/100000000000009D0000001E0C439C1EFF6527BE.jpg" xlink:type="simple" xlink:show="embed" xlink:actuate="onLoad" draw:mime-type="image/jpeg"><text:p/></draw:image></draw:frame><draw:frame text:anchor-type="char" draw:z-index="740" draw:style-name="gr1" draw:text-style-name="P3" svg:width="2.32cm" svg:height="0.332cm" svg:x="15.907cm" svg:y="28.917cm"><draw:image xlink:href="Pictures/10000000000000CE0000001E9B2467DA77FD2814.jpg" xlink:type="simple" xlink:show="embed" xlink:actuate="onLoad" draw:mime-type="image/jpeg"><text:p/></draw:image></draw:frame><draw:frame text:anchor-type="char" draw:z-index="739" draw:style-name="gr1" draw:text-style-name="P3" svg:width="1.636cm" svg:height="0.276cm" svg:x="16.976cm" svg:y="28.921cm"><draw:image xlink:href="Pictures/1000000000000091000000197377BF30BDB08FCD.jpg" xlink:type="simple" xlink:show="embed" xlink:actuate="onLoad" draw:mime-type="image/jpeg"><text:p/></draw:image></draw:frame><draw:frame text:anchor-type="char" draw:z-index="738" draw:style-name="gr1" draw:text-style-name="P3" svg:width="0.632cm" svg:height="0.276cm" svg:x="18.381cm" svg:y="28.921cm"><draw:image xlink:href="Pictures/100000000000003800000019663B7AC44B61A1B8.jpg" xlink:type="simple" xlink:show="embed" xlink:actuate="onLoad" draw:mime-type="image/jpeg"><text:p/></draw:image></draw:frame><draw:frame text:anchor-type="char" draw:z-index="737" draw:style-name="gr1" draw:text-style-name="P3" svg:width="0.694cm" svg:height="0.225cm" svg:x="18.583cm" svg:y="28.972cm"><draw:image xlink:href="Pictures/100000000000003E00000014AAC27585D45FC8DE.jpg" xlink:type="simple" xlink:show="embed" xlink:actuate="onLoad" draw:mime-type="image/jpeg"><text:p/></draw:image></draw:frame><draw:frame text:anchor-type="char" draw:z-index="736" draw:style-name="gr1" draw:text-style-name="P3" svg:width="0.382cm" svg:height="0.279cm" svg:x="19.704cm" svg:y="28.917cm"><draw:image xlink:href="Pictures/1000000000000022000000197AA4F2605CF47E93.jpg" xlink:type="simple" xlink:show="embed" xlink:actuate="onLoad" draw:mime-type="image/jpeg"><text:p/></draw:image></draw:frame><draw:frame text:anchor-type="char" draw:z-index="735" draw:style-name="gr1" draw:text-style-name="P3" svg:width="1.273cm" svg:height="0.507cm" svg:x="1.886cm" svg:y="1.619cm"><draw:image xlink:href="Pictures/10000000000000710000002D73F954CE529ECD0A.jpg" xlink:type="simple" xlink:show="embed" xlink:actuate="onLoad" draw:mime-type="image/jpeg"><text:p/></draw:image></draw:frame><draw:frame text:anchor-type="char" draw:z-index="734" draw:style-name="gr1" draw:text-style-name="P3" svg:width="0.821cm" svg:height="0.368cm" svg:x="2.762cm" svg:y="1.658cm"><draw:image xlink:href="Pictures/100000000000004900000021535D991CFEA87457.jpg" xlink:type="simple" xlink:show="embed" xlink:actuate="onLoad" draw:mime-type="image/jpeg"><text:p/></draw:image></draw:frame><draw:frame text:anchor-type="char" draw:z-index="733" draw:style-name="gr1" draw:text-style-name="P3" svg:width="0.548cm" svg:height="0.41cm" svg:x="3.672cm" svg:y="1.616cm"><draw:image xlink:href="Pictures/10000000000000310000002542AB72FCAF57A65C.jpg" xlink:type="simple" xlink:show="embed" xlink:actuate="onLoad" draw:mime-type="image/jpeg"><text:p/></draw:image></draw:frame><draw:frame text:anchor-type="char" draw:z-index="732" draw:style-name="gr1" draw:text-style-name="P3" svg:width="0.525cm" svg:height="0.306cm" svg:x="4.306cm" svg:y="1.72cm"><draw:image xlink:href="Pictures/100000000000002F0000001C1683191D60E68AB2.jpg" xlink:type="simple" xlink:show="embed" xlink:actuate="onLoad" draw:mime-type="image/jpeg"><text:p/></draw:image></draw:frame><draw:frame text:anchor-type="char" draw:z-index="731" draw:style-name="gr1" draw:text-style-name="P3" svg:width="0.835cm" svg:height="0.368cm" svg:x="4.558cm" svg:y="1.658cm"><draw:image xlink:href="Pictures/100000000000004A00000021A35D041431683007.jpg" xlink:type="simple" xlink:show="embed" xlink:actuate="onLoad" draw:mime-type="image/jpeg"><text:p/></draw:image></draw:frame><draw:frame text:anchor-type="char" draw:z-index="730" draw:style-name="gr1" draw:text-style-name="P3" svg:width="0.916cm" svg:height="0.41cm" svg:x="4.983cm" svg:y="1.616cm"><draw:image xlink:href="Pictures/10000000000000520000002515850C83E403269C.jpg" xlink:type="simple" xlink:show="embed" xlink:actuate="onLoad" draw:mime-type="image/jpeg"><text:p/></draw:image></draw:frame><draw:frame text:anchor-type="char" draw:z-index="729" draw:style-name="gr1" draw:text-style-name="P3" svg:width="0.475cm" svg:height="0.294cm" svg:x="1.868cm" svg:y="2.605cm"><draw:image xlink:href="Pictures/100000000000002A0000001ABCAAEEB47CD5131F.jpg" xlink:type="simple" xlink:show="embed" xlink:actuate="onLoad" draw:mime-type="image/jpeg"><text:p/></draw:image></draw:frame><draw:frame text:anchor-type="char" draw:z-index="728" draw:style-name="gr1" draw:text-style-name="P3" svg:width="0.738cm" svg:height="0.385cm" svg:x="2.062cm" svg:y="2.514cm"><draw:image xlink:href="Pictures/10000000000000420000002358165437C7AA574C.jpg" xlink:type="simple" xlink:show="embed" xlink:actuate="onLoad" draw:mime-type="image/jpeg"><text:p/></draw:image></draw:frame><draw:frame text:anchor-type="char" draw:z-index="727" draw:style-name="gr1" draw:text-style-name="P3" svg:width="0.398cm" svg:height="0.385cm" svg:x="2.685cm" svg:y="2.514cm"><draw:image xlink:href="Pictures/1000000000000024000000239A815F637CE60738.jpg" xlink:type="simple" xlink:show="embed" xlink:actuate="onLoad" draw:mime-type="image/jpeg"><text:p/></draw:image></draw:frame><draw:frame text:anchor-type="char" draw:z-index="726" draw:style-name="gr1" draw:text-style-name="P3" svg:width="0.602cm" svg:height="0.385cm" svg:x="2.967cm" svg:y="2.514cm"><draw:image xlink:href="Pictures/1000000000000036000000235E6BE2C6D46AC190.jpg" xlink:type="simple" xlink:show="embed" xlink:actuate="onLoad" draw:mime-type="image/jpeg"><text:p/></draw:image></draw:frame><draw:frame text:anchor-type="char" draw:z-index="725" draw:style-name="gr1" draw:text-style-name="P3" svg:width="0.706cm" svg:height="0.389cm" svg:x="3.321cm" svg:y="2.508cm"><draw:image xlink:href="Pictures/100000000000003F00000023FB97907CAE33E566.jpg" xlink:type="simple" xlink:show="embed" xlink:actuate="onLoad" draw:mime-type="image/jpeg"><text:p/></draw:image></draw:frame><draw:frame text:anchor-type="char" draw:z-index="724" draw:style-name="gr1" draw:text-style-name="P3" svg:width="0.68cm" svg:height="0.389cm" svg:x="3.761cm" svg:y="2.508cm"><draw:image xlink:href="Pictures/100000000000003D00000023DB7318DAE48B6BA6.jpg" xlink:type="simple" xlink:show="embed" xlink:actuate="onLoad" draw:mime-type="image/jpeg"><text:p/></draw:image></draw:frame><draw:frame text:anchor-type="char" draw:z-index="723" draw:style-name="gr1" draw:text-style-name="P3" svg:width="0.775cm" svg:height="0.35cm" svg:x="4.009cm" svg:y="2.547cm"><draw:image xlink:href="Pictures/10000000000000450000001FA9D64A5FBD05FF1A.jpg" xlink:type="simple" xlink:show="embed" xlink:actuate="onLoad" draw:mime-type="image/jpeg"><text:p/></draw:image></draw:frame><draw:frame text:anchor-type="char" draw:z-index="722" draw:style-name="gr1" draw:text-style-name="P3" svg:width="0.8cm" svg:height="0.294cm" svg:x="4.415cm" svg:y="2.605cm"><draw:image xlink:href="Pictures/10000000000000470000001ACFAC71F48DFBFCE5.jpg" xlink:type="simple" xlink:show="embed" xlink:actuate="onLoad" draw:mime-type="image/jpeg"><text:p/></draw:image></draw:frame><draw:frame text:anchor-type="char" draw:z-index="721" draw:style-name="gr1" draw:text-style-name="P3" svg:width="0.664cm" svg:height="0.385cm" svg:x="5.002cm" svg:y="2.605cm"><draw:image xlink:href="Pictures/100000000000003B00000023150EC8CBC6783E14.jpg" xlink:type="simple" xlink:show="embed" xlink:actuate="onLoad" draw:mime-type="image/jpeg"><text:p/></draw:image></draw:frame><draw:frame text:anchor-type="char" draw:z-index="720" draw:style-name="gr1" draw:text-style-name="P3" svg:width="0.62cm" svg:height="0.294cm" svg:x="5.427cm" svg:y="2.605cm"><draw:image xlink:href="Pictures/10000000000000370000001ABD10A1EE5FA3F6F4.jpg" xlink:type="simple" xlink:show="embed" xlink:actuate="onLoad" draw:mime-type="image/jpeg"><text:p/></draw:image></draw:frame><draw:frame text:anchor-type="char" draw:z-index="719" draw:style-name="gr1" draw:text-style-name="P3" svg:width="0.823cm" svg:height="0.294cm" svg:x="5.659cm" svg:y="2.605cm"><draw:image xlink:href="Pictures/10000000000000490000001AA5401AC676828109.jpg" xlink:type="simple" xlink:show="embed" xlink:actuate="onLoad" draw:mime-type="image/jpeg"><text:p/></draw:image></draw:frame><draw:frame text:anchor-type="char" draw:z-index="718" draw:style-name="gr1" draw:text-style-name="P3" svg:width="0.535cm" svg:height="0.385cm" svg:x="6.251cm" svg:y="2.514cm"><draw:image xlink:href="Pictures/100000000000003000000023DF4F81D4314DE278.jpg" xlink:type="simple" xlink:show="embed" xlink:actuate="onLoad" draw:mime-type="image/jpeg"><text:p/></draw:image></draw:frame><draw:frame text:anchor-type="char" draw:z-index="717" draw:style-name="gr1" draw:text-style-name="P3" svg:width="0.805cm" svg:height="0.41cm" svg:x="6.548cm" svg:y="2.522cm"><draw:image xlink:href="Pictures/100000000000004800000025A43C6956198E50C3.jpg" xlink:type="simple" xlink:show="embed" xlink:actuate="onLoad" draw:mime-type="image/jpeg"><text:p/></draw:image></draw:frame><draw:frame text:anchor-type="char" draw:z-index="716" draw:style-name="gr1" draw:text-style-name="P3" svg:width="0.539cm" svg:height="0.35cm" svg:x="7.158cm" svg:y="2.547cm"><draw:image xlink:href="Pictures/10000000000000300000001F155D4CAFAADE2E40.jpg" xlink:type="simple" xlink:show="embed" xlink:actuate="onLoad" draw:mime-type="image/jpeg"><text:p/></draw:image></draw:frame><draw:frame text:anchor-type="char" draw:z-index="715" draw:style-name="gr1" draw:text-style-name="P3" svg:width="0.8cm" svg:height="0.294cm" svg:x="7.325cm" svg:y="2.605cm"><draw:image xlink:href="Pictures/10000000000000470000001ACFAC71F48DFBFCE5.jpg" xlink:type="simple" xlink:show="embed" xlink:actuate="onLoad" draw:mime-type="image/jpeg"><text:p/></draw:image></draw:frame><draw:frame text:anchor-type="char" draw:z-index="714" draw:style-name="gr1" draw:text-style-name="P3" svg:width="0.664cm" svg:height="0.385cm" svg:x="7.915cm" svg:y="2.605cm"><draw:image xlink:href="Pictures/100000000000003B00000023150EC8CBC6783E14.jpg" xlink:type="simple" xlink:show="embed" xlink:actuate="onLoad" draw:mime-type="image/jpeg"><text:p/></draw:image></draw:frame><draw:frame text:anchor-type="char" draw:z-index="713" draw:style-name="gr1" draw:text-style-name="P3" svg:width="0.62cm" svg:height="0.294cm" svg:x="8.34cm" svg:y="2.605cm"><draw:image xlink:href="Pictures/10000000000000370000001ABD10A1EE5FA3F6F4.jpg" xlink:type="simple" xlink:show="embed" xlink:actuate="onLoad" draw:mime-type="image/jpeg"><text:p/></draw:image></draw:frame><draw:frame text:anchor-type="char" draw:z-index="712" draw:style-name="gr1" draw:text-style-name="P3" svg:width="0.823cm" svg:height="0.294cm" svg:x="8.569cm" svg:y="2.605cm"><draw:image xlink:href="Pictures/10000000000000490000001AA5401AC676828109.jpg" xlink:type="simple" xlink:show="embed" xlink:actuate="onLoad" draw:mime-type="image/jpeg"><text:p/></draw:image></draw:frame><draw:frame text:anchor-type="char" draw:z-index="711" draw:style-name="gr1" draw:text-style-name="P3" svg:width="0.535cm" svg:height="0.385cm" svg:x="9.162cm" svg:y="2.514cm"><draw:image xlink:href="Pictures/100000000000003000000023DF4F81D4314DE278.jpg" xlink:type="simple" xlink:show="embed" xlink:actuate="onLoad" draw:mime-type="image/jpeg"><text:p/></draw:image></draw:frame><draw:frame text:anchor-type="char" draw:z-index="710" draw:style-name="gr1" draw:text-style-name="P3" svg:width="0.648cm" svg:height="0.294cm" svg:x="9.458cm" svg:y="2.605cm"><draw:image xlink:href="Pictures/100000000000003A0000001AF37A4FD3B78CCCD6.jpg" xlink:type="simple" xlink:show="embed" xlink:actuate="onLoad" draw:mime-type="image/jpeg"><text:p/></draw:image></draw:frame><draw:frame text:anchor-type="char" draw:z-index="709" draw:style-name="gr1" draw:text-style-name="P3" svg:width="0.886cm" svg:height="0.294cm" svg:x="9.675cm" svg:y="2.605cm"><draw:image xlink:href="Pictures/100000000000004F0000001A2510A70178746A9F.jpg" xlink:type="simple" xlink:show="embed" xlink:actuate="onLoad" draw:mime-type="image/jpeg"><text:p/></draw:image></draw:frame><draw:frame text:anchor-type="char" draw:z-index="708" draw:style-name="gr1" draw:text-style-name="P3" svg:width="0.489cm" svg:height="0.385cm" svg:x="10.322cm" svg:y="2.514cm"><draw:image xlink:href="Pictures/100000000000002C000000234B51B54536B6ED4B.jpg" xlink:type="simple" xlink:show="embed" xlink:actuate="onLoad" draw:mime-type="image/jpeg"><text:p/></draw:image></draw:frame><draw:frame text:anchor-type="char" draw:z-index="707" draw:style-name="gr1" draw:text-style-name="P3" svg:width="0.664cm" svg:height="0.385cm" svg:x="10.553cm" svg:y="2.514cm"><draw:image xlink:href="Pictures/100000000000003B000000238688E133DA130A0F.jpg" xlink:type="simple" xlink:show="embed" xlink:actuate="onLoad" draw:mime-type="image/jpeg"><text:p/></draw:image></draw:frame><draw:frame text:anchor-type="char" draw:z-index="706" draw:style-name="gr1" draw:text-style-name="P3" svg:width="0.549cm" svg:height="0.294cm" svg:x="11.005cm" svg:y="2.605cm"><draw:image xlink:href="Pictures/10000000000000310000001A2F78781E29BA7DA4.jpg" xlink:type="simple" xlink:show="embed" xlink:actuate="onLoad" draw:mime-type="image/jpeg"><text:p/></draw:image></draw:frame><draw:frame text:anchor-type="char" draw:z-index="705" draw:style-name="gr1" draw:text-style-name="P3" svg:width="0.66cm" svg:height="0.387cm" svg:x="11.275cm" svg:y="2.605cm"><draw:image xlink:href="Pictures/100000000000003B00000023040ABC1BDC5593CD.jpg" xlink:type="simple" xlink:show="embed" xlink:actuate="onLoad" draw:mime-type="image/jpeg"><text:p/></draw:image></draw:frame><draw:frame text:anchor-type="char" draw:z-index="704" draw:style-name="gr1" draw:text-style-name="P3" svg:width="0.249cm" svg:height="0.272cm" svg:x="1.903cm" svg:y="3.15cm"><draw:image xlink:href="Pictures/100000000000001600000019C2D24A22813A850F.jpg" xlink:type="simple" xlink:show="embed" xlink:actuate="onLoad" draw:mime-type="image/jpeg"><text:p/></draw:image></draw:frame><draw:frame text:anchor-type="char" draw:z-index="703" draw:style-name="gr1" draw:text-style-name="P3" svg:width="0.475cm" svg:height="0.294cm" svg:x="2.157cm" svg:y="3.161cm"><draw:image xlink:href="Pictures/100000000000002A0000001ABCAAEEB47CD5131F.jpg" xlink:type="simple" xlink:show="embed" xlink:actuate="onLoad" draw:mime-type="image/jpeg"><text:p/></draw:image></draw:frame><draw:frame text:anchor-type="char" draw:z-index="702" draw:style-name="gr1" draw:text-style-name="P3" svg:width="0.738cm" svg:height="0.385cm" svg:x="2.351cm" svg:y="3.069cm"><draw:image xlink:href="Pictures/10000000000000420000002358165437C7AA574C.jpg" xlink:type="simple" xlink:show="embed" xlink:actuate="onLoad" draw:mime-type="image/jpeg"><text:p/></draw:image></draw:frame><draw:frame text:anchor-type="char" draw:z-index="701" draw:style-name="gr1" draw:text-style-name="P3" svg:width="0.398cm" svg:height="0.385cm" svg:x="2.974cm" svg:y="3.069cm"><draw:image xlink:href="Pictures/1000000000000024000000239A815F637CE60738.jpg" xlink:type="simple" xlink:show="embed" xlink:actuate="onLoad" draw:mime-type="image/jpeg"><text:p/></draw:image></draw:frame><draw:frame text:anchor-type="char" draw:z-index="700" draw:style-name="gr1" draw:text-style-name="P3" svg:width="0.602cm" svg:height="0.385cm" svg:x="3.256cm" svg:y="3.069cm"><draw:image xlink:href="Pictures/1000000000000036000000235E6BE2C6D46AC190.jpg" xlink:type="simple" xlink:show="embed" xlink:actuate="onLoad" draw:mime-type="image/jpeg"><text:p/></draw:image></draw:frame><draw:frame text:anchor-type="char" draw:z-index="699" draw:style-name="gr1" draw:text-style-name="P3" svg:width="0.706cm" svg:height="0.389cm" svg:x="3.611cm" svg:y="3.064cm"><draw:image xlink:href="Pictures/100000000000003F00000023FB97907CAE33E566.jpg" xlink:type="simple" xlink:show="embed" xlink:actuate="onLoad" draw:mime-type="image/jpeg"><text:p/></draw:image></draw:frame><draw:frame text:anchor-type="char" draw:z-index="698" draw:style-name="gr1" draw:text-style-name="P3" svg:width="0.68cm" svg:height="0.389cm" svg:x="4.05cm" svg:y="3.064cm"><draw:image xlink:href="Pictures/100000000000003D00000023DB7318DAE48B6BA6.jpg" xlink:type="simple" xlink:show="embed" xlink:actuate="onLoad" draw:mime-type="image/jpeg"><text:p/></draw:image></draw:frame><draw:frame text:anchor-type="char" draw:z-index="697" draw:style-name="gr1" draw:text-style-name="P3" svg:width="0.775cm" svg:height="0.35cm" svg:x="4.299cm" svg:y="3.103cm"><draw:image xlink:href="Pictures/10000000000000450000001FA9D64A5FBD05FF1A.jpg" xlink:type="simple" xlink:show="embed" xlink:actuate="onLoad" draw:mime-type="image/jpeg"><text:p/></draw:image></draw:frame><draw:frame text:anchor-type="char" draw:z-index="696" draw:style-name="gr1" draw:text-style-name="P3" svg:width="0.8cm" svg:height="0.294cm" svg:x="4.704cm" svg:y="3.161cm"><draw:image xlink:href="Pictures/10000000000000470000001ACFAC71F48DFBFCE5.jpg" xlink:type="simple" xlink:show="embed" xlink:actuate="onLoad" draw:mime-type="image/jpeg"><text:p/></draw:image></draw:frame><draw:frame text:anchor-type="char" draw:z-index="695" draw:style-name="gr1" draw:text-style-name="P3" svg:width="0.664cm" svg:height="0.385cm" svg:x="5.292cm" svg:y="3.161cm"><draw:image xlink:href="Pictures/100000000000003B00000023150EC8CBC6783E14.jpg" xlink:type="simple" xlink:show="embed" xlink:actuate="onLoad" draw:mime-type="image/jpeg"><text:p/></draw:image></draw:frame><draw:frame text:anchor-type="char" draw:z-index="694" draw:style-name="gr1" draw:text-style-name="P3" svg:width="0.62cm" svg:height="0.294cm" svg:x="5.717cm" svg:y="3.161cm"><draw:image xlink:href="Pictures/10000000000000370000001ABD10A1EE5FA3F6F4.jpg" xlink:type="simple" xlink:show="embed" xlink:actuate="onLoad" draw:mime-type="image/jpeg"><text:p/></draw:image></draw:frame><draw:frame text:anchor-type="char" draw:z-index="693" draw:style-name="gr1" draw:text-style-name="P3" svg:width="0.823cm" svg:height="0.294cm" svg:x="5.948cm" svg:y="3.161cm"><draw:image xlink:href="Pictures/10000000000000490000001AA5401AC676828109.jpg" xlink:type="simple" xlink:show="embed" xlink:actuate="onLoad" draw:mime-type="image/jpeg"><text:p/></draw:image></draw:frame><draw:frame text:anchor-type="char" draw:z-index="692" draw:style-name="gr1" draw:text-style-name="P3" svg:width="0.535cm" svg:height="0.385cm" svg:x="6.541cm" svg:y="3.069cm"><draw:image xlink:href="Pictures/100000000000003000000023DF4F81D4314DE278.jpg" xlink:type="simple" xlink:show="embed" xlink:actuate="onLoad" draw:mime-type="image/jpeg"><text:p/></draw:image></draw:frame><draw:frame text:anchor-type="char" draw:z-index="691" draw:style-name="gr1" draw:text-style-name="P3" svg:width="0.805cm" svg:height="0.41cm" svg:x="6.837cm" svg:y="3.078cm"><draw:image xlink:href="Pictures/100000000000004800000025A43C6956198E50C3.jpg" xlink:type="simple" xlink:show="embed" xlink:actuate="onLoad" draw:mime-type="image/jpeg"><text:p/></draw:image></draw:frame><draw:frame text:anchor-type="char" draw:z-index="690" draw:style-name="gr1" draw:text-style-name="P3" svg:width="0.539cm" svg:height="0.35cm" svg:x="7.447cm" svg:y="3.103cm"><draw:image xlink:href="Pictures/10000000000000300000001F155D4CAFAADE2E40.jpg" xlink:type="simple" xlink:show="embed" xlink:actuate="onLoad" draw:mime-type="image/jpeg"><text:p/></draw:image></draw:frame><draw:frame text:anchor-type="char" draw:z-index="689" draw:style-name="gr1" draw:text-style-name="P3" svg:width="0.8cm" svg:height="0.294cm" svg:x="7.615cm" svg:y="3.161cm"><draw:image xlink:href="Pictures/10000000000000470000001ACFAC71F48DFBFCE5.jpg" xlink:type="simple" xlink:show="embed" xlink:actuate="onLoad" draw:mime-type="image/jpeg"><text:p/></draw:image></draw:frame><draw:frame text:anchor-type="char" draw:z-index="688" draw:style-name="gr1" draw:text-style-name="P3" svg:width="0.664cm" svg:height="0.385cm" svg:x="8.204cm" svg:y="3.161cm"><draw:image xlink:href="Pictures/100000000000003B00000023150EC8CBC6783E14.jpg" xlink:type="simple" xlink:show="embed" xlink:actuate="onLoad" draw:mime-type="image/jpeg"><text:p/></draw:image></draw:frame><draw:frame text:anchor-type="char" draw:z-index="687" draw:style-name="gr1" draw:text-style-name="P3" svg:width="0.62cm" svg:height="0.294cm" svg:x="8.629cm" svg:y="3.161cm"><draw:image xlink:href="Pictures/10000000000000370000001ABD10A1EE5FA3F6F4.jpg" xlink:type="simple" xlink:show="embed" xlink:actuate="onLoad" draw:mime-type="image/jpeg"><text:p/></draw:image></draw:frame><draw:frame text:anchor-type="char" draw:z-index="686" draw:style-name="gr1" draw:text-style-name="P3" svg:width="0.823cm" svg:height="0.294cm" svg:x="8.86cm" svg:y="3.161cm"><draw:image xlink:href="Pictures/10000000000000490000001AA5401AC676828109.jpg" xlink:type="simple" xlink:show="embed" xlink:actuate="onLoad" draw:mime-type="image/jpeg"><text:p/></draw:image></draw:frame><draw:frame text:anchor-type="char" draw:z-index="685" draw:style-name="gr1" draw:text-style-name="P3" svg:width="0.535cm" svg:height="0.385cm" svg:x="9.451cm" svg:y="3.069cm"><draw:image xlink:href="Pictures/100000000000003000000023DF4F81D4314DE278.jpg" xlink:type="simple" xlink:show="embed" xlink:actuate="onLoad" draw:mime-type="image/jpeg"><text:p/></draw:image></draw:frame><draw:frame text:anchor-type="char" draw:z-index="684" draw:style-name="gr1" draw:text-style-name="P3" svg:width="0.648cm" svg:height="0.294cm" svg:x="9.747cm" svg:y="3.161cm"><draw:image xlink:href="Pictures/100000000000003A0000001AF37A4FD3B78CCCD6.jpg" xlink:type="simple" xlink:show="embed" xlink:actuate="onLoad" draw:mime-type="image/jpeg"><text:p/></draw:image></draw:frame><draw:frame text:anchor-type="char" draw:z-index="683" draw:style-name="gr1" draw:text-style-name="P3" svg:width="0.886cm" svg:height="0.294cm" svg:x="9.964cm" svg:y="3.161cm"><draw:image xlink:href="Pictures/100000000000004F0000001A2510A70178746A9F.jpg" xlink:type="simple" xlink:show="embed" xlink:actuate="onLoad" draw:mime-type="image/jpeg"><text:p/></draw:image></draw:frame><draw:frame text:anchor-type="char" draw:z-index="682" draw:style-name="gr1" draw:text-style-name="P3" svg:width="0.489cm" svg:height="0.385cm" svg:x="10.612cm" svg:y="3.069cm"><draw:image xlink:href="Pictures/100000000000002C000000234B51B54536B6ED4B.jpg" xlink:type="simple" xlink:show="embed" xlink:actuate="onLoad" draw:mime-type="image/jpeg"><text:p/></draw:image></draw:frame><draw:frame text:anchor-type="char" draw:z-index="681" draw:style-name="gr1" draw:text-style-name="P3" svg:width="0.664cm" svg:height="0.385cm" svg:x="10.843cm" svg:y="3.069cm"><draw:image xlink:href="Pictures/100000000000003B000000238688E133DA130A0F.jpg" xlink:type="simple" xlink:show="embed" xlink:actuate="onLoad" draw:mime-type="image/jpeg"><text:p/></draw:image></draw:frame><draw:frame text:anchor-type="char" draw:z-index="680" draw:style-name="gr1" draw:text-style-name="P3" svg:width="0.549cm" svg:height="0.294cm" svg:x="11.294cm" svg:y="3.161cm"><draw:image xlink:href="Pictures/10000000000000310000001A2F78781E29BA7DA4.jpg" xlink:type="simple" xlink:show="embed" xlink:actuate="onLoad" draw:mime-type="image/jpeg"><text:p/></draw:image></draw:frame><draw:frame text:anchor-type="char" draw:z-index="679" draw:style-name="gr1" draw:text-style-name="P3" svg:width="0.66cm" svg:height="0.387cm" svg:x="11.564cm" svg:y="3.161cm"><draw:image xlink:href="Pictures/100000000000003B00000023040ABC1BDC5593CD.jpg" xlink:type="simple" xlink:show="embed" xlink:actuate="onLoad" draw:mime-type="image/jpeg"><text:p/></draw:image></draw:frame><draw:frame text:anchor-type="char" draw:z-index="678" draw:style-name="gr1" draw:text-style-name="P3" svg:width="0.249cm" svg:height="0.272cm" svg:x="12.243cm" svg:y="3.15cm"><draw:image xlink:href="Pictures/1000000000000016000000195C8848299D89AB15.jpg" xlink:type="simple" xlink:show="embed" xlink:actuate="onLoad" draw:mime-type="image/jpeg"><text:p/></draw:image></draw:frame><draw:frame text:anchor-type="char" draw:z-index="677" draw:style-name="gr1" draw:text-style-name="P3" svg:width="0.382cm" svg:height="0.304cm" svg:x="1.877cm" svg:y="3.674cm"><draw:image xlink:href="Pictures/10000000000000220000001BD3E43F7AD6A9693A.jpg" xlink:type="simple" xlink:show="embed" xlink:actuate="onLoad" draw:mime-type="image/jpeg"><text:p/></draw:image></draw:frame><draw:frame text:anchor-type="char" draw:z-index="676" draw:style-name="gr1" draw:text-style-name="P3" svg:width="0.279cm" svg:height="0.315cm" svg:x="2.154cm" svg:y="3.667cm"><draw:image xlink:href="Pictures/10000000000000190000001CC399089DEE18C466.jpg" xlink:type="simple" xlink:show="embed" xlink:actuate="onLoad" draw:mime-type="image/jpeg"><text:p/></draw:image></draw:frame><draw:frame text:anchor-type="char" draw:z-index="675" draw:style-name="gr1" draw:text-style-name="P3" svg:width="0.336cm" svg:height="0.302cm" svg:x="2.48cm" svg:y="3.679cm"><draw:image xlink:href="Pictures/100000000000001E0000001B3386223A2DAE08E1.jpg" xlink:type="simple" xlink:show="embed" xlink:actuate="onLoad" draw:mime-type="image/jpeg"><text:p/></draw:image></draw:frame><draw:frame text:anchor-type="char" draw:z-index="674" draw:style-name="gr1" draw:text-style-name="P3" svg:width="0.489cm" svg:height="0.336cm" svg:x="2.667cm" svg:y="3.679cm"><draw:image xlink:href="Pictures/100000000000002C0000001EE3A8E907B7A2AB51.jpg" xlink:type="simple" xlink:show="embed" xlink:actuate="onLoad" draw:mime-type="image/jpeg"><text:p/></draw:image></draw:frame><draw:frame text:anchor-type="char" draw:z-index="673" draw:style-name="gr1" draw:text-style-name="P3" svg:width="1.338cm" svg:height="0.336cm" svg:x="2.799cm" svg:y="3.679cm"><draw:image xlink:href="Pictures/10000000000000770000001EE71B17D602342B07.jpg" xlink:type="simple" xlink:show="embed" xlink:actuate="onLoad" draw:mime-type="image/jpeg"><text:p/></draw:image></draw:frame><draw:frame text:anchor-type="char" draw:z-index="672" draw:style-name="gr1" draw:text-style-name="P3" svg:width="0.149cm" svg:height="0.299cm" svg:x="4.2cm" svg:y="3.679cm"><draw:image xlink:href="Pictures/100000000000000E0000001B605444DA8CE7F74E.jpg" xlink:type="simple" xlink:show="embed" xlink:actuate="onLoad" draw:mime-type="image/jpeg"><text:p/></draw:image></draw:frame><draw:frame text:anchor-type="char" draw:z-index="671" draw:style-name="gr1" draw:text-style-name="P3" svg:width="0.622cm" svg:height="0.301cm" svg:x="4.353cm" svg:y="3.681cm"><draw:image xlink:href="Pictures/10000000000000370000001BD00C9556F06A62E0.jpg" xlink:type="simple" xlink:show="embed" xlink:actuate="onLoad" draw:mime-type="image/jpeg"><text:p/></draw:image></draw:frame><draw:frame text:anchor-type="char" draw:z-index="670" draw:style-name="gr1" draw:text-style-name="P3" svg:width="0.62cm" svg:height="0.297cm" svg:x="1.877cm" svg:y="4.24cm"><draw:image xlink:href="Pictures/10000000000000370000001B774F373F79ABD169.jpg" xlink:type="simple" xlink:show="embed" xlink:actuate="onLoad" draw:mime-type="image/jpeg"><text:p/></draw:image></draw:frame><draw:frame text:anchor-type="char" draw:z-index="669" draw:style-name="gr1" draw:text-style-name="P3" svg:width="0.442cm" svg:height="0.297cm" svg:x="2.201cm" svg:y="4.24cm"><draw:image xlink:href="Pictures/10000000000000280000001BAF31F8B923F57A66.jpg" xlink:type="simple" xlink:show="embed" xlink:actuate="onLoad" draw:mime-type="image/jpeg"><text:p/></draw:image></draw:frame><draw:frame text:anchor-type="char" draw:z-index="668" draw:style-name="gr1" draw:text-style-name="P3" svg:width="0.743cm" svg:height="0.301cm" svg:x="2.545cm" svg:y="4.237cm"><draw:image xlink:href="Pictures/10000000000000420000001B6E5970C7D4571659.jpg" xlink:type="simple" xlink:show="embed" xlink:actuate="onLoad" draw:mime-type="image/jpeg"><text:p/></draw:image></draw:frame><draw:frame text:anchor-type="char" draw:z-index="667" draw:style-name="gr1" draw:text-style-name="P3" svg:width="1.161cm" svg:height="0.327cm" svg:x="2.868cm" svg:y="4.237cm"><draw:image xlink:href="Pictures/10000000000000670000001D05436BDB72E23C03.jpg" xlink:type="simple" xlink:show="embed" xlink:actuate="onLoad" draw:mime-type="image/jpeg"><text:p/></draw:image></draw:frame><draw:frame text:anchor-type="char" draw:z-index="666" draw:style-name="gr1" draw:text-style-name="P3" svg:width="1.168cm" svg:height="0.325cm" svg:x="3.26cm" svg:y="4.237cm"><draw:image xlink:href="Pictures/10000000000000680000001D2B4C093FDD76C1FB.jpg" xlink:type="simple" xlink:show="embed" xlink:actuate="onLoad" draw:mime-type="image/jpeg"><text:p/></draw:image></draw:frame><draw:frame text:anchor-type="char" draw:z-index="665" draw:style-name="gr1" draw:text-style-name="P3" svg:width="0.505cm" svg:height="0.294cm" svg:x="4.239cm" svg:y="4.24cm"><draw:image xlink:href="Pictures/100000000000002D0000001A88DBD5CE766E1E71.jpg" xlink:type="simple" xlink:show="embed" xlink:actuate="onLoad" draw:mime-type="image/jpeg"><text:p/></draw:image></draw:frame><draw:frame text:anchor-type="char" draw:z-index="664" draw:style-name="gr1" draw:text-style-name="P3" svg:width="0.593cm" svg:height="0.301cm" svg:x="4.553cm" svg:y="4.237cm"><draw:image xlink:href="Pictures/10000000000000350000001BB7FD0474F33EBA1D.jpg" xlink:type="simple" xlink:show="embed" xlink:actuate="onLoad" draw:mime-type="image/jpeg"><text:p/></draw:image></draw:frame><draw:frame text:anchor-type="char" draw:z-index="663" draw:style-name="gr1" draw:text-style-name="P3" svg:width="0.433cm" svg:height="0.301cm" svg:x="4.941cm" svg:y="4.237cm"><draw:image xlink:href="Pictures/10000000000000270000001B70F475B7158D5071.jpg" xlink:type="simple" xlink:show="embed" xlink:actuate="onLoad" draw:mime-type="image/jpeg"><text:p/></draw:image></draw:frame><draw:frame text:anchor-type="char" draw:z-index="662" draw:style-name="gr1" draw:text-style-name="P3" svg:width="0.585cm" svg:height="0.301cm" svg:x="5.121cm" svg:y="4.237cm"><draw:image xlink:href="Pictures/10000000000000340000001B7AA41DF64C720D49.jpg" xlink:type="simple" xlink:show="embed" xlink:actuate="onLoad" draw:mime-type="image/jpeg"><text:p/></draw:image></draw:frame><draw:frame text:anchor-type="char" draw:z-index="661" draw:style-name="gr1" draw:text-style-name="P3" svg:width="0.205cm" svg:height="0.223cm" svg:x="5.777cm" svg:y="4.292cm"><draw:image xlink:href="Pictures/100000000000001300000014C2D337A835104D21.jpg" xlink:type="simple" xlink:show="embed" xlink:actuate="onLoad" draw:mime-type="image/jpeg"><text:p/></draw:image></draw:frame><draw:frame text:anchor-type="char" draw:z-index="660" draw:style-name="gr1" draw:text-style-name="P3" svg:width="0.334cm" svg:height="0.294cm" svg:x="5.981cm" svg:y="4.24cm"><draw:image xlink:href="Pictures/100000000000001E0000001A20A409CDC709C940.jpg" xlink:type="simple" xlink:show="embed" xlink:actuate="onLoad" draw:mime-type="image/jpeg"><text:p/></draw:image></draw:frame><draw:frame text:anchor-type="char" draw:z-index="659" draw:style-name="gr1" draw:text-style-name="P3" svg:width="0.659cm" svg:height="0.301cm" svg:x="6.066cm" svg:y="4.237cm"><draw:image xlink:href="Pictures/100000000000003B0000001B68D33C28F0ADA4D3.jpg" xlink:type="simple" xlink:show="embed" xlink:actuate="onLoad" draw:mime-type="image/jpeg"><text:p/></draw:image></draw:frame><draw:frame text:anchor-type="char" draw:z-index="658" draw:style-name="gr1" draw:text-style-name="P3" svg:width="1.161cm" svg:height="0.327cm" svg:x="6.302cm" svg:y="4.237cm"><draw:image xlink:href="Pictures/10000000000000670000001DB3094B3C44022EB6.jpg" xlink:type="simple" xlink:show="embed" xlink:actuate="onLoad" draw:mime-type="image/jpeg"><text:p/></draw:image></draw:frame><draw:frame text:anchor-type="char" draw:z-index="657" draw:style-name="gr1" draw:text-style-name="P3" svg:width="1.168cm" svg:height="0.325cm" svg:x="6.694cm" svg:y="4.237cm"><draw:image xlink:href="Pictures/10000000000000680000001D2B4C093FDD76C1FB.jpg" xlink:type="simple" xlink:show="embed" xlink:actuate="onLoad" draw:mime-type="image/jpeg"><text:p/></draw:image></draw:frame><draw:frame text:anchor-type="char" draw:z-index="656" draw:style-name="gr1" draw:text-style-name="P3" svg:width="0.505cm" svg:height="0.294cm" svg:x="7.673cm" svg:y="4.24cm"><draw:image xlink:href="Pictures/100000000000002D0000001A88DBD5CE766E1E71.jpg" xlink:type="simple" xlink:show="embed" xlink:actuate="onLoad" draw:mime-type="image/jpeg"><text:p/></draw:image></draw:frame><draw:frame text:anchor-type="char" draw:z-index="655" draw:style-name="gr1" draw:text-style-name="P3" svg:width="0.593cm" svg:height="0.301cm" svg:x="7.989cm" svg:y="4.237cm"><draw:image xlink:href="Pictures/10000000000000350000001BB7FD0474F33EBA1D.jpg" xlink:type="simple" xlink:show="embed" xlink:actuate="onLoad" draw:mime-type="image/jpeg"><text:p/></draw:image></draw:frame><draw:frame text:anchor-type="char" draw:z-index="654" draw:style-name="gr1" draw:text-style-name="P3" svg:width="0.433cm" svg:height="0.301cm" svg:x="8.377cm" svg:y="4.237cm"><draw:image xlink:href="Pictures/10000000000000270000001B70F475B7158D5071.jpg" xlink:type="simple" xlink:show="embed" xlink:actuate="onLoad" draw:mime-type="image/jpeg"><text:p/></draw:image></draw:frame><draw:frame text:anchor-type="char" draw:z-index="653" draw:style-name="gr1" draw:text-style-name="P3" svg:width="0.585cm" svg:height="0.301cm" svg:x="8.555cm" svg:y="4.237cm"><draw:image xlink:href="Pictures/10000000000000340000001B7AA41DF64C720D49.jpg" xlink:type="simple" xlink:show="embed" xlink:actuate="onLoad" draw:mime-type="image/jpeg"><text:p/></draw:image></draw:frame><draw:frame text:anchor-type="char" draw:z-index="652" draw:style-name="gr1" draw:text-style-name="P3" svg:width="0.546cm" svg:height="0.301cm" svg:x="8.784cm" svg:y="4.237cm"><draw:image xlink:href="Pictures/10000000000000310000001B70A899E1124669B5.jpg" xlink:type="simple" xlink:show="embed" xlink:actuate="onLoad" draw:mime-type="image/jpeg"><text:p/></draw:image></draw:frame><draw:frame text:anchor-type="char" draw:z-index="651" draw:style-name="gr1" draw:text-style-name="P3" svg:width="0.812cm" svg:height="0.392cm" svg:x="2.295cm" svg:y="5.35cm"><draw:image xlink:href="Pictures/10000000000000480000002372F9D7523CED7577.jpg" xlink:type="simple" xlink:show="embed" xlink:actuate="onLoad" draw:mime-type="image/jpeg"><text:p/></draw:image></draw:frame><draw:frame text:anchor-type="char" draw:z-index="650" draw:style-name="gr1" draw:text-style-name="P3" svg:width="0.922cm" svg:height="0.392cm" svg:x="2.51cm" svg:y="5.35cm"><draw:image xlink:href="Pictures/100000000000005200000023FDBEF10B8A37077F.jpg" xlink:type="simple" xlink:show="embed" xlink:actuate="onLoad" draw:mime-type="image/jpeg"><text:p/></draw:image></draw:frame><draw:frame text:anchor-type="char" draw:z-index="649" draw:style-name="gr1" draw:text-style-name="P3" svg:width="0.436cm" svg:height="0.274cm" svg:x="3.085cm" svg:y="5.427cm"><draw:image xlink:href="Pictures/10000000000000270000001982EB0ABD1BCF0819.jpg" xlink:type="simple" xlink:show="embed" xlink:actuate="onLoad" draw:mime-type="image/jpeg"><text:p/></draw:image></draw:frame><draw:frame text:anchor-type="char" draw:z-index="648" draw:style-name="gr1" draw:text-style-name="P3" svg:width="0.703cm" svg:height="0.352cm" svg:x="3.701cm" svg:y="5.35cm"><draw:image xlink:href="Pictures/100000000000003F00000020B1B1480A50714B4D.jpg" xlink:type="simple" xlink:show="embed" xlink:actuate="onLoad" draw:mime-type="image/jpeg"><text:p/></draw:image></draw:frame><draw:frame text:anchor-type="char" draw:z-index="647" draw:style-name="gr1" draw:text-style-name="P3" svg:width="0.68cm" svg:height="0.348cm" svg:x="3.958cm" svg:y="5.355cm"><draw:image xlink:href="Pictures/100000000000003D0000001F2B6FB6E3248032C6.jpg" xlink:type="simple" xlink:show="embed" xlink:actuate="onLoad" draw:mime-type="image/jpeg"><text:p/></draw:image></draw:frame><draw:frame text:anchor-type="char" draw:z-index="646" draw:style-name="gr1" draw:text-style-name="P3" svg:width="0.488cm" svg:height="0.343cm" svg:x="4.729cm" svg:y="5.355cm"><draw:image xlink:href="Pictures/100000000000002C0000001F9855DC3846814FAB.jpg" xlink:type="simple" xlink:show="embed" xlink:actuate="onLoad" draw:mime-type="image/jpeg"><text:p/></draw:image></draw:frame><draw:frame text:anchor-type="char" draw:z-index="645" draw:style-name="gr1" draw:text-style-name="P3" svg:width="0.447cm" svg:height="0.343cm" svg:x="5.276cm" svg:y="5.355cm"><draw:image xlink:href="Pictures/10000000000000280000001F07A1D3203335A605.jpg" xlink:type="simple" xlink:show="embed" xlink:actuate="onLoad" draw:mime-type="image/jpeg"><text:p/></draw:image></draw:frame><draw:frame text:anchor-type="char" draw:z-index="644" draw:style-name="gr1" draw:text-style-name="P3" svg:width="0.486cm" svg:height="0.343cm" svg:x="5.507cm" svg:y="5.355cm"><draw:image xlink:href="Pictures/100000000000002C0000001FA89C08B224C36F1C.jpg" xlink:type="simple" xlink:show="embed" xlink:actuate="onLoad" draw:mime-type="image/jpeg"><text:p/></draw:image></draw:frame><draw:frame text:anchor-type="char" draw:z-index="643" draw:style-name="gr1" draw:text-style-name="P3" svg:width="0.327cm" svg:height="0.352cm" svg:x="5.992cm" svg:y="5.35cm"><draw:image xlink:href="Pictures/100000000000001D00000020BC0EDA08DC1D89A5.jpg" xlink:type="simple" xlink:show="embed" xlink:actuate="onLoad" draw:mime-type="image/jpeg"><text:p/></draw:image></draw:frame><draw:frame text:anchor-type="char" draw:z-index="642" draw:style-name="gr1" draw:text-style-name="P3" svg:width="0.488cm" svg:height="0.343cm" svg:x="6.408cm" svg:y="5.355cm"><draw:image xlink:href="Pictures/100000000000002C0000001F9855DC3846814FAB.jpg" xlink:type="simple" xlink:show="embed" xlink:actuate="onLoad" draw:mime-type="image/jpeg"><text:p/></draw:image></draw:frame><draw:frame text:anchor-type="char" draw:z-index="641" draw:style-name="gr1" draw:text-style-name="P3" svg:width="0.348cm" svg:height="0.343cm" svg:x="6.983cm" svg:y="5.355cm"><draw:image xlink:href="Pictures/100000000000001F0000001F65EF5AA3EF34B50D.jpg" xlink:type="simple" xlink:show="embed" xlink:actuate="onLoad" draw:mime-type="image/jpeg"><text:p/></draw:image></draw:frame><draw:frame text:anchor-type="char" draw:z-index="640" draw:style-name="gr1" draw:text-style-name="P3" svg:width="0.819cm" svg:height="0.352cm" svg:x="7.331cm" svg:y="5.35cm"><draw:image xlink:href="Pictures/1000000000000049000000209D4C813207AD527F.jpg" xlink:type="simple" xlink:show="embed" xlink:actuate="onLoad" draw:mime-type="image/jpeg"><text:p/></draw:image></draw:frame><draw:frame text:anchor-type="char" draw:z-index="639" draw:style-name="gr1" draw:text-style-name="P3" svg:width="1.112cm" svg:height="0.352cm" svg:x="7.514cm" svg:y="5.35cm"><draw:image xlink:href="Pictures/100000000000006300000020CFE100BD93144128.jpg" xlink:type="simple" xlink:show="embed" xlink:actuate="onLoad" draw:mime-type="image/jpeg"><text:p/></draw:image></draw:frame><draw:frame text:anchor-type="char" draw:z-index="638" draw:style-name="gr1" draw:text-style-name="P3" svg:width="0.6cm" svg:height="0.343cm" svg:x="8.41cm" svg:y="5.355cm"><draw:image xlink:href="Pictures/10000000000000360000001F05CDD8681ADAD0BE.jpg" xlink:type="simple" xlink:show="embed" xlink:actuate="onLoad" draw:mime-type="image/jpeg"><text:p/></draw:image></draw:frame><draw:frame text:anchor-type="char" draw:z-index="637" draw:style-name="gr1" draw:text-style-name="P3" svg:width="0.71cm" svg:height="0.352cm" svg:x="8.797cm" svg:y="5.35cm"><draw:image xlink:href="Pictures/100000000000003F0000002017CA590FCF9F9AC8.jpg" xlink:type="simple" xlink:show="embed" xlink:actuate="onLoad" draw:mime-type="image/jpeg"><text:p/></draw:image></draw:frame><draw:frame text:anchor-type="char" draw:z-index="636" draw:style-name="gr1" draw:text-style-name="P3" svg:width="0.511cm" svg:height="0.398cm" svg:x="9.269cm" svg:y="5.35cm"><draw:image xlink:href="Pictures/100000000000002E00000024118015FF401BB66C.jpg" xlink:type="simple" xlink:show="embed" xlink:actuate="onLoad" draw:mime-type="image/jpeg"><text:p/></draw:image></draw:frame><draw:frame text:anchor-type="char" draw:z-index="635" draw:style-name="gr1" draw:text-style-name="P3" svg:width="0.322cm" svg:height="0.362cm" svg:x="9.871cm" svg:y="5.339cm"><draw:image xlink:href="Pictures/100000000000001D0000002143FC40FCB4752A2E.jpg" xlink:type="simple" xlink:show="embed" xlink:actuate="onLoad" draw:mime-type="image/jpeg"><text:p/></draw:image></draw:frame><draw:frame text:anchor-type="char" draw:z-index="634" draw:style-name="gr1" draw:text-style-name="P3" svg:width="0.869cm" svg:height="0.368cm" svg:x="10.261cm" svg:y="5.336cm"><draw:image xlink:href="Pictures/100000000000004D00000021435C37CE6F87D74E.jpg" xlink:type="simple" xlink:show="embed" xlink:actuate="onLoad" draw:mime-type="image/jpeg"><text:p/></draw:image></draw:frame><draw:frame text:anchor-type="char" draw:z-index="633" draw:style-name="gr1" draw:text-style-name="P3" svg:width="0.719cm" svg:height="0.362cm" svg:x="10.878cm" svg:y="5.336cm"><draw:image xlink:href="Pictures/1000000000000040000000219D064423E8E48B06.jpg" xlink:type="simple" xlink:show="embed" xlink:actuate="onLoad" draw:mime-type="image/jpeg"><text:p/></draw:image></draw:frame><draw:frame text:anchor-type="char" draw:z-index="632" draw:style-name="gr1" draw:text-style-name="P3" svg:width="1.013cm" svg:height="0.274cm" svg:x="11.114cm" svg:y="5.427cm"><draw:image xlink:href="Pictures/100000000000005A0000001976DCE9654505755B.jpg" xlink:type="simple" xlink:show="embed" xlink:actuate="onLoad" draw:mime-type="image/jpeg"><text:p/></draw:image></draw:frame><draw:frame text:anchor-type="char" draw:z-index="631" draw:style-name="gr1" draw:text-style-name="P3" svg:width="0.749cm" svg:height="0.274cm" svg:x="11.781cm" svg:y="5.427cm"><draw:image xlink:href="Pictures/100000000000004300000019CF95254472220C84.jpg" xlink:type="simple" xlink:show="embed" xlink:actuate="onLoad" draw:mime-type="image/jpeg"><text:p/></draw:image></draw:frame><draw:frame text:anchor-type="char" draw:z-index="630" draw:style-name="gr1" draw:text-style-name="P3" svg:width="0.47cm" svg:height="0.359cm" svg:x="12.599cm" svg:y="5.427cm"><draw:image xlink:href="Pictures/100000000000002A00000020F012711A5DB3C850.jpg" xlink:type="simple" xlink:show="embed" xlink:actuate="onLoad" draw:mime-type="image/jpeg"><text:p/></draw:image></draw:frame><draw:frame text:anchor-type="char" draw:z-index="629" draw:style-name="gr1" draw:text-style-name="P3" svg:width="0.526cm" svg:height="0.32cm" svg:x="12.838cm" svg:y="5.427cm"><draw:image xlink:href="Pictures/100000000000002F0000001D6B03E4B569D5A68E.jpg" xlink:type="simple" xlink:show="embed" xlink:actuate="onLoad" draw:mime-type="image/jpeg"><text:p/></draw:image></draw:frame><draw:frame text:anchor-type="char" draw:z-index="628" draw:style-name="gr1" draw:text-style-name="P3" svg:width="0.652cm" svg:height="0.274cm" svg:x="13.441cm" svg:y="5.427cm"><draw:image xlink:href="Pictures/100000000000003A000000196E64E1137AFDDFA6.jpg" xlink:type="simple" xlink:show="embed" xlink:actuate="onLoad" draw:mime-type="image/jpeg"><text:p/></draw:image></draw:frame><draw:frame text:anchor-type="char" draw:z-index="627" draw:style-name="gr1" draw:text-style-name="P3" svg:width="0.955cm" svg:height="0.368cm" svg:x="14.164cm" svg:y="5.336cm"><draw:image xlink:href="Pictures/10000000000000550000002153350CBAFCB49461.jpg" xlink:type="simple" xlink:show="embed" xlink:actuate="onLoad" draw:mime-type="image/jpeg"><text:p/></draw:image></draw:frame><draw:frame text:anchor-type="char" draw:z-index="626" draw:style-name="gr1" draw:text-style-name="P3" svg:width="0.442cm" svg:height="0.355cm" svg:x="15.214cm" svg:y="5.343cm"><draw:image xlink:href="Pictures/10000000000000280000002083569696E8FB9017.jpg" xlink:type="simple" xlink:show="embed" xlink:actuate="onLoad" draw:mime-type="image/jpeg"><text:p/></draw:image></draw:frame><draw:frame text:anchor-type="char" draw:z-index="625" draw:style-name="gr1" draw:text-style-name="P3" svg:width="0.863cm" svg:height="0.369cm" svg:x="15.543cm" svg:y="5.334cm"><draw:image xlink:href="Pictures/100000000000004D00000021C6884EAECE2510FD.jpg" xlink:type="simple" xlink:show="embed" xlink:actuate="onLoad" draw:mime-type="image/jpeg"><text:p/></draw:image></draw:frame><draw:frame text:anchor-type="char" draw:z-index="624" draw:style-name="gr1" draw:text-style-name="P3" svg:width="1.101cm" svg:height="0.408cm" svg:x="15.843cm" svg:y="5.339cm"><draw:image xlink:href="Pictures/1000000000000062000000258B6957AA30D253C6.jpg" xlink:type="simple" xlink:show="embed" xlink:actuate="onLoad" draw:mime-type="image/jpeg"><text:p/></draw:image></draw:frame><draw:frame text:anchor-type="char" draw:z-index="623" draw:style-name="gr1" draw:text-style-name="P3" svg:width="0.228cm" svg:height="0.352cm" svg:x="17.029cm" svg:y="5.35cm"><draw:image xlink:href="Pictures/100000000000001500000020FD51DD766F99F874.jpg" xlink:type="simple" xlink:show="embed" xlink:actuate="onLoad" draw:mime-type="image/jpeg"><text:p/></draw:image></draw:frame><draw:frame text:anchor-type="char" draw:z-index="622" draw:style-name="gr1" draw:text-style-name="P3" svg:width="0.165cm" svg:height="0.348cm" svg:x="17.258cm" svg:y="5.35cm"><draw:image xlink:href="Pictures/100000000000000F0000001FF687C8002E450A87.jpg" xlink:type="simple" xlink:show="embed" xlink:actuate="onLoad" draw:mime-type="image/jpeg"><text:p/></draw:image></draw:frame><draw:frame text:anchor-type="char" draw:z-index="621" draw:style-name="gr1" draw:text-style-name="P3" svg:width="0.468cm" svg:height="0.362cm" svg:x="17.547cm" svg:y="5.339cm"><draw:image xlink:href="Pictures/100000000000002A00000021CCECBE930980DC03.jpg" xlink:type="simple" xlink:show="embed" xlink:actuate="onLoad" draw:mime-type="image/jpeg"><text:p/></draw:image></draw:frame><draw:frame text:anchor-type="char" draw:z-index="620" draw:style-name="gr1" draw:text-style-name="P3" svg:width="0.449cm" svg:height="0.274cm" svg:x="18.085cm" svg:y="5.427cm"><draw:image xlink:href="Pictures/1000000000000028000000193F18623BC284A2E7.jpg" xlink:type="simple" xlink:show="embed" xlink:actuate="onLoad" draw:mime-type="image/jpeg"><text:p/></draw:image></draw:frame><draw:frame text:anchor-type="char" draw:z-index="619" draw:style-name="gr1" draw:text-style-name="P3" svg:width="0.807cm" svg:height="0.274cm" svg:x="18.3cm" svg:y="5.427cm"><draw:image xlink:href="Pictures/100000000000004800000019A0970D6DD40B6BA9.jpg" xlink:type="simple" xlink:show="embed" xlink:actuate="onLoad" draw:mime-type="image/jpeg"><text:p/></draw:image></draw:frame><draw:frame text:anchor-type="char" draw:z-index="618" draw:style-name="gr1" draw:text-style-name="P3" svg:width="0.468cm" svg:height="0.362cm" svg:x="1.866cm" svg:y="5.868cm"><draw:image xlink:href="Pictures/100000000000002A0000002181E6C32144403B73.jpg" xlink:type="simple" xlink:show="embed" xlink:actuate="onLoad" draw:mime-type="image/jpeg"><text:p/></draw:image></draw:frame><draw:frame text:anchor-type="char" draw:z-index="617" draw:style-name="gr1" draw:text-style-name="P3" svg:width="0.452cm" svg:height="0.352cm" svg:x="2.406cm" svg:y="5.879cm"><draw:image xlink:href="Pictures/10000000000000290000002080DB2C89586542EA.jpg" xlink:type="simple" xlink:show="embed" xlink:actuate="onLoad" draw:mime-type="image/jpeg"><text:p/></draw:image></draw:frame><draw:frame text:anchor-type="char" draw:z-index="616" draw:style-name="gr1" draw:text-style-name="P3" svg:width="0.669cm" svg:height="0.352cm" svg:x="2.611cm" svg:y="5.879cm"><draw:image xlink:href="Pictures/100000000000003C00000020CC48F96F1D52F8A0.jpg" xlink:type="simple" xlink:show="embed" xlink:actuate="onLoad" draw:mime-type="image/jpeg"><text:p/></draw:image></draw:frame><draw:frame text:anchor-type="char" draw:z-index="615" draw:style-name="gr1" draw:text-style-name="P3" svg:width="0.255cm" svg:height="0.357cm" svg:x="3.33cm" svg:y="5.962cm"><draw:image xlink:href="Pictures/1000000000000017000000200EDEB5537641E0FA.jpg" xlink:type="simple" xlink:show="embed" xlink:actuate="onLoad" draw:mime-type="image/jpeg"><text:p/></draw:image></draw:frame><draw:frame text:anchor-type="char" draw:z-index="614" draw:style-name="gr1" draw:text-style-name="P3" svg:width="0.468cm" svg:height="0.362cm" svg:x="3.653cm" svg:y="5.868cm"><draw:image xlink:href="Pictures/100000000000002A00000021F53EBD7F139B0291.jpg" xlink:type="simple" xlink:show="embed" xlink:actuate="onLoad" draw:mime-type="image/jpeg"><text:p/></draw:image></draw:frame><draw:frame text:anchor-type="char" draw:z-index="613" draw:style-name="gr1" draw:text-style-name="P3" svg:width="0.586cm" svg:height="0.274cm" svg:x="3.859cm" svg:y="5.957cm"><draw:image xlink:href="Pictures/100000000000003400000019B93B41D2FAC1A120.jpg" xlink:type="simple" xlink:show="embed" xlink:actuate="onLoad" draw:mime-type="image/jpeg"><text:p/></draw:image></draw:frame><draw:frame text:anchor-type="char" draw:z-index="612" draw:style-name="gr1" draw:text-style-name="P3" svg:width="0.165cm" svg:height="0.348cm" svg:x="4.549cm" svg:y="5.879cm"><draw:image xlink:href="Pictures/100000000000000F0000001FF687C8002E450A87.jpg" xlink:type="simple" xlink:show="embed" xlink:actuate="onLoad" draw:mime-type="image/jpeg"><text:p/></draw:image></draw:frame><draw:frame text:anchor-type="char" draw:z-index="611" draw:style-name="gr1" draw:text-style-name="P3" svg:width="0.821cm" svg:height="0.398cm" svg:x="4.736cm" svg:y="5.879cm"><draw:image xlink:href="Pictures/10000000000000490000002477223D139D66633E.jpg" xlink:type="simple" xlink:show="embed" xlink:actuate="onLoad" draw:mime-type="image/jpeg"><text:p/></draw:image></draw:frame><draw:frame text:anchor-type="char" draw:z-index="610" draw:style-name="gr1" draw:text-style-name="P3" svg:width="0.405cm" svg:height="0.274cm" svg:x="5.637cm" svg:y="5.957cm"><draw:image xlink:href="Pictures/1000000000000024000000190DF2401D7DFFC856.jpg" xlink:type="simple" xlink:show="embed" xlink:actuate="onLoad" draw:mime-type="image/jpeg"><text:p/></draw:image></draw:frame><draw:frame text:anchor-type="char" draw:z-index="609" draw:style-name="gr1" draw:text-style-name="P3" svg:width="0.606cm" svg:height="0.362cm" svg:x="6.128cm" svg:y="5.868cm"><draw:image xlink:href="Pictures/100000000000003600000021908FFCA2DD94DCDD.jpg" xlink:type="simple" xlink:show="embed" xlink:actuate="onLoad" draw:mime-type="image/jpeg"><text:p/></draw:image></draw:frame><draw:frame text:anchor-type="char" draw:z-index="608" draw:style-name="gr1" draw:text-style-name="P3" svg:width="0.532cm" svg:height="0.359cm" svg:x="6.62cm" svg:y="5.872cm"><draw:image xlink:href="Pictures/1000000000000030000000206045DBD1FA4D1A83.jpg" xlink:type="simple" xlink:show="embed" xlink:actuate="onLoad" draw:mime-type="image/jpeg"><text:p/></draw:image></draw:frame><draw:frame text:anchor-type="char" draw:z-index="607" draw:style-name="gr1" draw:text-style-name="P3" svg:width="0.685cm" svg:height="0.362cm" svg:x="6.893cm" svg:y="5.868cm"><draw:image xlink:href="Pictures/100000000000003D0000002198B9E12FFC03F057.jpg" xlink:type="simple" xlink:show="embed" xlink:actuate="onLoad" draw:mime-type="image/jpeg"><text:p/></draw:image></draw:frame><draw:frame text:anchor-type="char" draw:z-index="606" draw:style-name="gr1" draw:text-style-name="P3" svg:width="0.38cm" svg:height="0.352cm" svg:x="7.676cm" svg:y="5.879cm"><draw:image xlink:href="Pictures/1000000000000022000000201F24E5CBDFD9224F.jpg" xlink:type="simple" xlink:show="embed" xlink:actuate="onLoad" draw:mime-type="image/jpeg"><text:p/></draw:image></draw:frame><draw:frame text:anchor-type="char" draw:z-index="605" draw:style-name="gr1" draw:text-style-name="P3" svg:width="0.724cm" svg:height="0.352cm" svg:x="7.821cm" svg:y="5.879cm"><draw:image xlink:href="Pictures/100000000000004100000020FFC0200461D4B19A.jpg" xlink:type="simple" xlink:show="embed" xlink:actuate="onLoad" draw:mime-type="image/jpeg"><text:p/></draw:image></draw:frame><draw:frame text:anchor-type="char" draw:z-index="604" draw:style-name="gr1" draw:text-style-name="P3" svg:width="0.542cm" svg:height="0.352cm" svg:x="8.331cm" svg:y="5.879cm"><draw:image xlink:href="Pictures/1000000000000030000000200B3B69E79945D6ED.jpg" xlink:type="simple" xlink:show="embed" xlink:actuate="onLoad" draw:mime-type="image/jpeg"><text:p/></draw:image></draw:frame><draw:frame text:anchor-type="char" draw:z-index="603" draw:style-name="gr1" draw:text-style-name="P3" svg:width="0.593cm" svg:height="0.352cm" svg:x="8.599cm" svg:y="5.879cm"><draw:image xlink:href="Pictures/1000000000000035000000203B84D484C6AF7BDB.jpg" xlink:type="simple" xlink:show="embed" xlink:actuate="onLoad" draw:mime-type="image/jpeg"><text:p/></draw:image></draw:frame><draw:frame text:anchor-type="char" draw:z-index="602" draw:style-name="gr1" draw:text-style-name="P3" svg:width="0.787cm" svg:height="0.348cm" svg:x="8.932cm" svg:y="5.884cm"><draw:image xlink:href="Pictures/10000000000000460000001FCD4CC2605E6F4D03.jpg" xlink:type="simple" xlink:show="embed" xlink:actuate="onLoad" draw:mime-type="image/jpeg"><text:p/></draw:image></draw:frame><draw:frame text:anchor-type="char" draw:z-index="601" draw:style-name="gr1" draw:text-style-name="P3" svg:width="0.488cm" svg:height="0.343cm" svg:x="9.809cm" svg:y="5.884cm"><draw:image xlink:href="Pictures/100000000000002C0000001F9855DC3846814FAB.jpg" xlink:type="simple" xlink:show="embed" xlink:actuate="onLoad" draw:mime-type="image/jpeg"><text:p/></draw:image></draw:frame><draw:frame text:anchor-type="char" draw:z-index="600" draw:style-name="gr1" draw:text-style-name="P3" svg:width="0.895cm" svg:height="0.343cm" svg:x="10.352cm" svg:y="5.884cm"><draw:image xlink:href="Pictures/10000000000000500000001FDD872A988481F3F7.jpg" xlink:type="simple" xlink:show="embed" xlink:actuate="onLoad" draw:mime-type="image/jpeg"><text:p/></draw:image></draw:frame><draw:frame text:anchor-type="char" draw:z-index="599" draw:style-name="gr1" draw:text-style-name="P3" svg:width="0.488cm" svg:height="0.343cm" svg:x="11.322cm" svg:y="5.884cm"><draw:image xlink:href="Pictures/100000000000002C0000001F9855DC3846814FAB.jpg" xlink:type="simple" xlink:show="embed" xlink:actuate="onLoad" draw:mime-type="image/jpeg"><text:p/></draw:image></draw:frame><draw:frame text:anchor-type="char" draw:z-index="598" draw:style-name="gr1" draw:text-style-name="P3" svg:width="1.036cm" svg:height="0.352cm" svg:x="11.866cm" svg:y="5.879cm"><draw:image xlink:href="Pictures/100000000000005C0000002073442369BF15B5EF.jpg" xlink:type="simple" xlink:show="embed" xlink:actuate="onLoad" draw:mime-type="image/jpeg"><text:p/></draw:image></draw:frame><draw:frame text:anchor-type="char" draw:z-index="597" draw:style-name="gr1" draw:text-style-name="P3" svg:width="0.84cm" svg:height="0.352cm" svg:x="12.377cm" svg:y="5.879cm"><draw:image xlink:href="Pictures/100000000000004B0000002000826BDAE9E5CB29.jpg" xlink:type="simple" xlink:show="embed" xlink:actuate="onLoad" draw:mime-type="image/jpeg"><text:p/></draw:image></draw:frame><draw:frame text:anchor-type="char" draw:z-index="596" draw:style-name="gr1" draw:text-style-name="P3" svg:width="0.606cm" svg:height="0.343cm" svg:x="13.115cm" svg:y="5.884cm"><draw:image xlink:href="Pictures/10000000000000360000001FFF191763263A1E0A.jpg" xlink:type="simple" xlink:show="embed" xlink:actuate="onLoad" draw:mime-type="image/jpeg"><text:p/></draw:image></draw:frame><draw:frame text:anchor-type="char" draw:z-index="595" draw:style-name="gr1" draw:text-style-name="P3" svg:width="1.084cm" svg:height="0.352cm" svg:x="13.189cm" svg:y="5.879cm"><draw:image xlink:href="Pictures/10000000000000600000002050CFBC2CE6DCFEFD.jpg" xlink:type="simple" xlink:show="embed" xlink:actuate="onLoad" draw:mime-type="image/jpeg"><text:p/></draw:image></draw:frame><draw:frame text:anchor-type="char" draw:z-index="594" draw:style-name="gr1" draw:text-style-name="P3" svg:width="0.955cm" svg:height="0.343cm" svg:x="14.36cm" svg:y="5.884cm"><draw:image xlink:href="Pictures/10000000000000550000001F1CF59706FE9A1FC3.jpg" xlink:type="simple" xlink:show="embed" xlink:actuate="onLoad" draw:mime-type="image/jpeg"><text:p/></draw:image></draw:frame><draw:frame text:anchor-type="char" draw:z-index="593" draw:style-name="gr1" draw:text-style-name="P3" svg:width="0.475cm" svg:height="0.343cm" svg:x="15.39cm" svg:y="5.884cm"><draw:image xlink:href="Pictures/100000000000002B0000001F2844185DEDD0A3E2.jpg" xlink:type="simple" xlink:show="embed" xlink:actuate="onLoad" draw:mime-type="image/jpeg"><text:p/></draw:image></draw:frame><draw:frame text:anchor-type="char" draw:z-index="592" draw:style-name="gr1" draw:text-style-name="P3" svg:width="1.281cm" svg:height="0.352cm" svg:x="15.923cm" svg:y="5.879cm"><draw:image xlink:href="Pictures/10000000000000720000002002100B94AC17378B.jpg" xlink:type="simple" xlink:show="embed" xlink:actuate="onLoad" draw:mime-type="image/jpeg"><text:p/></draw:image></draw:frame><draw:frame text:anchor-type="char" draw:z-index="591" draw:style-name="gr1" draw:text-style-name="P3" svg:width="0.708cm" svg:height="0.392cm" svg:x="17.247cm" svg:y="5.879cm"><draw:image xlink:href="Pictures/100000000000003F00000023536124A155EEB1FC.jpg" xlink:type="simple" xlink:show="embed" xlink:actuate="onLoad" draw:mime-type="image/jpeg"><text:p/></draw:image></draw:frame><draw:frame text:anchor-type="char" draw:z-index="590" draw:style-name="gr1" draw:text-style-name="P3" svg:width="0.447cm" svg:height="0.343cm" svg:x="1.882cm" svg:y="6.414cm"><draw:image xlink:href="Pictures/10000000000000280000001FAF642D8B23900A02.jpg" xlink:type="simple" xlink:show="embed" xlink:actuate="onLoad" draw:mime-type="image/jpeg"><text:p/></draw:image></draw:frame><draw:frame text:anchor-type="char" draw:z-index="589" draw:style-name="gr1" draw:text-style-name="P3" svg:width="0.544cm" svg:height="0.343cm" svg:x="2.115cm" svg:y="6.414cm"><draw:image xlink:href="Pictures/10000000000000310000001F850AC5C8AB6BDCC0.jpg" xlink:type="simple" xlink:show="embed" xlink:actuate="onLoad" draw:mime-type="image/jpeg"><text:p/></draw:image></draw:frame><draw:frame text:anchor-type="char" draw:z-index="588" draw:style-name="gr1" draw:text-style-name="P3" svg:width="0.327cm" svg:height="0.352cm" svg:x="2.66cm" svg:y="6.408cm"><draw:image xlink:href="Pictures/100000000000001D00000020BC0EDA08DC1D89A5.jpg" xlink:type="simple" xlink:show="embed" xlink:actuate="onLoad" draw:mime-type="image/jpeg"><text:p/></draw:image></draw:frame><draw:frame text:anchor-type="char" draw:z-index="587" draw:style-name="gr1" draw:text-style-name="P3" svg:width="0.632cm" svg:height="0.435cm" svg:x="2.75cm" svg:y="6.327cm"><draw:image xlink:href="Pictures/1000000000000038000000270705C1D9BA512500.jpg" xlink:type="simple" xlink:show="embed" xlink:actuate="onLoad" draw:mime-type="image/jpeg"><text:p/></draw:image></draw:frame><draw:frame text:anchor-type="char" draw:z-index="586" draw:style-name="gr1" draw:text-style-name="P3" svg:width="0.6cm" svg:height="0.435cm" svg:x="3.053cm" svg:y="6.327cm"><draw:image xlink:href="Pictures/100000000000003600000027F713D45413D451C1.jpg" xlink:type="simple" xlink:show="embed" xlink:actuate="onLoad" draw:mime-type="image/jpeg"><text:p/></draw:image></draw:frame><draw:frame text:anchor-type="char" draw:z-index="585" draw:style-name="gr1" draw:text-style-name="P3" svg:width="0.488cm" svg:height="0.343cm" svg:x="3.761cm" svg:y="6.414cm"><draw:image xlink:href="Pictures/100000000000002C0000001F9855DC3846814FAB.jpg" xlink:type="simple" xlink:show="embed" xlink:actuate="onLoad" draw:mime-type="image/jpeg"><text:p/></draw:image></draw:frame><draw:frame text:anchor-type="char" draw:z-index="584" draw:style-name="gr1" draw:text-style-name="P3" svg:width="0.475cm" svg:height="0.343cm" svg:x="4.336cm" svg:y="6.414cm"><draw:image xlink:href="Pictures/100000000000002B0000001F2844185DEDD0A3E2.jpg" xlink:type="simple" xlink:show="embed" xlink:actuate="onLoad" draw:mime-type="image/jpeg"><text:p/></draw:image></draw:frame><draw:frame text:anchor-type="char" draw:z-index="583" draw:style-name="gr1" draw:text-style-name="P3" svg:width="0.103cm" svg:height="0.343cm" svg:x="4.886cm" svg:y="6.414cm"><draw:image xlink:href="Pictures/100000000000000A0000001F81AF7CAF0066F0BB.jpg" xlink:type="simple" xlink:show="embed" xlink:actuate="onLoad" draw:mime-type="image/jpeg"><text:p/></draw:image></draw:frame><draw:frame text:anchor-type="char" draw:z-index="582" draw:style-name="gr1" draw:text-style-name="P3" svg:width="0.29cm" svg:height="0.343cm" svg:x="4.988cm" svg:y="6.414cm"><draw:image xlink:href="Pictures/100000000000001A0000001F40F311EA0A30C61B.jpg" xlink:type="simple" xlink:show="embed" xlink:actuate="onLoad" draw:mime-type="image/jpeg"><text:p/></draw:image></draw:frame><draw:frame text:anchor-type="char" draw:z-index="581" draw:style-name="gr1" draw:text-style-name="P3" svg:width="1.063cm" svg:height="0.352cm" svg:x="5.279cm" svg:y="6.408cm"><draw:image xlink:href="Pictures/100000000000005E00000020D1B98E3A29695E66.jpg" xlink:type="simple" xlink:show="embed" xlink:actuate="onLoad" draw:mime-type="image/jpeg"><text:p/></draw:image></draw:frame><draw:frame text:anchor-type="char" draw:z-index="580" draw:style-name="gr1" draw:text-style-name="P3" svg:width="0.847cm" svg:height="0.352cm" svg:x="5.992cm" svg:y="6.408cm"><draw:image xlink:href="Pictures/100000000000004B0000002098182A02F9986EBD.jpg" xlink:type="simple" xlink:show="embed" xlink:actuate="onLoad" draw:mime-type="image/jpeg"><text:p/></draw:image></draw:frame><draw:frame text:anchor-type="char" draw:z-index="579" draw:style-name="gr1" draw:text-style-name="P3" svg:width="0.927cm" svg:height="0.435cm" svg:x="6.309cm" svg:y="6.327cm"><draw:image xlink:href="Pictures/100000000000005300000027B8E3CCF711832C89.jpg" xlink:type="simple" xlink:show="embed" xlink:actuate="onLoad" draw:mime-type="image/jpeg"><text:p/></draw:image></draw:frame><draw:frame text:anchor-type="char" draw:z-index="578" draw:style-name="gr1" draw:text-style-name="P3" svg:width="0.6cm" svg:height="0.435cm" svg:x="6.909cm" svg:y="6.327cm"><draw:image xlink:href="Pictures/100000000000003600000027F713D45413D451C1.jpg" xlink:type="simple" xlink:show="embed" xlink:actuate="onLoad" draw:mime-type="image/jpeg"><text:p/></draw:image></draw:frame><draw:frame text:anchor-type="char" draw:z-index="577" draw:style-name="gr1" draw:text-style-name="P3" svg:width="0.488cm" svg:height="0.343cm" svg:x="7.615cm" svg:y="6.414cm"><draw:image xlink:href="Pictures/100000000000002C0000001F9855DC3846814FAB.jpg" xlink:type="simple" xlink:show="embed" xlink:actuate="onLoad" draw:mime-type="image/jpeg"><text:p/></draw:image></draw:frame><draw:frame text:anchor-type="char" draw:z-index="576" draw:style-name="gr1" draw:text-style-name="P3" svg:width="0.745cm" svg:height="0.343cm" svg:x="8.162cm" svg:y="6.414cm"><draw:image xlink:href="Pictures/10000000000000420000001F1F1A62891E530CF8.jpg" xlink:type="simple" xlink:show="embed" xlink:actuate="onLoad" draw:mime-type="image/jpeg"><text:p/></draw:image></draw:frame><draw:frame text:anchor-type="char" draw:z-index="575" draw:style-name="gr1" draw:text-style-name="P3" svg:width="0.996cm" svg:height="0.352cm" svg:x="8.393cm" svg:y="6.408cm"><draw:image xlink:href="Pictures/10000000000000590000002010F10E05FB28A457.jpg" xlink:type="simple" xlink:show="embed" xlink:actuate="onLoad" draw:mime-type="image/jpeg"><text:p/></draw:image></draw:frame><draw:frame text:anchor-type="char" draw:z-index="574" draw:style-name="gr1" draw:text-style-name="P3" svg:width="0.69cm" svg:height="0.352cm" svg:x="9.153cm" svg:y="6.408cm"><draw:image xlink:href="Pictures/100000000000003E000000209B2DE71E3396A027.jpg" xlink:type="simple" xlink:show="embed" xlink:actuate="onLoad" draw:mime-type="image/jpeg"><text:p/></draw:image></draw:frame><draw:frame text:anchor-type="char" draw:z-index="573" draw:style-name="gr1" draw:text-style-name="P3" svg:width="0.888cm" svg:height="0.343cm" svg:x="9.372cm" svg:y="6.414cm"><draw:image xlink:href="Pictures/100000000000004F0000001FE0783117256504EC.jpg" xlink:type="simple" xlink:show="embed" xlink:actuate="onLoad" draw:mime-type="image/jpeg"><text:p/></draw:image></draw:frame><draw:frame text:anchor-type="char" draw:z-index="572" draw:style-name="gr1" draw:text-style-name="P3" svg:width="0.743cm" svg:height="0.352cm" svg:x="10.044cm" svg:y="6.408cm"><draw:image xlink:href="Pictures/1000000000000042000000208508DCE2C3AFBB7F.jpg" xlink:type="simple" xlink:show="embed" xlink:actuate="onLoad" draw:mime-type="image/jpeg"><text:p/></draw:image></draw:frame><draw:frame text:anchor-type="char" draw:z-index="571" draw:style-name="gr1" draw:text-style-name="P3" svg:width="0.768cm" svg:height="0.352cm" svg:x="10.513cm" svg:y="6.408cm"><draw:image xlink:href="Pictures/100000000000004400000020FE0D933A12A169F8.jpg" xlink:type="simple" xlink:show="embed" xlink:actuate="onLoad" draw:mime-type="image/jpeg"><text:p/></draw:image></draw:frame><draw:frame text:anchor-type="char" draw:z-index="570" draw:style-name="gr1" draw:text-style-name="P3" svg:width="0.403cm" svg:height="0.274cm" svg:x="11.367cm" svg:y="6.486cm"><draw:image xlink:href="Pictures/1000000000000024000000194FEB7DBAEF73D69D.jpg" xlink:type="simple" xlink:show="embed" xlink:actuate="onLoad" draw:mime-type="image/jpeg"><text:p/></draw:image></draw:frame><draw:frame text:anchor-type="char" draw:z-index="569" draw:style-name="gr1" draw:text-style-name="P3" svg:width="0.429cm" svg:height="0.362cm" svg:x="11.852cm" svg:y="6.398cm"><draw:image xlink:href="Pictures/100000000000002600000021CADA96678EA6F27A.jpg" xlink:type="simple" xlink:show="embed" xlink:actuate="onLoad" draw:mime-type="image/jpeg"><text:p/></draw:image></draw:frame><draw:frame text:anchor-type="char" draw:z-index="568" draw:style-name="gr1" draw:text-style-name="P3" svg:width="0.86cm" svg:height="0.362cm" svg:x="12.375cm" svg:y="6.398cm"><draw:image xlink:href="Pictures/100000000000004D00000021531086E1B8A9FB8C.jpg" xlink:type="simple" xlink:show="embed" xlink:actuate="onLoad" draw:mime-type="image/jpeg"><text:p/></draw:image></draw:frame><draw:frame text:anchor-type="char" draw:z-index="567" draw:style-name="gr1" draw:text-style-name="P3" svg:width="0.558cm" svg:height="0.362cm" svg:x="12.986cm" svg:y="6.398cm"><draw:image xlink:href="Pictures/10000000000000320000002139A269FE4C0C4CD0.jpg" xlink:type="simple" xlink:show="embed" xlink:actuate="onLoad" draw:mime-type="image/jpeg"><text:p/></draw:image></draw:frame><draw:frame text:anchor-type="char" draw:z-index="566" draw:style-name="gr1" draw:text-style-name="P3" svg:width="0.491cm" svg:height="0.362cm" svg:x="13.294cm" svg:y="6.398cm"><draw:image xlink:href="Pictures/100000000000002C00000021D7BDBC71101F3F43.jpg" xlink:type="simple" xlink:show="embed" xlink:actuate="onLoad" draw:mime-type="image/jpeg"><text:p/></draw:image></draw:frame><draw:frame text:anchor-type="char" draw:z-index="565" draw:style-name="gr1" draw:text-style-name="P3" svg:width="1.414cm" svg:height="0.327cm" svg:x="13.855cm" svg:y="6.435cm"><draw:image xlink:href="Pictures/100000000000007E0000001D02B046FA369E2EDC.jpg" xlink:type="simple" xlink:show="embed" xlink:actuate="onLoad" draw:mime-type="image/jpeg"><text:p/></draw:image></draw:frame><draw:frame text:anchor-type="char" draw:z-index="564" draw:style-name="gr1" draw:text-style-name="P3" svg:width="1.542cm" svg:height="0.327cm" svg:x="14.275cm" svg:y="6.435cm"><draw:image xlink:href="Pictures/10000000000000890000001D40ECF1C79349196E.jpg" xlink:type="simple" xlink:show="embed" xlink:actuate="onLoad" draw:mime-type="image/jpeg"><text:p/></draw:image></draw:frame><draw:frame text:anchor-type="char" draw:z-index="563" draw:style-name="gr1" draw:text-style-name="P3" svg:width="0.795cm" svg:height="0.327cm" svg:x="15.577cm" svg:y="6.435cm"><draw:image xlink:href="Pictures/10000000000000470000001DCEB2852D3E3023BD.jpg" xlink:type="simple" xlink:show="embed" xlink:actuate="onLoad" draw:mime-type="image/jpeg"><text:p/></draw:image></draw:frame><draw:frame text:anchor-type="char" draw:z-index="562" draw:style-name="gr1" draw:text-style-name="P3" svg:width="0.449cm" svg:height="0.274cm" svg:x="16.439cm" svg:y="6.486cm"><draw:image xlink:href="Pictures/1000000000000028000000193F18623BC284A2E7.jpg" xlink:type="simple" xlink:show="embed" xlink:actuate="onLoad" draw:mime-type="image/jpeg"><text:p/></draw:image></draw:frame><draw:frame text:anchor-type="char" draw:z-index="561" draw:style-name="gr1" draw:text-style-name="P3" svg:width="0.318cm" svg:height="0.362cm" svg:x="16.969cm" svg:y="6.398cm"><draw:image xlink:href="Pictures/100000000000001D0000002107FB226D3348D4B1.jpg" xlink:type="simple" xlink:show="embed" xlink:actuate="onLoad" draw:mime-type="image/jpeg"><text:p/></draw:image></draw:frame><draw:frame text:anchor-type="char" draw:z-index="560" draw:style-name="gr1" draw:text-style-name="P3" svg:width="0.985cm" svg:height="0.445cm" svg:x="17.385cm" svg:y="6.401cm"><draw:image xlink:href="Pictures/1000000000000058000000283B1F9D39F1CD5C23.jpg" xlink:type="simple" xlink:show="embed" xlink:actuate="onLoad" draw:mime-type="image/jpeg"><text:p/></draw:image></draw:frame><draw:frame text:anchor-type="char" draw:z-index="559" draw:style-name="gr1" draw:text-style-name="P3" svg:width="0.692cm" svg:height="0.327cm" svg:x="18.032cm" svg:y="6.435cm"><draw:image xlink:href="Pictures/100000000000003E0000001D45E043C3DA8F53CA.jpg" xlink:type="simple" xlink:show="embed" xlink:actuate="onLoad" draw:mime-type="image/jpeg"><text:p/></draw:image></draw:frame><draw:frame text:anchor-type="char" draw:z-index="558" draw:style-name="gr1" draw:text-style-name="P3" svg:width="0.468cm" svg:height="0.362cm" svg:x="18.796cm" svg:y="6.398cm"><draw:image xlink:href="Pictures/100000000000002A0000002181E6C32144403B73.jpg" xlink:type="simple" xlink:show="embed" xlink:actuate="onLoad" draw:mime-type="image/jpeg"><text:p/></draw:image></draw:frame><draw:frame text:anchor-type="char" draw:z-index="557" draw:style-name="gr1" draw:text-style-name="P3" svg:width="0.597cm" svg:height="0.327cm" svg:x="1.866cm" svg:y="6.964cm"><draw:image xlink:href="Pictures/10000000000000350000001D9B62D6B04B68DD2E.jpg" xlink:type="simple" xlink:show="embed" xlink:actuate="onLoad" draw:mime-type="image/jpeg"><text:p/></draw:image></draw:frame><draw:frame text:anchor-type="char" draw:z-index="556" draw:style-name="gr1" draw:text-style-name="P3" svg:width="0.696cm" svg:height="0.327cm" svg:x="2.081cm" svg:y="6.964cm"><draw:image xlink:href="Pictures/100000000000003E0000001D115C2871E9F0C5ED.jpg" xlink:type="simple" xlink:show="embed" xlink:actuate="onLoad" draw:mime-type="image/jpeg"><text:p/></draw:image></draw:frame><draw:frame text:anchor-type="char" draw:z-index="555" draw:style-name="gr1" draw:text-style-name="P3" svg:width="0.77cm" svg:height="0.362cm" svg:x="2.432cm" svg:y="6.927cm"><draw:image xlink:href="Pictures/1000000000000045000000214CFC866749130DC9.jpg" xlink:type="simple" xlink:show="embed" xlink:actuate="onLoad" draw:mime-type="image/jpeg"><text:p/></draw:image></draw:frame><draw:frame text:anchor-type="char" draw:z-index="554" draw:style-name="gr1" draw:text-style-name="P3" svg:width="0.468cm" svg:height="0.362cm" svg:x="3.283cm" svg:y="6.927cm"><draw:image xlink:href="Pictures/100000000000002A0000002181E6C32144403B73.jpg" xlink:type="simple" xlink:show="embed" xlink:actuate="onLoad" draw:mime-type="image/jpeg"><text:p/></draw:image></draw:frame><draw:frame text:anchor-type="char" draw:z-index="553" draw:style-name="gr1" draw:text-style-name="P3" svg:width="0.722cm" svg:height="0.327cm" svg:x="3.821cm" svg:y="6.964cm"><draw:image xlink:href="Pictures/10000000000000400000001D655E5144BEC27652.jpg" xlink:type="simple" xlink:show="embed" xlink:actuate="onLoad" draw:mime-type="image/jpeg"><text:p/></draw:image></draw:frame><draw:frame text:anchor-type="char" draw:z-index="552" draw:style-name="gr1" draw:text-style-name="P3" svg:width="0.597cm" svg:height="0.327cm" svg:x="4.623cm" svg:y="6.964cm"><draw:image xlink:href="Pictures/10000000000000350000001D9B62D6B04B68DD2E.jpg" xlink:type="simple" xlink:show="embed" xlink:actuate="onLoad" draw:mime-type="image/jpeg"><text:p/></draw:image></draw:frame><draw:frame text:anchor-type="char" draw:z-index="551" draw:style-name="gr1" draw:text-style-name="P3" svg:width="0.682cm" svg:height="0.362cm" svg:x="4.838cm" svg:y="6.927cm"><draw:image xlink:href="Pictures/100000000000003D000000212118C46C87CDAADD.jpg" xlink:type="simple" xlink:show="embed" xlink:actuate="onLoad" draw:mime-type="image/jpeg"><text:p/></draw:image></draw:frame><draw:frame text:anchor-type="char" draw:z-index="550" draw:style-name="gr1" draw:text-style-name="P3" svg:width="0.676cm" svg:height="0.362cm" svg:x="5.271cm" svg:y="6.927cm"><draw:image xlink:href="Pictures/100000000000003C00000021731CD07663AFFFC4.jpg" xlink:type="simple" xlink:show="embed" xlink:actuate="onLoad" draw:mime-type="image/jpeg"><text:p/></draw:image></draw:frame><draw:frame text:anchor-type="char" draw:z-index="549" draw:style-name="gr1" draw:text-style-name="P3" svg:width="0.414cm" svg:height="0.352cm" svg:x="6.043cm" svg:y="6.937cm"><draw:image xlink:href="Pictures/10000000000000250000002085BF82D0736A9922.jpg" xlink:type="simple" xlink:show="embed" xlink:actuate="onLoad" draw:mime-type="image/jpeg"><text:p/></draw:image></draw:frame><draw:frame text:anchor-type="char" draw:z-index="548" draw:style-name="gr1" draw:text-style-name="P3" svg:width="0.828cm" svg:height="0.352cm" svg:x="6.182cm" svg:y="6.937cm"><draw:image xlink:href="Pictures/100000000000004A0000002036109AA79F831419.jpg" xlink:type="simple" xlink:show="embed" xlink:actuate="onLoad" draw:mime-type="image/jpeg"><text:p/></draw:image></draw:frame><draw:frame text:anchor-type="char" draw:z-index="547" draw:style-name="gr1" draw:text-style-name="P3" svg:width="0.616cm" svg:height="0.359cm" svg:x="6.664cm" svg:y="6.93cm"><draw:image xlink:href="Pictures/100000000000003700000020D10777A3E67496E6.jpg" xlink:type="simple" xlink:show="embed" xlink:actuate="onLoad" draw:mime-type="image/jpeg"><text:p/></draw:image></draw:frame><draw:frame text:anchor-type="char" draw:z-index="546" draw:style-name="gr1" draw:text-style-name="P3" svg:width="0.519cm" svg:height="0.359cm" svg:x="7.08cm" svg:y="6.93cm"><draw:image xlink:href="Pictures/100000000000002E00000020AC03A69B919C6FA2.jpg" xlink:type="simple" xlink:show="embed" xlink:actuate="onLoad" draw:mime-type="image/jpeg"><text:p/></draw:image></draw:frame><draw:frame text:anchor-type="char" draw:z-index="545" draw:style-name="gr1" draw:text-style-name="P3" svg:width="0.669cm" svg:height="0.274cm" svg:x="7.338cm" svg:y="7.015cm"><draw:image xlink:href="Pictures/100000000000003C000000191B950BB12C10C003.jpg" xlink:type="simple" xlink:show="embed" xlink:actuate="onLoad" draw:mime-type="image/jpeg"><text:p/></draw:image></draw:frame><draw:frame text:anchor-type="char" draw:z-index="544" draw:style-name="gr1" draw:text-style-name="P3" svg:width="0.69cm" svg:height="0.362cm" svg:x="7.782cm" svg:y="6.927cm"><draw:image xlink:href="Pictures/100000000000003E000000219ED3886A86766837.jpg" xlink:type="simple" xlink:show="embed" xlink:actuate="onLoad" draw:mime-type="image/jpeg"><text:p/></draw:image></draw:frame><draw:frame text:anchor-type="char" draw:z-index="543" draw:style-name="gr1" draw:text-style-name="P3" svg:width="0.468cm" svg:height="0.362cm" svg:x="8.543cm" svg:y="6.927cm"><draw:image xlink:href="Pictures/100000000000002A0000002181E6C32144403B73.jpg" xlink:type="simple" xlink:show="embed" xlink:actuate="onLoad" draw:mime-type="image/jpeg"><text:p/></draw:image></draw:frame><draw:frame text:anchor-type="char" draw:z-index="542" draw:style-name="gr1" draw:text-style-name="P3" svg:width="0.934cm" svg:height="0.348cm" svg:x="9.07cm" svg:y="6.943cm"><draw:image xlink:href="Pictures/10000000000000530000001FE57F426FC1FD14A1.jpg" xlink:type="simple" xlink:show="embed" xlink:actuate="onLoad" draw:mime-type="image/jpeg"><text:p/></draw:image></draw:frame><draw:frame text:anchor-type="char" draw:z-index="541" draw:style-name="gr1" draw:text-style-name="P3" svg:width="0.615cm" svg:height="0.359cm" svg:x="9.804cm" svg:y="7.015cm"><draw:image xlink:href="Pictures/100000000000003700000020F076463E4C3E2F62.jpg" xlink:type="simple" xlink:show="embed" xlink:actuate="onLoad" draw:mime-type="image/jpeg"><text:p/></draw:image></draw:frame><draw:frame text:anchor-type="char" draw:z-index="540" draw:style-name="gr1" draw:text-style-name="P3" svg:width="0.787cm" svg:height="0.359cm" svg:x="9.98cm" svg:y="7.015cm"><draw:image xlink:href="Pictures/1000000000000046000000205823E8F43AEB8CB4.jpg" xlink:type="simple" xlink:show="embed" xlink:actuate="onLoad" draw:mime-type="image/jpeg"><text:p/></draw:image></draw:frame><draw:frame text:anchor-type="char" draw:z-index="539" draw:style-name="gr1" draw:text-style-name="P3" svg:width="0.761cm" svg:height="0.274cm" svg:x="10.405cm" svg:y="7.015cm"><draw:image xlink:href="Pictures/1000000000000044000000195A7362BAE31DCFDE.jpg" xlink:type="simple" xlink:show="embed" xlink:actuate="onLoad" draw:mime-type="image/jpeg"><text:p/></draw:image></draw:frame><draw:frame text:anchor-type="char" draw:z-index="538" draw:style-name="gr1" draw:text-style-name="P3" svg:width="0.496cm" svg:height="0.359cm" svg:x="10.948cm" svg:y="6.93cm"><draw:image xlink:href="Pictures/100000000000002C00000020AE881F22F71AC1C0.jpg" xlink:type="simple" xlink:show="embed" xlink:actuate="onLoad" draw:mime-type="image/jpeg"><text:p/></draw:image></draw:frame><draw:frame text:anchor-type="char" draw:z-index="537" draw:style-name="gr1" draw:text-style-name="P3" svg:width="0.468cm" svg:height="0.362cm" svg:x="11.525cm" svg:y="6.927cm"><draw:image xlink:href="Pictures/100000000000002A0000002181E6C32144403B73.jpg" xlink:type="simple" xlink:show="embed" xlink:actuate="onLoad" draw:mime-type="image/jpeg"><text:p/></draw:image></draw:frame><draw:frame text:anchor-type="char" draw:z-index="536" draw:style-name="gr1" draw:text-style-name="P3" svg:width="0.465cm" svg:height="0.352cm" svg:x="12.063cm" svg:y="6.937cm"><draw:image xlink:href="Pictures/100000000000002A00000020BC4C965EADA491CA.jpg" xlink:type="simple" xlink:show="embed" xlink:actuate="onLoad" draw:mime-type="image/jpeg"><text:p/></draw:image></draw:frame><draw:frame text:anchor-type="char" draw:z-index="535" draw:style-name="gr1" draw:text-style-name="P3" svg:width="0.641cm" svg:height="0.274cm" svg:x="12.301cm" svg:y="7.015cm"><draw:image xlink:href="Pictures/100000000000003900000019FC4AE8E6489F79BE.jpg" xlink:type="simple" xlink:show="embed" xlink:actuate="onLoad" draw:mime-type="image/jpeg"><text:p/></draw:image></draw:frame><draw:frame text:anchor-type="char" draw:z-index="534" draw:style-name="gr1" draw:text-style-name="P3" svg:width="0.454cm" svg:height="0.359cm" svg:x="12.719cm" svg:y="6.93cm"><draw:image xlink:href="Pictures/1000000000000029000000201504BA916EDE1C74.jpg" xlink:type="simple" xlink:show="embed" xlink:actuate="onLoad" draw:mime-type="image/jpeg"><text:p/></draw:image></draw:frame><draw:frame text:anchor-type="char" draw:z-index="533" draw:style-name="gr1" draw:text-style-name="P3" svg:width="0.615cm" svg:height="0.359cm" svg:x="12.931cm" svg:y="6.93cm"><draw:image xlink:href="Pictures/100000000000003700000020ACE2128F573DA191.jpg" xlink:type="simple" xlink:show="embed" xlink:actuate="onLoad" draw:mime-type="image/jpeg"><text:p/></draw:image></draw:frame><draw:frame text:anchor-type="char" draw:z-index="532" draw:style-name="gr1" draw:text-style-name="P3" svg:width="0.338cm" svg:height="0.348cm" svg:x="13.346cm" svg:y="6.943cm"><draw:image xlink:href="Pictures/100000000000001E0000001F22E118205752DF4F.jpg" xlink:type="simple" xlink:show="embed" xlink:actuate="onLoad" draw:mime-type="image/jpeg"><text:p/></draw:image></draw:frame><draw:frame text:anchor-type="char" draw:z-index="531" draw:style-name="gr1" draw:text-style-name="P3" svg:width="0.124cm" svg:height="0.165cm" svg:x="13.649cm" svg:y="7.172cm"><draw:image xlink:href="Pictures/100000000000000B0000000FBF85B32509B4C1DE.jpg" xlink:type="simple" xlink:show="embed" xlink:actuate="onLoad" draw:mime-type="image/jpeg"><text:p/></draw:image></draw:frame><draw:frame text:anchor-type="char" draw:z-index="530" draw:style-name="gr1" draw:text-style-name="P3" svg:width="0.429cm" svg:height="0.362cm" svg:x="13.864cm" svg:y="6.927cm"><draw:image xlink:href="Pictures/100000000000002600000021CADA96678EA6F27A.jpg" xlink:type="simple" xlink:show="embed" xlink:actuate="onLoad" draw:mime-type="image/jpeg"><text:p/></draw:image></draw:frame><draw:frame text:anchor-type="char" draw:z-index="529" draw:style-name="gr1" draw:text-style-name="P3" svg:width="0.548cm" svg:height="0.362cm" svg:x="14.069cm" svg:y="6.927cm"><draw:image xlink:href="Pictures/1000000000000031000000210B1AE047E4227E6F.jpg" xlink:type="simple" xlink:show="embed" xlink:actuate="onLoad" draw:mime-type="image/jpeg"><text:p/></draw:image></draw:frame><draw:frame text:anchor-type="char" draw:z-index="528" draw:style-name="gr1" draw:text-style-name="P3" svg:width="0.533cm" svg:height="0.369cm" svg:x="14.504cm" svg:y="6.922cm"><draw:image xlink:href="Pictures/1000000000000030000000212A1ED36D8F4C31A9.jpg" xlink:type="simple" xlink:show="embed" xlink:actuate="onLoad" draw:mime-type="image/jpeg"><text:p/></draw:image></draw:frame><draw:frame text:anchor-type="char" draw:z-index="527" draw:style-name="gr1" draw:text-style-name="P3" svg:width="0.698cm" svg:height="0.362cm" svg:x="14.804cm" svg:y="6.927cm"><draw:image xlink:href="Pictures/100000000000003E0000002146D0EB8DCB22206B.jpg" xlink:type="simple" xlink:show="embed" xlink:actuate="onLoad" draw:mime-type="image/jpeg"><text:p/></draw:image></draw:frame><draw:frame text:anchor-type="char" draw:z-index="526" draw:style-name="gr1" draw:text-style-name="P3" svg:width="0.562cm" svg:height="0.362cm" svg:x="15.24cm" svg:y="6.927cm"><draw:image xlink:href="Pictures/1000000000000032000000213D846EE50E15D34C.jpg" xlink:type="simple" xlink:show="embed" xlink:actuate="onLoad" draw:mime-type="image/jpeg"><text:p/></draw:image></draw:frame><draw:frame text:anchor-type="char" draw:z-index="525" draw:style-name="gr1" draw:text-style-name="P3" svg:width="0.285cm" svg:height="0.359cm" svg:x="15.871cm" svg:y="6.93cm"><draw:image xlink:href="Pictures/100000000000001A00000020347E1AA499C11CE8.jpg" xlink:type="simple" xlink:show="embed" xlink:actuate="onLoad" draw:mime-type="image/jpeg"><text:p/></draw:image></draw:frame><draw:frame text:anchor-type="char" draw:z-index="524" draw:style-name="gr1" draw:text-style-name="P3" svg:width="0.576cm" svg:height="0.362cm" svg:x="16.044cm" svg:y="6.927cm"><draw:image xlink:href="Pictures/1000000000000033000000219E1FAD95D12610A2.jpg" xlink:type="simple" xlink:show="embed" xlink:actuate="onLoad" draw:mime-type="image/jpeg"><text:p/></draw:image></draw:frame><draw:frame text:anchor-type="char" draw:z-index="523" draw:style-name="gr1" draw:text-style-name="P3" svg:width="0.399cm" svg:height="0.274cm" svg:x="16.69cm" svg:y="7.015cm"><draw:image xlink:href="Pictures/10000000000000240000001982A8E334B95250E7.jpg" xlink:type="simple" xlink:show="embed" xlink:actuate="onLoad" draw:mime-type="image/jpeg"><text:p/></draw:image></draw:frame><draw:frame text:anchor-type="char" draw:z-index="522" draw:style-name="gr1" draw:text-style-name="P3" svg:width="0.507cm" svg:height="0.445cm" svg:x="16.889cm" svg:y="6.93cm"><draw:image xlink:href="Pictures/100000000000002D000000288594D46297E70212.jpg" xlink:type="simple" xlink:show="embed" xlink:actuate="onLoad" draw:mime-type="image/jpeg"><text:p/></draw:image></draw:frame><draw:frame text:anchor-type="char" draw:z-index="521" draw:style-name="gr1" draw:text-style-name="P3" svg:width="0.671cm" svg:height="0.361cm" svg:x="17.147cm" svg:y="7.015cm"><draw:image xlink:href="Pictures/100000000000003C0000002089B1732BA7F6080F.jpg" xlink:type="simple" xlink:show="embed" xlink:actuate="onLoad" draw:mime-type="image/jpeg"><text:p/></draw:image></draw:frame><draw:frame text:anchor-type="char" draw:z-index="520" draw:style-name="gr1" draw:text-style-name="P3" svg:width="0.689cm" svg:height="0.362cm" svg:x="17.593cm" svg:y="6.927cm"><draw:image xlink:href="Pictures/100000000000003D00000021B4D3380E6870E039.jpg" xlink:type="simple" xlink:show="embed" xlink:actuate="onLoad" draw:mime-type="image/jpeg"><text:p/></draw:image></draw:frame><draw:frame text:anchor-type="char" draw:z-index="519" draw:style-name="gr1" draw:text-style-name="P3" svg:width="0.318cm" svg:height="0.362cm" svg:x="18.353cm" svg:y="6.927cm"><draw:image xlink:href="Pictures/100000000000001D0000002107FB226D3348D4B1.jpg" xlink:type="simple" xlink:show="embed" xlink:actuate="onLoad" draw:mime-type="image/jpeg"><text:p/></draw:image></draw:frame><draw:frame text:anchor-type="char" draw:z-index="518" draw:style-name="gr1" draw:text-style-name="P3" svg:width="0.447cm" svg:height="0.369cm" svg:x="1.879cm" svg:y="7.451cm"><draw:image xlink:href="Pictures/100000000000002800000021C0E80F68562DD128.jpg" xlink:type="simple" xlink:show="embed" xlink:actuate="onLoad" draw:mime-type="image/jpeg"><text:p/></draw:image></draw:frame><draw:frame text:anchor-type="char" draw:z-index="517" draw:style-name="gr1" draw:text-style-name="P3" svg:width="0.786cm" svg:height="0.369cm" svg:x="2.094cm" svg:y="7.451cm"><draw:image xlink:href="Pictures/100000000000004600000021E59BA532C7CA4ECB.jpg" xlink:type="simple" xlink:show="embed" xlink:actuate="onLoad" draw:mime-type="image/jpeg"><text:p/></draw:image></draw:frame><draw:frame text:anchor-type="char" draw:z-index="516" draw:style-name="gr1" draw:text-style-name="P3" svg:width="0.6cm" svg:height="0.274cm" svg:x="2.639cm" svg:y="7.544cm"><draw:image xlink:href="Pictures/100000000000003600000019CEA418401845FECC.jpg" xlink:type="simple" xlink:show="embed" xlink:actuate="onLoad" draw:mime-type="image/jpeg"><text:p/></draw:image></draw:frame><draw:frame text:anchor-type="char" draw:z-index="515" draw:style-name="gr1" draw:text-style-name="P3" svg:width="0.468cm" svg:height="0.362cm" svg:x="3.309cm" svg:y="7.456cm"><draw:image xlink:href="Pictures/100000000000002A0000002181E6C32144403B73.jpg" xlink:type="simple" xlink:show="embed" xlink:actuate="onLoad" draw:mime-type="image/jpeg"><text:p/></draw:image></draw:frame><draw:frame text:anchor-type="char" draw:z-index="514" draw:style-name="gr1" draw:text-style-name="P3" svg:width="0.985cm" svg:height="0.445cm" svg:x="3.861cm" svg:y="7.459cm"><draw:image xlink:href="Pictures/1000000000000058000000283B1F9D39F1CD5C23.jpg" xlink:type="simple" xlink:show="embed" xlink:actuate="onLoad" draw:mime-type="image/jpeg"><text:p/></draw:image></draw:frame><draw:frame text:anchor-type="char" draw:z-index="513" draw:style-name="gr1" draw:text-style-name="P3" svg:width="0.692cm" svg:height="0.327cm" svg:x="4.509cm" svg:y="7.493cm"><draw:image xlink:href="Pictures/100000000000003E0000001D45E043C3DA8F53CA.jpg" xlink:type="simple" xlink:show="embed" xlink:actuate="onLoad" draw:mime-type="image/jpeg"><text:p/></draw:image></draw:frame><draw:frame text:anchor-type="char" draw:z-index="512" draw:style-name="gr1" draw:text-style-name="P3" svg:width="0.468cm" svg:height="0.362cm" svg:x="5.271cm" svg:y="7.456cm"><draw:image xlink:href="Pictures/100000000000002A0000002181E6C32144403B73.jpg" xlink:type="simple" xlink:show="embed" xlink:actuate="onLoad" draw:mime-type="image/jpeg"><text:p/></draw:image></draw:frame><draw:frame text:anchor-type="char" draw:z-index="511" draw:style-name="gr1" draw:text-style-name="P3" svg:width="0.597cm" svg:height="0.327cm" svg:x="5.808cm" svg:y="7.493cm"><draw:image xlink:href="Pictures/10000000000000350000001D9B62D6B04B68DD2E.jpg" xlink:type="simple" xlink:show="embed" xlink:actuate="onLoad" draw:mime-type="image/jpeg"><text:p/></draw:image></draw:frame><draw:frame text:anchor-type="char" draw:z-index="510" draw:style-name="gr1" draw:text-style-name="P3" svg:width="0.696cm" svg:height="0.327cm" svg:x="6.025cm" svg:y="7.493cm"><draw:image xlink:href="Pictures/100000000000003E0000001D115C2871E9F0C5ED.jpg" xlink:type="simple" xlink:show="embed" xlink:actuate="onLoad" draw:mime-type="image/jpeg"><text:p/></draw:image></draw:frame><draw:frame text:anchor-type="char" draw:z-index="509" draw:style-name="gr1" draw:text-style-name="P3" svg:width="0.77cm" svg:height="0.362cm" svg:x="6.376cm" svg:y="7.456cm"><draw:image xlink:href="Pictures/1000000000000045000000214CFC866749130DC9.jpg" xlink:type="simple" xlink:show="embed" xlink:actuate="onLoad" draw:mime-type="image/jpeg"><text:p/></draw:image></draw:frame><draw:frame text:anchor-type="char" draw:z-index="508" draw:style-name="gr1" draw:text-style-name="P3" svg:width="0.38cm" svg:height="0.348cm" svg:x="7.239cm" svg:y="7.467cm"><draw:image xlink:href="Pictures/10000000000000220000001F9D68567C38A657D5.jpg" xlink:type="simple" xlink:show="embed" xlink:actuate="onLoad" draw:mime-type="image/jpeg"><text:p/></draw:image></draw:frame><draw:frame text:anchor-type="char" draw:z-index="507" draw:style-name="gr1" draw:text-style-name="P3" svg:width="1.498cm" svg:height="0.352cm" svg:x="7.382cm" svg:y="7.467cm"><draw:image xlink:href="Pictures/100000000000008500000020007B691C531760A8.jpg" xlink:type="simple" xlink:show="embed" xlink:actuate="onLoad" draw:mime-type="image/jpeg"><text:p/></draw:image></draw:frame><draw:frame text:anchor-type="char" draw:z-index="506" draw:style-name="gr1" draw:text-style-name="P3" svg:width="1.71cm" svg:height="0.352cm" svg:x="7.8cm" svg:y="7.467cm"><draw:image xlink:href="Pictures/1000000000000098000000205A5784D41F3EE34B.jpg" xlink:type="simple" xlink:show="embed" xlink:actuate="onLoad" draw:mime-type="image/jpeg"><text:p/></draw:image></draw:frame><draw:frame text:anchor-type="char" draw:z-index="505" draw:style-name="gr1" draw:text-style-name="P3" svg:width="0.595cm" svg:height="0.352cm" svg:x="9.049cm" svg:y="7.467cm"><draw:image xlink:href="Pictures/100000000000003500000020F7A739A3382AEAC3.jpg" xlink:type="simple" xlink:show="embed" xlink:actuate="onLoad" draw:mime-type="image/jpeg"><text:p/></draw:image></draw:frame><draw:frame text:anchor-type="char" draw:z-index="504" draw:style-name="gr1" draw:text-style-name="P3" svg:width="0.114cm" svg:height="0.114cm" svg:x="9.624cm" svg:y="7.705cm"><draw:image xlink:href="Pictures/100000000000000B0000000BADC993536FE3CF6A.jpg" xlink:type="simple" xlink:show="embed" xlink:actuate="onLoad" draw:mime-type="image/jpeg"><text:p/></draw:image></draw:frame><draw:frame text:anchor-type="char" draw:z-index="503" draw:style-name="gr1" draw:text-style-name="P3" svg:width="0.424cm" svg:height="0.343cm" svg:x="2.307cm" svg:y="8.001cm"><draw:image xlink:href="Pictures/10000000000000260000001F334D5BB5E2782488.jpg" xlink:type="simple" xlink:show="embed" xlink:actuate="onLoad" draw:mime-type="image/jpeg"><text:p/></draw:image></draw:frame><draw:frame text:anchor-type="char" draw:z-index="502" draw:style-name="gr1" draw:text-style-name="P3" svg:width="0.304cm" svg:height="0.362cm" svg:x="2.826cm" svg:y="7.985cm"><draw:image xlink:href="Pictures/100000000000001B0000002157ED5E1425EBCAA0.jpg" xlink:type="simple" xlink:show="embed" xlink:actuate="onLoad" draw:mime-type="image/jpeg"><text:p/></draw:image></draw:frame><draw:frame text:anchor-type="char" draw:z-index="501" draw:style-name="gr1" draw:text-style-name="P3" svg:width="0.562cm" svg:height="0.274cm" svg:x="3.223cm" svg:y="8.073cm"><draw:image xlink:href="Pictures/1000000000000032000000196F2CD1B6D8B334AF.jpg" xlink:type="simple" xlink:show="embed" xlink:actuate="onLoad" draw:mime-type="image/jpeg"><text:p/></draw:image></draw:frame><draw:frame text:anchor-type="char" draw:z-index="500" draw:style-name="gr1" draw:text-style-name="P3" svg:width="0.685cm" svg:height="0.274cm" svg:x="3.544cm" svg:y="8.073cm"><draw:image xlink:href="Pictures/100000000000003D00000019F093673C947B8642.jpg" xlink:type="simple" xlink:show="embed" xlink:actuate="onLoad" draw:mime-type="image/jpeg"><text:p/></draw:image></draw:frame><draw:frame text:anchor-type="char" draw:z-index="499" draw:style-name="gr1" draw:text-style-name="P3" svg:width="0.412cm" svg:height="0.274cm" svg:x="3.967cm" svg:y="8.073cm"><draw:image xlink:href="Pictures/100000000000002500000019FF3F68D54EB6C9D5.jpg" xlink:type="simple" xlink:show="embed" xlink:actuate="onLoad" draw:mime-type="image/jpeg"><text:p/></draw:image></draw:frame><draw:frame text:anchor-type="char" draw:z-index="498" draw:style-name="gr1" draw:text-style-name="P3" svg:width="1.191cm" svg:height="0.362cm" svg:x="4.449cm" svg:y="7.985cm"><draw:image xlink:href="Pictures/100000000000006A00000021079EFDF57FC02923.jpg" xlink:type="simple" xlink:show="embed" xlink:actuate="onLoad" draw:mime-type="image/jpeg"><text:p/></draw:image></draw:frame><draw:frame text:anchor-type="char" draw:z-index="497" draw:style-name="gr1" draw:text-style-name="P3" svg:width="1.389cm" svg:height="0.362cm" svg:x="4.676cm" svg:y="7.985cm"><draw:image xlink:href="Pictures/100000000000007B0000002111F6CDC8517E6BB4.jpg" xlink:type="simple" xlink:show="embed" xlink:actuate="onLoad" draw:mime-type="image/jpeg"><text:p/></draw:image></draw:frame><draw:frame text:anchor-type="char" draw:z-index="496" draw:style-name="gr1" draw:text-style-name="P3" svg:width="0.477cm" svg:height="0.359cm" svg:x="6.163cm" svg:y="8.073cm"><draw:image xlink:href="Pictures/100000000000002B00000020A567DD97C86A60DD.jpg" xlink:type="simple" xlink:show="embed" xlink:actuate="onLoad" draw:mime-type="image/jpeg"><text:p/></draw:image></draw:frame><draw:frame text:anchor-type="char" draw:z-index="495" draw:style-name="gr1" draw:text-style-name="P3" svg:width="0.512cm" svg:height="0.359cm" svg:x="6.376cm" svg:y="7.989cm"><draw:image xlink:href="Pictures/100000000000002E00000020C032E6DFC47C6A55.jpg" xlink:type="simple" xlink:show="embed" xlink:actuate="onLoad" draw:mime-type="image/jpeg"><text:p/></draw:image></draw:frame><draw:frame text:anchor-type="char" draw:z-index="494" draw:style-name="gr1" draw:text-style-name="P3" svg:width="0.428cm" svg:height="0.362cm" svg:x="6.779cm" svg:y="7.985cm"><draw:image xlink:href="Pictures/100000000000002600000021DD61198F22A8BEAD.jpg" xlink:type="simple" xlink:show="embed" xlink:actuate="onLoad" draw:mime-type="image/jpeg"><text:p/></draw:image></draw:frame><draw:frame text:anchor-type="char" draw:z-index="493" draw:style-name="gr1" draw:text-style-name="P3" svg:width="0.322cm" svg:height="0.362cm" svg:x="7.105cm" svg:y="7.985cm"><draw:image xlink:href="Pictures/100000000000001D0000002143FC40FCB4752A2E.jpg" xlink:type="simple" xlink:show="embed" xlink:actuate="onLoad" draw:mime-type="image/jpeg"><text:p/></draw:image></draw:frame><draw:frame text:anchor-type="char" draw:z-index="492" draw:style-name="gr1" draw:text-style-name="P3" svg:width="0.403cm" svg:height="0.274cm" svg:x="7.495cm" svg:y="8.073cm"><draw:image xlink:href="Pictures/1000000000000024000000194FEB7DBAEF73D69D.jpg" xlink:type="simple" xlink:show="embed" xlink:actuate="onLoad" draw:mime-type="image/jpeg"><text:p/></draw:image></draw:frame><draw:frame text:anchor-type="char" draw:z-index="491" draw:style-name="gr1" draw:text-style-name="P3" svg:width="0.331cm" svg:height="0.355cm" svg:x="7.976cm" svg:y="7.989cm"><draw:image xlink:href="Pictures/100000000000001E000000208F43B9EDB8918249.jpg" xlink:type="simple" xlink:show="embed" xlink:actuate="onLoad" draw:mime-type="image/jpeg"><text:p/></draw:image></draw:frame><draw:frame text:anchor-type="char" draw:z-index="490" draw:style-name="gr1" draw:text-style-name="P3" svg:width="0.518cm" svg:height="0.359cm" svg:x="8.075cm" svg:y="7.989cm"><draw:image xlink:href="Pictures/100000000000002E000000209CE66F37F71DE4F5.jpg" xlink:type="simple" xlink:show="embed" xlink:actuate="onLoad" draw:mime-type="image/jpeg"><text:p/></draw:image></draw:frame><draw:frame text:anchor-type="char" draw:z-index="489" draw:style-name="gr1" draw:text-style-name="P3" svg:width="0.496cm" svg:height="0.359cm" svg:x="8.375cm" svg:y="7.989cm"><draw:image xlink:href="Pictures/100000000000002C00000020AE881F22F71AC1C0.jpg" xlink:type="simple" xlink:show="embed" xlink:actuate="onLoad" draw:mime-type="image/jpeg"><text:p/></draw:image></draw:frame><draw:frame text:anchor-type="char" draw:z-index="488" draw:style-name="gr1" draw:text-style-name="P3" svg:width="0.556cm" svg:height="0.369cm" svg:x="8.647cm" svg:y="7.98cm"><draw:image xlink:href="Pictures/100000000000003200000021BDE9604B6B54EBED.jpg" xlink:type="simple" xlink:show="embed" xlink:actuate="onLoad" draw:mime-type="image/jpeg"><text:p/></draw:image></draw:frame><draw:frame text:anchor-type="char" draw:z-index="487" draw:style-name="gr1" draw:text-style-name="P3" svg:width="0.304cm" svg:height="0.362cm" svg:x="9.297cm" svg:y="7.985cm"><draw:image xlink:href="Pictures/100000000000001B0000002157ED5E1425EBCAA0.jpg" xlink:type="simple" xlink:show="embed" xlink:actuate="onLoad" draw:mime-type="image/jpeg"><text:p/></draw:image></draw:frame><draw:frame text:anchor-type="char" draw:z-index="486" draw:style-name="gr1" draw:text-style-name="P3" svg:width="0.5cm" svg:height="0.327cm" svg:x="9.671cm" svg:y="8.022cm"><draw:image xlink:href="Pictures/100000000000002D0000001D41D01FC08D7F9B71.jpg" xlink:type="simple" xlink:show="embed" xlink:actuate="onLoad" draw:mime-type="image/jpeg"><text:p/></draw:image></draw:frame><draw:frame text:anchor-type="char" draw:z-index="485" draw:style-name="gr1" draw:text-style-name="P3" svg:width="1.101cm" svg:height="0.359cm" svg:x="9.827cm" svg:y="7.989cm"><draw:image xlink:href="Pictures/100000000000006200000020D43D7210A3521EDD.jpg" xlink:type="simple" xlink:show="embed" xlink:actuate="onLoad" draw:mime-type="image/jpeg"><text:p/></draw:image></draw:frame><draw:frame text:anchor-type="char" draw:z-index="484" draw:style-name="gr1" draw:text-style-name="P3" svg:width="0.713cm" svg:height="0.359cm" svg:x="10.488cm" svg:y="7.989cm"><draw:image xlink:href="Pictures/100000000000004000000020EB7D409794A56499.jpg" xlink:type="simple" xlink:show="embed" xlink:actuate="onLoad" draw:mime-type="image/jpeg"><text:p/></draw:image></draw:frame><draw:frame text:anchor-type="char" draw:z-index="483" draw:style-name="gr1" draw:text-style-name="P3" svg:width="0.558cm" svg:height="0.369cm" svg:x="11.09cm" svg:y="7.98cm"><draw:image xlink:href="Pictures/100000000000003200000021378504BD17BF68B7.jpg" xlink:type="simple" xlink:show="embed" xlink:actuate="onLoad" draw:mime-type="image/jpeg"><text:p/></draw:image></draw:frame><draw:frame text:anchor-type="char" draw:z-index="482" draw:style-name="gr1" draw:text-style-name="P3" svg:width="0.468cm" svg:height="0.362cm" svg:x="11.728cm" svg:y="7.985cm"><draw:image xlink:href="Pictures/100000000000002A0000002181E6C32144403B73.jpg" xlink:type="simple" xlink:show="embed" xlink:actuate="onLoad" draw:mime-type="image/jpeg"><text:p/></draw:image></draw:frame><draw:frame text:anchor-type="char" draw:z-index="481" draw:style-name="gr1" draw:text-style-name="P3" svg:width="0.405cm" svg:height="0.274cm" svg:x="12.266cm" svg:y="8.073cm"><draw:image xlink:href="Pictures/1000000000000024000000190DF2401D7DFFC856.jpg" xlink:type="simple" xlink:show="embed" xlink:actuate="onLoad" draw:mime-type="image/jpeg"><text:p/></draw:image></draw:frame><draw:frame text:anchor-type="char" draw:z-index="480" draw:style-name="gr1" draw:text-style-name="P3" svg:width="0.606cm" svg:height="0.362cm" svg:x="12.756cm" svg:y="7.985cm"><draw:image xlink:href="Pictures/100000000000003600000021908FFCA2DD94DCDD.jpg" xlink:type="simple" xlink:show="embed" xlink:actuate="onLoad" draw:mime-type="image/jpeg"><text:p/></draw:image></draw:frame><draw:frame text:anchor-type="char" draw:z-index="479" draw:style-name="gr1" draw:text-style-name="P3" svg:width="0.532cm" svg:height="0.359cm" svg:x="13.25cm" svg:y="7.989cm"><draw:image xlink:href="Pictures/1000000000000030000000206045DBD1FA4D1A83.jpg" xlink:type="simple" xlink:show="embed" xlink:actuate="onLoad" draw:mime-type="image/jpeg"><text:p/></draw:image></draw:frame><draw:frame text:anchor-type="char" draw:z-index="478" draw:style-name="gr1" draw:text-style-name="P3" svg:width="0.685cm" svg:height="0.362cm" svg:x="13.524cm" svg:y="7.985cm"><draw:image xlink:href="Pictures/100000000000003D0000002198B9E12FFC03F057.jpg" xlink:type="simple" xlink:show="embed" xlink:actuate="onLoad" draw:mime-type="image/jpeg"><text:p/></draw:image></draw:frame><draw:frame text:anchor-type="char" draw:z-index="477" draw:style-name="gr1" draw:text-style-name="P3" svg:width="0.345cm" svg:height="0.362cm" svg:x="13.959cm" svg:y="7.985cm"><draw:image xlink:href="Pictures/100000000000001F000000217252EBD4DF641DC5.jpg" xlink:type="simple" xlink:show="embed" xlink:actuate="onLoad" draw:mime-type="image/jpeg"><text:p/></draw:image></draw:frame><draw:frame text:anchor-type="char" draw:z-index="476" draw:style-name="gr1" draw:text-style-name="P3" svg:width="0.405cm" svg:height="0.348cm" svg:x="2.307cm" svg:y="9.059cm"><draw:image xlink:href="Pictures/10000000000000240000001F226FF0C30AAD2DA6.jpg" xlink:type="simple" xlink:show="embed" xlink:actuate="onLoad" draw:mime-type="image/jpeg"><text:p/></draw:image></draw:frame><draw:frame text:anchor-type="char" draw:z-index="475" draw:style-name="gr1" draw:text-style-name="P3" svg:width="1.116cm" svg:height="0.362cm" svg:x="2.796cm" svg:y="9.043cm"><draw:image xlink:href="Pictures/10000000000000630000002107837EE2468CE0F4.jpg" xlink:type="simple" xlink:show="embed" xlink:actuate="onLoad" draw:mime-type="image/jpeg"><text:p/></draw:image></draw:frame><draw:frame text:anchor-type="char" draw:z-index="474" draw:style-name="gr1" draw:text-style-name="P3" svg:width="0.907cm" svg:height="0.362cm" svg:x="3.538cm" svg:y="9.043cm"><draw:image xlink:href="Pictures/100000000000005100000021809A009209DE509B.jpg" xlink:type="simple" xlink:show="embed" xlink:actuate="onLoad" draw:mime-type="image/jpeg"><text:p/></draw:image></draw:frame><draw:frame text:anchor-type="char" draw:z-index="473" draw:style-name="gr1" draw:text-style-name="P3" svg:width="0.749cm" svg:height="0.274cm" svg:x="4.099cm" svg:y="9.132cm"><draw:image xlink:href="Pictures/100000000000004300000019CF95254472220C84.jpg" xlink:type="simple" xlink:show="embed" xlink:actuate="onLoad" draw:mime-type="image/jpeg"><text:p/></draw:image></draw:frame><draw:frame text:anchor-type="char" draw:z-index="472" draw:style-name="gr1" draw:text-style-name="P3" svg:width="0.47cm" svg:height="0.359cm" svg:x="4.919cm" svg:y="9.132cm"><draw:image xlink:href="Pictures/100000000000002A00000020F012711A5DB3C850.jpg" xlink:type="simple" xlink:show="embed" xlink:actuate="onLoad" draw:mime-type="image/jpeg"><text:p/></draw:image></draw:frame><draw:frame text:anchor-type="char" draw:z-index="471" draw:style-name="gr1" draw:text-style-name="P3" svg:width="0.451cm" svg:height="0.274cm" svg:x="5.156cm" svg:y="9.132cm"><draw:image xlink:href="Pictures/1000000000000028000000195D40E2906452CE7E.jpg" xlink:type="simple" xlink:show="embed" xlink:actuate="onLoad" draw:mime-type="image/jpeg"><text:p/></draw:image></draw:frame><draw:frame text:anchor-type="char" draw:z-index="470" draw:style-name="gr1" draw:text-style-name="P3" svg:width="0.456cm" svg:height="0.359cm" svg:x="5.689cm" svg:y="9.132cm"><draw:image xlink:href="Pictures/1000000000000029000000202E05E2134D69F4EE.jpg" xlink:type="simple" xlink:show="embed" xlink:actuate="onLoad" draw:mime-type="image/jpeg"><text:p/></draw:image></draw:frame><draw:frame text:anchor-type="char" draw:z-index="469" draw:style-name="gr1" draw:text-style-name="P3" svg:width="0.664cm" svg:height="0.362cm" svg:x="5.913cm" svg:y="9.043cm"><draw:image xlink:href="Pictures/100000000000003B00000021B62D77F9162B486B.jpg" xlink:type="simple" xlink:show="embed" xlink:actuate="onLoad" draw:mime-type="image/jpeg"><text:p/></draw:image></draw:frame><draw:frame text:anchor-type="char" draw:z-index="468" draw:style-name="gr1" draw:text-style-name="P3" svg:width="0.671cm" svg:height="0.362cm" svg:x="6.122cm" svg:y="9.043cm"><draw:image xlink:href="Pictures/100000000000003C000000214A34CCD38B911541.jpg" xlink:type="simple" xlink:show="embed" xlink:actuate="onLoad" draw:mime-type="image/jpeg"><text:p/></draw:image></draw:frame><draw:frame text:anchor-type="char" draw:z-index="467" draw:style-name="gr1" draw:text-style-name="P3" svg:width="0.826cm" svg:height="0.274cm" svg:x="6.863cm" svg:y="9.132cm"><draw:image xlink:href="Pictures/100000000000004A00000019422B9CDD51DD987E.jpg" xlink:type="simple" xlink:show="embed" xlink:actuate="onLoad" draw:mime-type="image/jpeg"><text:p/></draw:image></draw:frame><draw:frame text:anchor-type="char" draw:z-index="466" draw:style-name="gr1" draw:text-style-name="P3" svg:width="0.498cm" svg:height="0.362cm" svg:x="7.489cm" svg:y="9.043cm"><draw:image xlink:href="Pictures/100000000000002D0000002155E176488C9FDC80.jpg" xlink:type="simple" xlink:show="embed" xlink:actuate="onLoad" draw:mime-type="image/jpeg"><text:p/></draw:image></draw:frame><draw:frame text:anchor-type="char" draw:z-index="465" draw:style-name="gr1" draw:text-style-name="P3" svg:width="0.435cm" svg:height="0.362cm" svg:x="7.886cm" svg:y="9.043cm"><draw:image xlink:href="Pictures/1000000000000027000000219AD0DC4BDA5E68D0.jpg" xlink:type="simple" xlink:show="embed" xlink:actuate="onLoad" draw:mime-type="image/jpeg"><text:p/></draw:image></draw:frame><draw:frame text:anchor-type="char" draw:z-index="464" draw:style-name="gr1" draw:text-style-name="P3" svg:width="0.525cm" svg:height="0.327cm" svg:x="7.957cm" svg:y="9.081cm"><draw:image xlink:href="Pictures/100000000000002F0000001D3A82578CCBDF60C1.jpg" xlink:type="simple" xlink:show="embed" xlink:actuate="onLoad" draw:mime-type="image/jpeg"><text:p/></draw:image></draw:frame><draw:frame text:anchor-type="char" draw:z-index="463" draw:style-name="gr1" draw:text-style-name="P3" svg:width="0.318cm" svg:height="0.362cm" svg:x="8.537cm" svg:y="9.043cm"><draw:image xlink:href="Pictures/100000000000001D0000002107FB226D3348D4B1.jpg" xlink:type="simple" xlink:show="embed" xlink:actuate="onLoad" draw:mime-type="image/jpeg"><text:p/></draw:image></draw:frame><draw:frame text:anchor-type="char" draw:z-index="462" draw:style-name="gr1" draw:text-style-name="P3" svg:width="1.186cm" svg:height="0.362cm" svg:x="8.939cm" svg:y="9.043cm"><draw:image xlink:href="Pictures/100000000000006A000000212E65316942861B13.jpg" xlink:type="simple" xlink:show="embed" xlink:actuate="onLoad" draw:mime-type="image/jpeg"><text:p/></draw:image></draw:frame><draw:frame text:anchor-type="char" draw:z-index="461" draw:style-name="gr1" draw:text-style-name="P3" svg:width="0.468cm" svg:height="0.362cm" svg:x="10.199cm" svg:y="9.043cm"><draw:image xlink:href="Pictures/100000000000002A0000002181E6C32144403B73.jpg" xlink:type="simple" xlink:show="embed" xlink:actuate="onLoad" draw:mime-type="image/jpeg"><text:p/></draw:image></draw:frame><draw:frame text:anchor-type="char" draw:z-index="460" draw:style-name="gr1" draw:text-style-name="P3" svg:width="0.405cm" svg:height="0.274cm" svg:x="10.737cm" svg:y="9.132cm"><draw:image xlink:href="Pictures/1000000000000024000000190DF2401D7DFFC856.jpg" xlink:type="simple" xlink:show="embed" xlink:actuate="onLoad" draw:mime-type="image/jpeg"><text:p/></draw:image></draw:frame><draw:frame text:anchor-type="char" draw:z-index="459" draw:style-name="gr1" draw:text-style-name="P3" svg:width="0.606cm" svg:height="0.362cm" svg:x="11.227cm" svg:y="9.043cm"><draw:image xlink:href="Pictures/100000000000003600000021908FFCA2DD94DCDD.jpg" xlink:type="simple" xlink:show="embed" xlink:actuate="onLoad" draw:mime-type="image/jpeg"><text:p/></draw:image></draw:frame><draw:frame text:anchor-type="char" draw:z-index="458" draw:style-name="gr1" draw:text-style-name="P3" svg:width="0.532cm" svg:height="0.359cm" svg:x="11.721cm" svg:y="9.047cm"><draw:image xlink:href="Pictures/1000000000000030000000206045DBD1FA4D1A83.jpg" xlink:type="simple" xlink:show="embed" xlink:actuate="onLoad" draw:mime-type="image/jpeg"><text:p/></draw:image></draw:frame><draw:frame text:anchor-type="char" draw:z-index="457" draw:style-name="gr1" draw:text-style-name="P3" svg:width="0.685cm" svg:height="0.362cm" svg:x="11.994cm" svg:y="9.043cm"><draw:image xlink:href="Pictures/100000000000003D0000002198B9E12FFC03F057.jpg" xlink:type="simple" xlink:show="embed" xlink:actuate="onLoad" draw:mime-type="image/jpeg"><text:p/></draw:image></draw:frame><draw:frame text:anchor-type="char" draw:z-index="456" draw:style-name="gr1" draw:text-style-name="P3" svg:width="0.846cm" svg:height="0.362cm" svg:x="12.764cm" svg:y="9.043cm"><draw:image xlink:href="Pictures/100000000000004B000000212F0B5F138139CE41.jpg" xlink:type="simple" xlink:show="embed" xlink:actuate="onLoad" draw:mime-type="image/jpeg"><text:p/></draw:image></draw:frame><draw:frame text:anchor-type="char" draw:z-index="455" draw:style-name="gr1" draw:text-style-name="P3" svg:width="0.837cm" svg:height="0.362cm" svg:x="12.993cm" svg:y="9.043cm"><draw:image xlink:href="Pictures/100000000000004B000000210066BFA0B52E46D7.jpg" xlink:type="simple" xlink:show="embed" xlink:actuate="onLoad" draw:mime-type="image/jpeg"><text:p/></draw:image></draw:frame><draw:frame text:anchor-type="char" draw:z-index="454" draw:style-name="gr1" draw:text-style-name="P3" svg:width="0.405cm" svg:height="0.274cm" svg:x="13.899cm" svg:y="9.132cm"><draw:image xlink:href="Pictures/1000000000000024000000190DF2401D7DFFC856.jpg" xlink:type="simple" xlink:show="embed" xlink:actuate="onLoad" draw:mime-type="image/jpeg"><text:p/></draw:image></draw:frame><draw:frame text:anchor-type="char" draw:z-index="453" draw:style-name="gr1" draw:text-style-name="P3" svg:width="0.465cm" svg:height="0.352cm" svg:x="14.388cm" svg:y="9.054cm"><draw:image xlink:href="Pictures/100000000000002A00000020BC4C965EADA491CA.jpg" xlink:type="simple" xlink:show="embed" xlink:actuate="onLoad" draw:mime-type="image/jpeg"><text:p/></draw:image></draw:frame><draw:frame text:anchor-type="char" draw:z-index="452" draw:style-name="gr1" draw:text-style-name="P3" svg:width="0.597cm" svg:height="0.359cm" svg:x="14.626cm" svg:y="9.132cm"><draw:image xlink:href="Pictures/100000000000003500000020B8233F70ADF6E1A3.jpg" xlink:type="simple" xlink:show="embed" xlink:actuate="onLoad" draw:mime-type="image/jpeg"><text:p/></draw:image></draw:frame><draw:frame text:anchor-type="char" draw:z-index="451" draw:style-name="gr1" draw:text-style-name="P3" svg:width="0.907cm" svg:height="0.412cm" svg:x="14.838cm" svg:y="9.081cm"><draw:image xlink:href="Pictures/100000000000005100000025938FE4F160492277.jpg" xlink:type="simple" xlink:show="embed" xlink:actuate="onLoad" draw:mime-type="image/jpeg"><text:p/></draw:image></draw:frame><draw:frame text:anchor-type="char" draw:z-index="450" draw:style-name="gr1" draw:text-style-name="P3" svg:width="0.361cm" svg:height="0.359cm" svg:x="15.826cm" svg:y="9.047cm"><draw:image xlink:href="Pictures/1000000000000020000000201E507A001DAD40D9.jpg" xlink:type="simple" xlink:show="embed" xlink:actuate="onLoad" draw:mime-type="image/jpeg"><text:p/></draw:image></draw:frame><draw:frame text:anchor-type="char" draw:z-index="449" draw:style-name="gr1" draw:text-style-name="P3" svg:width="0.555cm" svg:height="0.362cm" svg:x="16.074cm" svg:y="9.043cm"><draw:image xlink:href="Pictures/10000000000000320000002140036ACEE6CFFEBB.jpg" xlink:type="simple" xlink:show="embed" xlink:actuate="onLoad" draw:mime-type="image/jpeg"><text:p/></draw:image></draw:frame><draw:frame text:anchor-type="char" draw:z-index="448" draw:style-name="gr1" draw:text-style-name="P3" svg:width="0.676cm" svg:height="0.362cm" svg:x="16.379cm" svg:y="9.043cm"><draw:image xlink:href="Pictures/100000000000003C00000021731CD07663AFFFC4.jpg" xlink:type="simple" xlink:show="embed" xlink:actuate="onLoad" draw:mime-type="image/jpeg"><text:p/></draw:image></draw:frame><draw:frame text:anchor-type="char" draw:z-index="447" draw:style-name="gr1" draw:text-style-name="P3" svg:width="0.671cm" svg:height="0.362cm" svg:x="16.805cm" svg:y="9.043cm"><draw:image xlink:href="Pictures/100000000000003C000000215CA9AB29C32D1CB0.jpg" xlink:type="simple" xlink:show="embed" xlink:actuate="onLoad" draw:mime-type="image/jpeg"><text:p/></draw:image></draw:frame><draw:frame text:anchor-type="char" draw:z-index="446" draw:style-name="gr1" draw:text-style-name="P3" svg:width="0.521cm" svg:height="0.274cm" svg:x="17.244cm" svg:y="9.132cm"><draw:image xlink:href="Pictures/100000000000002F00000019CC5B530E90BCF51F.jpg" xlink:type="simple" xlink:show="embed" xlink:actuate="onLoad" draw:mime-type="image/jpeg"><text:p/></draw:image></draw:frame><draw:frame text:anchor-type="char" draw:z-index="445" draw:style-name="gr1" draw:text-style-name="P3" svg:width="1.13cm" svg:height="0.362cm" svg:x="2.307cm" svg:y="10.102cm"><draw:image xlink:href="Pictures/1000000000000065000000214E432F6876526A80.jpg" xlink:type="simple" xlink:show="embed" xlink:actuate="onLoad" draw:mime-type="image/jpeg"><text:p/></draw:image></draw:frame><draw:frame text:anchor-type="char" draw:z-index="444" draw:style-name="gr1" draw:text-style-name="P3" svg:width="0.456cm" svg:height="0.274cm" svg:x="3.528cm" svg:y="10.19cm"><draw:image xlink:href="Pictures/100000000000002900000019691491980F48C1E6.jpg" xlink:type="simple" xlink:show="embed" xlink:actuate="onLoad" draw:mime-type="image/jpeg"><text:p/></draw:image></draw:frame><draw:frame text:anchor-type="char" draw:z-index="443" draw:style-name="gr1" draw:text-style-name="P3" svg:width="0.791cm" svg:height="0.362cm" svg:x="4.064cm" svg:y="10.102cm"><draw:image xlink:href="Pictures/1000000000000047000000216606DEA234787614.jpg" xlink:type="simple" xlink:show="embed" xlink:actuate="onLoad" draw:mime-type="image/jpeg"><text:p/></draw:image></draw:frame><draw:frame text:anchor-type="char" draw:z-index="442" draw:style-name="gr1" draw:text-style-name="P3" svg:width="0.668cm" svg:height="0.362cm" svg:x="4.484cm" svg:y="10.102cm"><draw:image xlink:href="Pictures/100000000000003C0000002104547FCB951D28B2.jpg" xlink:type="simple" xlink:show="embed" xlink:actuate="onLoad" draw:mime-type="image/jpeg"><text:p/></draw:image></draw:frame><draw:frame text:anchor-type="char" draw:z-index="441" draw:style-name="gr1" draw:text-style-name="P3" svg:width="0.315cm" svg:height="0.362cm" svg:x="4.927cm" svg:y="10.102cm"><draw:image xlink:href="Pictures/100000000000001C000000218E93B30F1EA4F163.jpg" xlink:type="simple" xlink:show="embed" xlink:actuate="onLoad" draw:mime-type="image/jpeg"><text:p/></draw:image></draw:frame><draw:frame text:anchor-type="char" draw:z-index="440" draw:style-name="gr1" draw:text-style-name="P3" svg:width="0.696cm" svg:height="0.362cm" svg:x="5.327cm" svg:y="10.102cm"><draw:image xlink:href="Pictures/100000000000003E00000021A730EF20F917A7E4.jpg" xlink:type="simple" xlink:show="embed" xlink:actuate="onLoad" draw:mime-type="image/jpeg"><text:p/></draw:image></draw:frame><draw:frame text:anchor-type="char" draw:z-index="439" draw:style-name="gr1" draw:text-style-name="P3" svg:width="0.701cm" svg:height="0.362cm" svg:x="5.789cm" svg:y="10.102cm"><draw:image xlink:href="Pictures/100000000000003F00000021D48533105F8D9653.jpg" xlink:type="simple" xlink:show="embed" xlink:actuate="onLoad" draw:mime-type="image/jpeg"><text:p/></draw:image></draw:frame><draw:frame text:anchor-type="char" draw:z-index="438" draw:style-name="gr1" draw:text-style-name="P3" svg:width="0.343cm" svg:height="0.274cm" svg:x="6.228cm" svg:y="10.19cm"><draw:image xlink:href="Pictures/100000000000001F0000001968420B732053F3F4.jpg" xlink:type="simple" xlink:show="embed" xlink:actuate="onLoad" draw:mime-type="image/jpeg"><text:p/></draw:image></draw:frame><draw:frame text:anchor-type="char" draw:z-index="437" draw:style-name="gr1" draw:text-style-name="P3" svg:width="0.634cm" svg:height="0.352cm" svg:x="1.882cm" svg:y="11.171cm"><draw:image xlink:href="Pictures/100000000000003900000020788E26A7270CD42B.jpg" xlink:type="simple" xlink:show="embed" xlink:actuate="onLoad" draw:mime-type="image/jpeg"><text:p/></draw:image></draw:frame><draw:frame text:anchor-type="char" draw:z-index="436" draw:style-name="gr1" draw:text-style-name="P3" svg:width="0.638cm" svg:height="0.352cm" svg:x="2.067cm" svg:y="11.171cm"><draw:image xlink:href="Pictures/1000000000000039000000205CC072257DF47988.jpg" xlink:type="simple" xlink:show="embed" xlink:actuate="onLoad" draw:mime-type="image/jpeg"><text:p/></draw:image></draw:frame><draw:frame text:anchor-type="char" draw:z-index="435" draw:style-name="gr1" draw:text-style-name="P3" svg:width="0.419cm" svg:height="0.352cm" svg:x="2.79cm" svg:y="11.171cm"><draw:image xlink:href="Pictures/1000000000000026000000201093A106BFE879AE.jpg" xlink:type="simple" xlink:show="embed" xlink:actuate="onLoad" draw:mime-type="image/jpeg"><text:p/></draw:image></draw:frame><draw:frame text:anchor-type="char" draw:z-index="434" draw:style-name="gr1" draw:text-style-name="P3" svg:width="0.56cm" svg:height="0.348cm" svg:x="3.297cm" svg:y="11.176cm"><draw:image xlink:href="Pictures/10000000000000320000001FF8743F46213D2C64.jpg" xlink:type="simple" xlink:show="embed" xlink:actuate="onLoad" draw:mime-type="image/jpeg"><text:p/></draw:image></draw:frame><draw:frame text:anchor-type="char" draw:z-index="433" draw:style-name="gr1" draw:text-style-name="P3" svg:width="0.348cm" svg:height="0.343cm" svg:x="3.962cm" svg:y="11.176cm"><draw:image xlink:href="Pictures/100000000000001F0000001F65EF5AA3EF34B50D.jpg" xlink:type="simple" xlink:show="embed" xlink:actuate="onLoad" draw:mime-type="image/jpeg"><text:p/></draw:image></draw:frame><draw:frame text:anchor-type="char" draw:z-index="432" draw:style-name="gr1" draw:text-style-name="P3" svg:width="0.486cm" svg:height="0.343cm" svg:x="4.311cm" svg:y="11.176cm"><draw:image xlink:href="Pictures/100000000000002C0000001FA89C08B224C36F1C.jpg" xlink:type="simple" xlink:show="embed" xlink:actuate="onLoad" draw:mime-type="image/jpeg"><text:p/></draw:image></draw:frame><draw:frame text:anchor-type="char" draw:z-index="431" draw:style-name="gr1" draw:text-style-name="P3" svg:width="0.906cm" svg:height="0.352cm" svg:x="4.507cm" svg:y="11.171cm"><draw:image xlink:href="Pictures/100000000000005100000020EB73EAF6EAAD0EB1.jpg" xlink:type="simple" xlink:show="embed" xlink:actuate="onLoad" draw:mime-type="image/jpeg"><text:p/></draw:image></draw:frame><draw:frame text:anchor-type="char" draw:z-index="430" draw:style-name="gr1" draw:text-style-name="P3" svg:width="0.84cm" svg:height="0.352cm" svg:x="4.784cm" svg:y="11.171cm"><draw:image xlink:href="Pictures/100000000000004B00000020630AE4CBAD5434CD.jpg" xlink:type="simple" xlink:show="embed" xlink:actuate="onLoad" draw:mime-type="image/jpeg"><text:p/></draw:image></draw:frame><draw:frame text:anchor-type="char" draw:z-index="429" draw:style-name="gr1" draw:text-style-name="P3" svg:width="1.036cm" svg:height="0.352cm" svg:x="5.68cm" svg:y="11.171cm"><draw:image xlink:href="Pictures/100000000000005C00000020BD3FA8CFA6AE4526.jpg" xlink:type="simple" xlink:show="embed" xlink:actuate="onLoad" draw:mime-type="image/jpeg"><text:p/></draw:image></draw:frame><draw:frame text:anchor-type="char" draw:z-index="428" draw:style-name="gr1" draw:text-style-name="P3" svg:width="1.308cm" svg:height="0.435cm" svg:x="6.193cm" svg:y="11.09cm"><draw:image xlink:href="Pictures/100000000000007400000027F45AC4BBECBA5C55.jpg" xlink:type="simple" xlink:show="embed" xlink:actuate="onLoad" draw:mime-type="image/jpeg"><text:p/></draw:image></draw:frame><draw:frame text:anchor-type="char" draw:z-index="427" draw:style-name="gr1" draw:text-style-name="P3" svg:width="1.177cm" svg:height="0.481cm" svg:x="7.015cm" svg:y="11.09cm"><draw:image xlink:href="Pictures/10000000000000690000002B4E239BADC54F151E.jpg" xlink:type="simple" xlink:show="embed" xlink:actuate="onLoad" draw:mime-type="image/jpeg"><text:p/></draw:image></draw:frame><draw:frame text:anchor-type="char" draw:z-index="426" draw:style-name="gr1" draw:text-style-name="P3" svg:width="0.775cm" svg:height="0.352cm" svg:x="8.287cm" svg:y="11.171cm"><draw:image xlink:href="Pictures/1000000000000045000000200384F903389A18A0.jpg" xlink:type="simple" xlink:show="embed" xlink:actuate="onLoad" draw:mime-type="image/jpeg"><text:p/></draw:image></draw:frame><draw:frame text:anchor-type="char" draw:z-index="425" draw:style-name="gr1" draw:text-style-name="P3" svg:width="1.241cm" svg:height="0.398cm" svg:x="9.135cm" svg:y="11.171cm"><draw:image xlink:href="Pictures/100000000000006E0000002490EF4C0244DD8BF5.jpg" xlink:type="simple" xlink:show="embed" xlink:actuate="onLoad" draw:mime-type="image/jpeg"><text:p/></draw:image></draw:frame><draw:frame text:anchor-type="char" draw:z-index="424" draw:style-name="gr1" draw:text-style-name="P3" svg:width="0.6cm" svg:height="0.352cm" svg:x="10.472cm" svg:y="11.171cm"><draw:image xlink:href="Pictures/1000000000000036000000200FF3F05BE0B7274D.jpg" xlink:type="simple" xlink:show="embed" xlink:actuate="onLoad" draw:mime-type="image/jpeg"><text:p/></draw:image></draw:frame><draw:frame text:anchor-type="char" draw:z-index="423" draw:style-name="gr1" draw:text-style-name="P3" svg:width="0.447cm" svg:height="0.343cm" svg:x="11.16cm" svg:y="11.176cm"><draw:image xlink:href="Pictures/10000000000000280000001FAF642D8B23900A02.jpg" xlink:type="simple" xlink:show="embed" xlink:actuate="onLoad" draw:mime-type="image/jpeg"><text:p/></draw:image></draw:frame><draw:frame text:anchor-type="char" draw:z-index="422" draw:style-name="gr1" draw:text-style-name="P3" svg:width="0.93cm" svg:height="0.352cm" svg:x="11.393cm" svg:y="11.171cm"><draw:image xlink:href="Pictures/100000000000005300000020C2FB184A1A555993.jpg" xlink:type="simple" xlink:show="embed" xlink:actuate="onLoad" draw:mime-type="image/jpeg"><text:p/></draw:image></draw:frame><draw:frame text:anchor-type="char" draw:z-index="421" draw:style-name="gr1" draw:text-style-name="P3" svg:width="0.8cm" svg:height="0.352cm" svg:x="11.795cm" svg:y="11.171cm"><draw:image xlink:href="Pictures/100000000000004700000020C3C89BD8EB713F7F.jpg" xlink:type="simple" xlink:show="embed" xlink:actuate="onLoad" draw:mime-type="image/jpeg"><text:p/></draw:image></draw:frame><draw:frame text:anchor-type="char" draw:z-index="420" draw:style-name="gr1" draw:text-style-name="P3" svg:width="0.544cm" svg:height="0.343cm" svg:x="12.594cm" svg:y="11.176cm"><draw:image xlink:href="Pictures/10000000000000310000001F6751C8D21B757530.jpg" xlink:type="simple" xlink:show="embed" xlink:actuate="onLoad" draw:mime-type="image/jpeg"><text:p/></draw:image></draw:frame><draw:frame text:anchor-type="char" draw:z-index="419" draw:style-name="gr1" draw:text-style-name="P3" svg:width="0.495cm" svg:height="0.343cm" svg:x="13.182cm" svg:y="11.176cm"><draw:image xlink:href="Pictures/100000000000002C0000001FDB33B335A0554E2D.jpg" xlink:type="simple" xlink:show="embed" xlink:actuate="onLoad" draw:mime-type="image/jpeg"><text:p/></draw:image></draw:frame><draw:frame text:anchor-type="char" draw:z-index="418" draw:style-name="gr1" draw:text-style-name="P3" svg:width="0.348cm" svg:height="0.343cm" svg:x="13.753cm" svg:y="11.176cm"><draw:image xlink:href="Pictures/100000000000001F0000001F65EF5AA3EF34B50D.jpg" xlink:type="simple" xlink:show="embed" xlink:actuate="onLoad" draw:mime-type="image/jpeg"><text:p/></draw:image></draw:frame><draw:frame text:anchor-type="char" draw:z-index="417" draw:style-name="gr1" draw:text-style-name="P3" svg:width="0.327cm" svg:height="0.352cm" svg:x="14.101cm" svg:y="11.171cm"><draw:image xlink:href="Pictures/100000000000001D00000020BC0EDA08DC1D89A5.jpg" xlink:type="simple" xlink:show="embed" xlink:actuate="onLoad" draw:mime-type="image/jpeg"><text:p/></draw:image></draw:frame><draw:frame text:anchor-type="char" draw:z-index="416" draw:style-name="gr1" draw:text-style-name="P3" svg:width="0.877cm" svg:height="0.352cm" svg:x="14.19cm" svg:y="11.171cm"><draw:image xlink:href="Pictures/100000000000004E0000002053918B30FD754AAF.jpg" xlink:type="simple" xlink:show="embed" xlink:actuate="onLoad" draw:mime-type="image/jpeg"><text:p/></draw:image></draw:frame><draw:frame text:anchor-type="char" draw:z-index="415" draw:style-name="gr1" draw:text-style-name="P3" svg:width="1.304cm" svg:height="0.384cm" svg:x="15.157cm" svg:y="11.171cm"><draw:image xlink:href="Pictures/1000000000000074000000222B196501C566C777.jpg" xlink:type="simple" xlink:show="embed" xlink:actuate="onLoad" draw:mime-type="image/jpeg"><text:p/></draw:image></draw:frame><draw:frame text:anchor-type="char" draw:z-index="414" draw:style-name="gr1" draw:text-style-name="P3" svg:width="1.006cm" svg:height="0.384cm" svg:x="15.667cm" svg:y="11.171cm"><draw:image xlink:href="Pictures/100000000000005A00000022BC1B7AF6B908AA56.jpg" xlink:type="simple" xlink:show="embed" xlink:actuate="onLoad" draw:mime-type="image/jpeg"><text:p/></draw:image></draw:frame><draw:frame text:anchor-type="char" draw:z-index="413" draw:style-name="gr1" draw:text-style-name="P3" svg:width="0.6cm" svg:height="0.352cm" svg:x="16.76cm" svg:y="11.171cm"><draw:image xlink:href="Pictures/1000000000000036000000200FF3F05BE0B7274D.jpg" xlink:type="simple" xlink:show="embed" xlink:actuate="onLoad" draw:mime-type="image/jpeg"><text:p/></draw:image></draw:frame><draw:frame text:anchor-type="char" draw:z-index="412" draw:style-name="gr1" draw:text-style-name="P3" svg:width="0.435cm" svg:height="0.352cm" svg:x="17.436cm" svg:y="11.171cm"><draw:image xlink:href="Pictures/10000000000000270000002054C57534BF78B7F7.jpg" xlink:type="simple" xlink:show="embed" xlink:actuate="onLoad" draw:mime-type="image/jpeg"><text:p/></draw:image></draw:frame><draw:frame text:anchor-type="char" draw:z-index="411" draw:style-name="gr1" draw:text-style-name="P3" svg:width="0.71cm" svg:height="0.429cm" svg:x="17.655cm" svg:y="11.09cm"><draw:image xlink:href="Pictures/100000000000003F00000027910DC85FB3898988.jpg" xlink:type="simple" xlink:show="embed" xlink:actuate="onLoad" draw:mime-type="image/jpeg"><text:p/></draw:image></draw:frame><draw:frame text:anchor-type="char" draw:z-index="410" draw:style-name="gr1" draw:text-style-name="P3" svg:width="0.943cm" svg:height="0.343cm" svg:x="1.852cm" svg:y="11.705cm"><draw:image xlink:href="Pictures/10000000000000540000001F82F4A674D781507C.jpg" xlink:type="simple" xlink:show="embed" xlink:actuate="onLoad" draw:mime-type="image/jpeg"><text:p/></draw:image></draw:frame><draw:frame text:anchor-type="char" draw:z-index="409" draw:style-name="gr1" draw:text-style-name="P3" svg:width="0.375cm" svg:height="0.343cm" svg:x="2.794cm" svg:y="11.705cm"><draw:image xlink:href="Pictures/10000000000000220000001FCBF1AF9306730131.jpg" xlink:type="simple" xlink:show="embed" xlink:actuate="onLoad" draw:mime-type="image/jpeg"><text:p/></draw:image></draw:frame><draw:frame text:anchor-type="char" draw:z-index="408" draw:style-name="gr1" draw:text-style-name="P3" svg:width="0.583cm" svg:height="0.352cm" svg:x="3.17cm" svg:y="11.7cm"><draw:image xlink:href="Pictures/100000000000003400000020AC6EBDFC4A9E119E.jpg" xlink:type="simple" xlink:show="embed" xlink:actuate="onLoad" draw:mime-type="image/jpeg"><text:p/></draw:image></draw:frame><draw:frame text:anchor-type="char" draw:z-index="407" draw:style-name="gr1" draw:text-style-name="P3" svg:width="0.41cm" svg:height="0.352cm" svg:x="3.424cm" svg:y="11.7cm"><draw:image xlink:href="Pictures/1000000000000025000000207E7DC5213E3C9327.jpg" xlink:type="simple" xlink:show="embed" xlink:actuate="onLoad" draw:mime-type="image/jpeg"><text:p/></draw:image></draw:frame><draw:frame text:anchor-type="char" draw:z-index="406" draw:style-name="gr1" draw:text-style-name="P3" svg:width="0.103cm" svg:height="0.343cm" svg:x="1.882cm" svg:y="12.764cm"><draw:image xlink:href="Pictures/100000000000000A0000001F81AF7CAF0066F0BB.jpg" xlink:type="simple" xlink:show="embed" xlink:actuate="onLoad" draw:mime-type="image/jpeg"><text:p/></draw:image></draw:frame><draw:frame text:anchor-type="char" draw:z-index="405" draw:style-name="gr1" draw:text-style-name="P3" svg:width="0.29cm" svg:height="0.343cm" svg:x="1.986cm" svg:y="12.764cm"><draw:image xlink:href="Pictures/100000000000001A0000001F40F311EA0A30C61B.jpg" xlink:type="simple" xlink:show="embed" xlink:actuate="onLoad" draw:mime-type="image/jpeg"><text:p/></draw:image></draw:frame><draw:frame text:anchor-type="char" draw:z-index="404" draw:style-name="gr1" draw:text-style-name="P3" svg:width="1.063cm" svg:height="0.352cm" svg:x="2.275cm" svg:y="12.758cm"><draw:image xlink:href="Pictures/100000000000005E0000002081B3C620EF12D26D.jpg" xlink:type="simple" xlink:show="embed" xlink:actuate="onLoad" draw:mime-type="image/jpeg"><text:p/></draw:image></draw:frame><draw:frame text:anchor-type="char" draw:z-index="403" draw:style-name="gr1" draw:text-style-name="P3" svg:width="0.847cm" svg:height="0.352cm" svg:x="2.99cm" svg:y="12.758cm"><draw:image xlink:href="Pictures/100000000000004B0000002098182A02F9986EBD.jpg" xlink:type="simple" xlink:show="embed" xlink:actuate="onLoad" draw:mime-type="image/jpeg"><text:p/></draw:image></draw:frame><draw:frame text:anchor-type="char" draw:z-index="402" draw:style-name="gr1" draw:text-style-name="P3" svg:width="0.929cm" svg:height="0.435cm" svg:x="3.307cm" svg:y="12.677cm"><draw:image xlink:href="Pictures/100000000000005300000027EB38015A804824F9.jpg" xlink:type="simple" xlink:show="embed" xlink:actuate="onLoad" draw:mime-type="image/jpeg"><text:p/></draw:image></draw:frame><draw:frame text:anchor-type="char" draw:z-index="401" draw:style-name="gr1" draw:text-style-name="P3" svg:width="0.6cm" svg:height="0.435cm" svg:x="3.907cm" svg:y="12.677cm"><draw:image xlink:href="Pictures/100000000000003600000027F713D45413D451C1.jpg" xlink:type="simple" xlink:show="embed" xlink:actuate="onLoad" draw:mime-type="image/jpeg"><text:p/></draw:image></draw:frame><draw:frame text:anchor-type="char" draw:z-index="400" draw:style-name="gr1" draw:text-style-name="P3" svg:width="1.303cm" svg:height="0.435cm" svg:x="4.613cm" svg:y="12.677cm"><draw:image xlink:href="Pictures/100000000000007400000027007975FDF894E771.jpg" xlink:type="simple" xlink:show="embed" xlink:actuate="onLoad" draw:mime-type="image/jpeg"><text:p/></draw:image></draw:frame><draw:frame text:anchor-type="char" draw:z-index="399" draw:style-name="gr1" draw:text-style-name="P3" svg:width="0.488cm" svg:height="0.343cm" svg:x="5.992cm" svg:y="12.764cm"><draw:image xlink:href="Pictures/100000000000002C0000001F9855DC3846814FAB.jpg" xlink:type="simple" xlink:show="embed" xlink:actuate="onLoad" draw:mime-type="image/jpeg"><text:p/></draw:image></draw:frame><draw:frame text:anchor-type="char" draw:z-index="398" draw:style-name="gr1" draw:text-style-name="P3" svg:width="0.952cm" svg:height="0.352cm" svg:x="6.565cm" svg:y="12.758cm"><draw:image xlink:href="Pictures/10000000000000550000002098F8B187670375BD.jpg" xlink:type="simple" xlink:show="embed" xlink:actuate="onLoad" draw:mime-type="image/jpeg"><text:p/></draw:image></draw:frame><draw:frame text:anchor-type="char" draw:z-index="397" draw:style-name="gr1" draw:text-style-name="P3" svg:width="1.389cm" svg:height="0.352cm" svg:x="6.782cm" svg:y="12.758cm"><draw:image xlink:href="Pictures/100000000000007B00000020222ADEDB0275C4ED.jpg" xlink:type="simple" xlink:show="embed" xlink:actuate="onLoad" draw:mime-type="image/jpeg"><text:p/></draw:image></draw:frame><draw:frame text:anchor-type="char" draw:z-index="396" draw:style-name="gr1" draw:text-style-name="P3" svg:width="1.08cm" svg:height="0.435cm" svg:x="7.489cm" svg:y="12.677cm"><draw:image xlink:href="Pictures/10000000000000600000002765A40108B4C12020.jpg" xlink:type="simple" xlink:show="embed" xlink:actuate="onLoad" draw:mime-type="image/jpeg"><text:p/></draw:image></draw:frame><draw:frame text:anchor-type="char" draw:z-index="395" draw:style-name="gr1" draw:text-style-name="P3" svg:width="0.6cm" svg:height="0.435cm" svg:x="8.241cm" svg:y="12.677cm"><draw:image xlink:href="Pictures/100000000000003600000027F713D45413D451C1.jpg" xlink:type="simple" xlink:show="embed" xlink:actuate="onLoad" draw:mime-type="image/jpeg"><text:p/></draw:image></draw:frame><draw:frame text:anchor-type="char" draw:z-index="394" draw:style-name="gr1" draw:text-style-name="P3" svg:width="0.488cm" svg:height="0.343cm" svg:x="8.946cm" svg:y="12.764cm"><draw:image xlink:href="Pictures/100000000000002C0000001F9855DC3846814FAB.jpg" xlink:type="simple" xlink:show="embed" xlink:actuate="onLoad" draw:mime-type="image/jpeg"><text:p/></draw:image></draw:frame><draw:frame text:anchor-type="char" draw:z-index="393" draw:style-name="gr1" draw:text-style-name="P3" svg:width="1.186cm" svg:height="0.352cm" svg:x="9.521cm" svg:y="12.758cm"><draw:image xlink:href="Pictures/100000000000006900000020CCC1F01301B7B4BE.jpg" xlink:type="simple" xlink:show="embed" xlink:actuate="onLoad" draw:mime-type="image/jpeg"><text:p/></draw:image></draw:frame><draw:frame text:anchor-type="char" draw:z-index="392" draw:style-name="gr1" draw:text-style-name="P3" svg:width="1.061cm" svg:height="0.433cm" svg:x="1.882cm" svg:y="13.822cm"><draw:image xlink:href="Pictures/100000000000005E00000027B635B71A6E003E63.jpg" xlink:type="simple" xlink:show="embed" xlink:actuate="onLoad" draw:mime-type="image/jpeg"><text:p/></draw:image></draw:frame><draw:frame text:anchor-type="char" draw:z-index="391" draw:style-name="gr1" draw:text-style-name="P3" svg:width="0.835cm" svg:height="0.274cm" svg:x="2.681cm" svg:y="13.894cm"><draw:image xlink:href="Pictures/100000000000004A0000001949C4D4816B067CDF.jpg" xlink:type="simple" xlink:show="embed" xlink:actuate="onLoad" draw:mime-type="image/jpeg"><text:p/></draw:image></draw:frame><draw:frame text:anchor-type="char" draw:z-index="390" draw:style-name="gr1" draw:text-style-name="P3" svg:width="0.705cm" svg:height="0.362cm" svg:x="3.129cm" svg:y="13.806cm"><draw:image xlink:href="Pictures/100000000000003F000000214DD1CBB02E2BC53C.jpg" xlink:type="simple" xlink:show="embed" xlink:actuate="onLoad" draw:mime-type="image/jpeg"><text:p/></draw:image></draw:frame><draw:frame text:anchor-type="char" draw:z-index="389" draw:style-name="gr1" draw:text-style-name="P3" svg:width="0.322cm" svg:height="0.362cm" svg:x="3.731cm" svg:y="13.806cm"><draw:image xlink:href="Pictures/100000000000001D0000002143FC40FCB4752A2E.jpg" xlink:type="simple" xlink:show="embed" xlink:actuate="onLoad" draw:mime-type="image/jpeg"><text:p/></draw:image></draw:frame><draw:frame text:anchor-type="char" draw:z-index="388" draw:style-name="gr1" draw:text-style-name="P3" svg:width="0.468cm" svg:height="0.362cm" svg:x="4.12cm" svg:y="13.806cm"><draw:image xlink:href="Pictures/100000000000002A0000002181E6C32144403B73.jpg" xlink:type="simple" xlink:show="embed" xlink:actuate="onLoad" draw:mime-type="image/jpeg"><text:p/></draw:image></draw:frame><draw:frame text:anchor-type="char" draw:z-index="387" draw:style-name="gr1" draw:text-style-name="P3" svg:width="0.318cm" svg:height="0.362cm" svg:x="4.35cm" svg:y="13.806cm"><draw:image xlink:href="Pictures/100000000000001D0000002107FB226D3348D4B1.jpg" xlink:type="simple" xlink:show="embed" xlink:actuate="onLoad" draw:mime-type="image/jpeg"><text:p/></draw:image></draw:frame><draw:frame text:anchor-type="char" draw:z-index="386" draw:style-name="gr1" draw:text-style-name="P3" svg:width="0.828cm" svg:height="0.327cm" svg:x="4.743cm" svg:y="13.843cm"><draw:image xlink:href="Pictures/100000000000004A0000001D560BED1C99ADA617.jpg" xlink:type="simple" xlink:show="embed" xlink:actuate="onLoad" draw:mime-type="image/jpeg"><text:p/></draw:image></draw:frame><draw:frame text:anchor-type="char" draw:z-index="385" draw:style-name="gr1" draw:text-style-name="P3" svg:width="1.103cm" svg:height="0.359cm" svg:x="4.897cm" svg:y="13.809cm"><draw:image xlink:href="Pictures/10000000000000620000002077EDDE250A1D570E.jpg" xlink:type="simple" xlink:show="embed" xlink:actuate="onLoad" draw:mime-type="image/jpeg"><text:p/></draw:image></draw:frame><draw:frame text:anchor-type="char" draw:z-index="384" draw:style-name="gr1" draw:text-style-name="P3" svg:width="0.9cm" svg:height="0.359cm" svg:x="5.888cm" svg:y="13.809cm"><draw:image xlink:href="Pictures/10000000000000500000002035B48184D25A58FA.jpg" xlink:type="simple" xlink:show="embed" xlink:actuate="onLoad" draw:mime-type="image/jpeg"><text:p/></draw:image></draw:frame><draw:frame text:anchor-type="char" draw:z-index="383" draw:style-name="gr1" draw:text-style-name="P3" svg:width="0.468cm" svg:height="0.362cm" svg:x="6.86cm" svg:y="13.806cm"><draw:image xlink:href="Pictures/100000000000002A0000002181E6C32144403B73.jpg" xlink:type="simple" xlink:show="embed" xlink:actuate="onLoad" draw:mime-type="image/jpeg"><text:p/></draw:image></draw:frame><draw:frame text:anchor-type="char" draw:z-index="382" draw:style-name="gr1" draw:text-style-name="P3" svg:width="0.405cm" svg:height="0.274cm" svg:x="7.4cm" svg:y="13.894cm"><draw:image xlink:href="Pictures/1000000000000024000000190DF2401D7DFFC856.jpg" xlink:type="simple" xlink:show="embed" xlink:actuate="onLoad" draw:mime-type="image/jpeg"><text:p/></draw:image></draw:frame><draw:frame text:anchor-type="char" draw:z-index="381" draw:style-name="gr1" draw:text-style-name="P3" svg:width="0.412cm" svg:height="0.274cm" svg:x="7.571cm" svg:y="13.894cm"><draw:image xlink:href="Pictures/10000000000000250000001996DE6AE101123011.jpg" xlink:type="simple" xlink:show="embed" xlink:actuate="onLoad" draw:mime-type="image/jpeg"><text:p/></draw:image></draw:frame><draw:frame text:anchor-type="char" draw:z-index="380" draw:style-name="gr1" draw:text-style-name="P3" svg:width="0.819cm" svg:height="0.362cm" svg:x="8.052cm" svg:y="13.806cm"><draw:image xlink:href="Pictures/10000000000000490000002152E72E5D3246EEE3.jpg" xlink:type="simple" xlink:show="embed" xlink:actuate="onLoad" draw:mime-type="image/jpeg"><text:p/></draw:image></draw:frame><draw:frame text:anchor-type="char" draw:z-index="379" draw:style-name="gr1" draw:text-style-name="P3" svg:width="0.839cm" svg:height="0.327cm" svg:x="8.28cm" svg:y="13.843cm"><draw:image xlink:href="Pictures/100000000000004B0000001D547C0DE0E3863F1E.jpg" xlink:type="simple" xlink:show="embed" xlink:actuate="onLoad" draw:mime-type="image/jpeg"><text:p/></draw:image></draw:frame><draw:frame text:anchor-type="char" draw:z-index="378" draw:style-name="gr1" draw:text-style-name="P3" svg:width="0.888cm" svg:height="0.352cm" svg:x="9.192cm" svg:y="13.817cm"><draw:image xlink:href="Pictures/100000000000004F000000205F09CC75C6C6C0C9.jpg" xlink:type="simple" xlink:show="embed" xlink:actuate="onLoad" draw:mime-type="image/jpeg"><text:p/></draw:image></draw:frame><draw:frame text:anchor-type="char" draw:z-index="377" draw:style-name="gr1" draw:text-style-name="P3" svg:width="0.327cm" svg:height="0.352cm" svg:x="10.079cm" svg:y="13.817cm"><draw:image xlink:href="Pictures/100000000000001D00000020BC0EDA08DC1D89A5.jpg" xlink:type="simple" xlink:show="embed" xlink:actuate="onLoad" draw:mime-type="image/jpeg"><text:p/></draw:image></draw:frame><draw:frame text:anchor-type="char" draw:z-index="376" draw:style-name="gr1" draw:text-style-name="P3" svg:width="0.632cm" svg:height="0.352cm" svg:x="10.171cm" svg:y="13.817cm"><draw:image xlink:href="Pictures/1000000000000038000000203CCFFF2BACD85C6E.jpg" xlink:type="simple" xlink:show="embed" xlink:actuate="onLoad" draw:mime-type="image/jpeg"><text:p/></draw:image></draw:frame><draw:frame text:anchor-type="char" draw:z-index="375" draw:style-name="gr1" draw:text-style-name="P3" svg:width="0.883cm" svg:height="0.352cm" svg:x="10.474cm" svg:y="13.817cm"><draw:image xlink:href="Pictures/100000000000004F00000020173FD8AA03971CFD.jpg" xlink:type="simple" xlink:show="embed" xlink:actuate="onLoad" draw:mime-type="image/jpeg"><text:p/></draw:image></draw:frame><draw:frame text:anchor-type="char" draw:z-index="374" draw:style-name="gr1" draw:text-style-name="P3" svg:width="0.863cm" svg:height="0.352cm" svg:x="11.044cm" svg:y="13.817cm"><draw:image xlink:href="Pictures/100000000000004D00000020AD8767748CDEAF48.jpg" xlink:type="simple" xlink:show="embed" xlink:actuate="onLoad" draw:mime-type="image/jpeg"><text:p/></draw:image></draw:frame><draw:frame text:anchor-type="char" draw:z-index="373" draw:style-name="gr1" draw:text-style-name="P3" svg:width="0.488cm" svg:height="0.343cm" svg:x="11.994cm" svg:y="13.822cm"><draw:image xlink:href="Pictures/100000000000002C0000001F9855DC3846814FAB.jpg" xlink:type="simple" xlink:show="embed" xlink:actuate="onLoad" draw:mime-type="image/jpeg"><text:p/></draw:image></draw:frame><draw:frame text:anchor-type="char" draw:z-index="372" draw:style-name="gr1" draw:text-style-name="P3" svg:width="0.745cm" svg:height="0.343cm" svg:x="12.541cm" svg:y="13.822cm"><draw:image xlink:href="Pictures/10000000000000420000001F1F1A62891E530CF8.jpg" xlink:type="simple" xlink:show="embed" xlink:actuate="onLoad" draw:mime-type="image/jpeg"><text:p/></draw:image></draw:frame><draw:frame text:anchor-type="char" draw:z-index="371" draw:style-name="gr1" draw:text-style-name="P3" svg:width="0.996cm" svg:height="0.352cm" svg:x="12.772cm" svg:y="13.817cm"><draw:image xlink:href="Pictures/10000000000000590000002010F10E05FB28A457.jpg" xlink:type="simple" xlink:show="embed" xlink:actuate="onLoad" draw:mime-type="image/jpeg"><text:p/></draw:image></draw:frame><draw:frame text:anchor-type="char" draw:z-index="370" draw:style-name="gr1" draw:text-style-name="P3" svg:width="0.69cm" svg:height="0.352cm" svg:x="13.533cm" svg:y="13.817cm"><draw:image xlink:href="Pictures/100000000000003E000000209B2DE71E3396A027.jpg" xlink:type="simple" xlink:show="embed" xlink:actuate="onLoad" draw:mime-type="image/jpeg"><text:p/></draw:image></draw:frame><draw:frame text:anchor-type="char" draw:z-index="369" draw:style-name="gr1" draw:text-style-name="P3" svg:width="0.888cm" svg:height="0.343cm" svg:x="13.751cm" svg:y="13.822cm"><draw:image xlink:href="Pictures/100000000000004F0000001FE0783117256504EC.jpg" xlink:type="simple" xlink:show="embed" xlink:actuate="onLoad" draw:mime-type="image/jpeg"><text:p/></draw:image></draw:frame><draw:frame text:anchor-type="char" draw:z-index="368" draw:style-name="gr1" draw:text-style-name="P3" svg:width="0.743cm" svg:height="0.352cm" svg:x="14.423cm" svg:y="13.817cm"><draw:image xlink:href="Pictures/1000000000000042000000208508DCE2C3AFBB7F.jpg" xlink:type="simple" xlink:show="embed" xlink:actuate="onLoad" draw:mime-type="image/jpeg"><text:p/></draw:image></draw:frame><draw:frame text:anchor-type="char" draw:z-index="367" draw:style-name="gr1" draw:text-style-name="P3" svg:width="0.643cm" svg:height="0.352cm" svg:x="14.893cm" svg:y="13.817cm"><draw:image xlink:href="Pictures/10000000000000390000002009666F646BAB43D9.jpg" xlink:type="simple" xlink:show="embed" xlink:actuate="onLoad" draw:mime-type="image/jpeg"><text:p/></draw:image></draw:frame><draw:frame text:anchor-type="char" draw:z-index="366" draw:style-name="gr1" draw:text-style-name="P3" svg:width="0.279cm" svg:height="0.343cm" svg:x="15.577cm" svg:y="13.822cm"><draw:image xlink:href="Pictures/10000000000000190000001F6BF84F31EC836ABD.jpg" xlink:type="simple" xlink:show="embed" xlink:actuate="onLoad" draw:mime-type="image/jpeg"><text:p/></draw:image></draw:frame><draw:frame text:anchor-type="char" draw:z-index="365" draw:style-name="gr1" draw:text-style-name="P3" svg:width="1.163cm" svg:height="0.352cm" svg:x="15.9cm" svg:y="13.817cm"><draw:image xlink:href="Pictures/1000000000000067000000207F092AC8B6189A50.jpg" xlink:type="simple" xlink:show="embed" xlink:actuate="onLoad" draw:mime-type="image/jpeg"><text:p/></draw:image></draw:frame><draw:frame text:anchor-type="char" draw:z-index="364" draw:style-name="gr1" draw:text-style-name="P3" svg:width="0.528cm" svg:height="0.352cm" svg:x="16.826cm" svg:y="13.817cm"><draw:image xlink:href="Pictures/100000000000002F000000208F52D6DE9AE439FC.jpg" xlink:type="simple" xlink:show="embed" xlink:actuate="onLoad" draw:mime-type="image/jpeg"><text:p/></draw:image></draw:frame><draw:frame text:anchor-type="char" draw:z-index="363" draw:style-name="gr1" draw:text-style-name="P3" svg:width="0.313cm" svg:height="0.343cm" svg:x="17.413cm" svg:y="13.822cm"><draw:image xlink:href="Pictures/100000000000001C0000001FB007A5F02A48F8AA.jpg" xlink:type="simple" xlink:show="embed" xlink:actuate="onLoad" draw:mime-type="image/jpeg"><text:p/></draw:image></draw:frame><draw:frame text:anchor-type="char" draw:z-index="362" draw:style-name="gr1" draw:text-style-name="P3" svg:width="0.475cm" svg:height="0.343cm" svg:x="17.799cm" svg:y="13.822cm"><draw:image xlink:href="Pictures/100000000000002B0000001F2844185DEDD0A3E2.jpg" xlink:type="simple" xlink:show="embed" xlink:actuate="onLoad" draw:mime-type="image/jpeg"><text:p/></draw:image></draw:frame><draw:frame text:anchor-type="char" draw:z-index="361" draw:style-name="gr1" draw:text-style-name="P3" svg:width="0.103cm" svg:height="0.343cm" svg:x="1.882cm" svg:y="14.351cm"><draw:image xlink:href="Pictures/100000000000000A0000001F81AF7CAF0066F0BB.jpg" xlink:type="simple" xlink:show="embed" xlink:actuate="onLoad" draw:mime-type="image/jpeg"><text:p/></draw:image></draw:frame><draw:frame text:anchor-type="char" draw:z-index="360" draw:style-name="gr1" draw:text-style-name="P3" svg:width="0.29cm" svg:height="0.343cm" svg:x="1.986cm" svg:y="14.351cm"><draw:image xlink:href="Pictures/100000000000001A0000001F40F311EA0A30C61B.jpg" xlink:type="simple" xlink:show="embed" xlink:actuate="onLoad" draw:mime-type="image/jpeg"><text:p/></draw:image></draw:frame><draw:frame text:anchor-type="char" draw:z-index="359" draw:style-name="gr1" draw:text-style-name="P3" svg:width="1.063cm" svg:height="0.352cm" svg:x="2.275cm" svg:y="14.346cm"><draw:image xlink:href="Pictures/100000000000005E0000002081B3C620EF12D26D.jpg" xlink:type="simple" xlink:show="embed" xlink:actuate="onLoad" draw:mime-type="image/jpeg"><text:p/></draw:image></draw:frame><draw:frame text:anchor-type="char" draw:z-index="358" draw:style-name="gr1" draw:text-style-name="P3" svg:width="0.847cm" svg:height="0.352cm" svg:x="2.99cm" svg:y="14.346cm"><draw:image xlink:href="Pictures/100000000000004B0000002098182A02F9986EBD.jpg" xlink:type="simple" xlink:show="embed" xlink:actuate="onLoad" draw:mime-type="image/jpeg"><text:p/></draw:image></draw:frame><draw:frame text:anchor-type="char" draw:z-index="357" draw:style-name="gr1" draw:text-style-name="P3" svg:width="0.929cm" svg:height="0.435cm" svg:x="3.307cm" svg:y="14.265cm"><draw:image xlink:href="Pictures/100000000000005300000027EB38015A804824F9.jpg" xlink:type="simple" xlink:show="embed" xlink:actuate="onLoad" draw:mime-type="image/jpeg"><text:p/></draw:image></draw:frame><draw:frame text:anchor-type="char" draw:z-index="356" draw:style-name="gr1" draw:text-style-name="P3" svg:width="0.6cm" svg:height="0.435cm" svg:x="3.907cm" svg:y="14.265cm"><draw:image xlink:href="Pictures/100000000000003600000027F713D45413D451C1.jpg" xlink:type="simple" xlink:show="embed" xlink:actuate="onLoad" draw:mime-type="image/jpeg"><text:p/></draw:image></draw:frame><draw:frame text:anchor-type="char" draw:z-index="355" draw:style-name="gr1" draw:text-style-name="P3" svg:width="0.488cm" svg:height="0.435cm" svg:x="4.613cm" svg:y="14.265cm"><draw:image xlink:href="Pictures/100000000000002C0000002758D96EE14A11055E.jpg" xlink:type="simple" xlink:show="embed" xlink:actuate="onLoad" draw:mime-type="image/jpeg"><text:p/></draw:image></draw:frame><draw:frame text:anchor-type="char" draw:z-index="354" draw:style-name="gr1" draw:text-style-name="P3" svg:width="0.705cm" svg:height="0.435cm" svg:x="4.826cm" svg:y="14.265cm"><draw:image xlink:href="Pictures/100000000000003F000000278FECF32A12545A10.jpg" xlink:type="simple" xlink:show="embed" xlink:actuate="onLoad" draw:mime-type="image/jpeg"><text:p/></draw:image></draw:frame><draw:frame text:anchor-type="char" draw:z-index="353" draw:style-name="gr1" draw:text-style-name="P3" svg:width="0.807cm" svg:height="0.352cm" svg:x="5.318cm" svg:y="14.346cm"><draw:image xlink:href="Pictures/10000000000000480000002027BB48B8CAE15851.jpg" xlink:type="simple" xlink:show="embed" xlink:actuate="onLoad" draw:mime-type="image/jpeg"><text:p/></draw:image></draw:frame><draw:frame text:anchor-type="char" draw:z-index="352" draw:style-name="gr1" draw:text-style-name="P3" svg:width="0.488cm" svg:height="0.343cm" svg:x="6.202cm" svg:y="14.351cm"><draw:image xlink:href="Pictures/100000000000002C0000001F9855DC3846814FAB.jpg" xlink:type="simple" xlink:show="embed" xlink:actuate="onLoad" draw:mime-type="image/jpeg"><text:p/></draw:image></draw:frame><draw:frame text:anchor-type="char" draw:z-index="351" draw:style-name="gr1" draw:text-style-name="P3" svg:width="1.08cm" svg:height="0.352cm" svg:x="6.757cm" svg:y="14.346cm"><draw:image xlink:href="Pictures/100000000000006000000020BB48845469052ABC.jpg" xlink:type="simple" xlink:show="embed" xlink:actuate="onLoad" draw:mime-type="image/jpeg"><text:p/></draw:image></draw:frame><draw:frame text:anchor-type="char" draw:z-index="350" draw:style-name="gr1" draw:text-style-name="P3" svg:width="0.616cm" svg:height="0.343cm" svg:x="7.525cm" svg:y="14.351cm"><draw:image xlink:href="Pictures/10000000000000370000001FDC37F932808C485B.jpg" xlink:type="simple" xlink:show="embed" xlink:actuate="onLoad" draw:mime-type="image/jpeg"><text:p/></draw:image></draw:frame><draw:frame text:anchor-type="char" draw:z-index="349" draw:style-name="gr1" draw:text-style-name="P3" svg:width="0.655cm" svg:height="0.398cm" svg:x="8.038cm" svg:y="14.346cm"><draw:image xlink:href="Pictures/100000000000003A00000024A116EA471C928F01.jpg" xlink:type="simple" xlink:show="embed" xlink:actuate="onLoad" draw:mime-type="image/jpeg"><text:p/></draw:image></draw:frame><draw:frame text:anchor-type="char" draw:z-index="348" draw:style-name="gr1" draw:text-style-name="P3" svg:width="0.652cm" svg:height="0.274cm" svg:x="8.77cm" svg:y="14.423cm"><draw:image xlink:href="Pictures/100000000000003A000000196E64E1137AFDDFA6.jpg" xlink:type="simple" xlink:show="embed" xlink:actuate="onLoad" draw:mime-type="image/jpeg"><text:p/></draw:image></draw:frame><draw:frame text:anchor-type="char" draw:z-index="347" draw:style-name="gr1" draw:text-style-name="P3" svg:width="0.361cm" svg:height="0.352cm" svg:x="9.502cm" svg:y="14.346cm"><draw:image xlink:href="Pictures/10000000000000200000002039ED8D73B11BEDB1.jpg" xlink:type="simple" xlink:show="embed" xlink:actuate="onLoad" draw:mime-type="image/jpeg"><text:p/></draw:image></draw:frame><draw:frame text:anchor-type="char" draw:z-index="346" draw:style-name="gr1" draw:text-style-name="P3" svg:width="0.209cm" svg:height="0.343cm" svg:x="9.864cm" svg:y="14.351cm"><draw:image xlink:href="Pictures/10000000000000130000001FB6E3C900D4B890E7.jpg" xlink:type="simple" xlink:show="embed" xlink:actuate="onLoad" draw:mime-type="image/jpeg"><text:p/></draw:image></draw:frame><draw:frame text:anchor-type="char" draw:z-index="345" draw:style-name="gr1" draw:text-style-name="P3" svg:width="1.701cm" svg:height="0.352cm" svg:x="10.146cm" svg:y="14.346cm"><draw:image xlink:href="Pictures/1000000000000097000000201F1FBF84DA888CCB.jpg" xlink:type="simple" xlink:show="embed" xlink:actuate="onLoad" draw:mime-type="image/jpeg"><text:p/></draw:image></draw:frame><draw:frame text:anchor-type="char" draw:z-index="344" draw:style-name="gr1" draw:text-style-name="P3" svg:width="1.758cm" svg:height="0.352cm" svg:x="10.347cm" svg:y="14.346cm"><draw:image xlink:href="Pictures/100000000000009C0000002051AC53134B1EBE4B.jpg" xlink:type="simple" xlink:show="embed" xlink:actuate="onLoad" draw:mime-type="image/jpeg"><text:p/></draw:image></draw:frame><draw:frame text:anchor-type="char" draw:z-index="343" draw:style-name="gr1" draw:text-style-name="P3" svg:width="0.255cm" svg:height="0.357cm" svg:x="12.178cm" svg:y="14.429cm"><draw:image xlink:href="Pictures/1000000000000017000000200EDEB5537641E0FA.jpg" xlink:type="simple" xlink:show="embed" xlink:actuate="onLoad" draw:mime-type="image/jpeg"><text:p/></draw:image></draw:frame><draw:frame text:anchor-type="char" draw:z-index="342" draw:style-name="gr1" draw:text-style-name="P3" svg:width="0.491cm" svg:height="0.362cm" svg:x="12.487cm" svg:y="14.335cm"><draw:image xlink:href="Pictures/100000000000002C00000021D7BDBC71101F3F43.jpg" xlink:type="simple" xlink:show="embed" xlink:actuate="onLoad" draw:mime-type="image/jpeg"><text:p/></draw:image></draw:frame><draw:frame text:anchor-type="char" draw:z-index="341" draw:style-name="gr1" draw:text-style-name="P3" svg:width="0.682cm" svg:height="0.359cm" svg:x="12.714cm" svg:y="14.339cm"><draw:image xlink:href="Pictures/100000000000003D000000200E857BA58797088D.jpg" xlink:type="simple" xlink:show="embed" xlink:actuate="onLoad" draw:mime-type="image/jpeg"><text:p/></draw:image></draw:frame><draw:frame text:anchor-type="char" draw:z-index="340" draw:style-name="gr1" draw:text-style-name="P3" svg:width="0.385cm" svg:height="0.359cm" svg:x="13.286cm" svg:y="14.339cm"><draw:image xlink:href="Pictures/10000000000000230000002060C296190DB23969.jpg" xlink:type="simple" xlink:show="embed" xlink:actuate="onLoad" draw:mime-type="image/jpeg"><text:p/></draw:image></draw:frame><draw:frame text:anchor-type="char" draw:z-index="339" draw:style-name="gr1" draw:text-style-name="P3" svg:width="0.299cm" svg:height="0.359cm" svg:x="13.559cm" svg:y="14.335cm"><draw:image xlink:href="Pictures/100000000000001B000000204AD48D3AD9E89823.jpg" xlink:type="simple" xlink:show="embed" xlink:actuate="onLoad" draw:mime-type="image/jpeg"><text:p/></draw:image></draw:frame><draw:frame text:anchor-type="char" draw:z-index="338" draw:style-name="gr1" draw:text-style-name="P3" svg:width="0.346cm" svg:height="0.359cm" svg:x="13.746cm" svg:y="14.339cm"><draw:image xlink:href="Pictures/100000000000001F00000020359D12E629BA6057.jpg" xlink:type="simple" xlink:show="embed" xlink:actuate="onLoad" draw:mime-type="image/jpeg"><text:p/></draw:image></draw:frame><draw:frame text:anchor-type="char" draw:z-index="337" draw:style-name="gr1" draw:text-style-name="P3" svg:width="0.449cm" svg:height="0.274cm" svg:x="14.164cm" svg:y="14.423cm"><draw:image xlink:href="Pictures/1000000000000028000000193F18623BC284A2E7.jpg" xlink:type="simple" xlink:show="embed" xlink:actuate="onLoad" draw:mime-type="image/jpeg"><text:p/></draw:image></draw:frame><draw:frame text:anchor-type="char" draw:z-index="336" draw:style-name="gr1" draw:text-style-name="P3" svg:width="0.465cm" svg:height="0.352cm" svg:x="14.693cm" svg:y="14.346cm"><draw:image xlink:href="Pictures/100000000000002A00000020BC4C965EADA491CA.jpg" xlink:type="simple" xlink:show="embed" xlink:actuate="onLoad" draw:mime-type="image/jpeg"><text:p/></draw:image></draw:frame><draw:frame text:anchor-type="char" draw:z-index="335" draw:style-name="gr1" draw:text-style-name="P3" svg:width="0.408cm" svg:height="0.362cm" svg:x="14.931cm" svg:y="14.335cm"><draw:image xlink:href="Pictures/1000000000000025000000216F66D001F126BAF9.jpg" xlink:type="simple" xlink:show="embed" xlink:actuate="onLoad" draw:mime-type="image/jpeg"><text:p/></draw:image></draw:frame><draw:frame text:anchor-type="char" draw:z-index="334" draw:style-name="gr1" draw:text-style-name="P3" svg:width="0.322cm" svg:height="0.362cm" svg:x="15.238cm" svg:y="14.335cm"><draw:image xlink:href="Pictures/100000000000001D0000002143FC40FCB4752A2E.jpg" xlink:type="simple" xlink:show="embed" xlink:actuate="onLoad" draw:mime-type="image/jpeg"><text:p/></draw:image></draw:frame><draw:frame text:anchor-type="char" draw:z-index="333" draw:style-name="gr1" draw:text-style-name="P3" svg:width="1.057cm" svg:height="0.362cm" svg:x="15.617cm" svg:y="14.335cm"><draw:image xlink:href="Pictures/100000000000005E00000021207C1A57A0C15A11.jpg" xlink:type="simple" xlink:show="embed" xlink:actuate="onLoad" draw:mime-type="image/jpeg"><text:p/></draw:image></draw:frame><draw:frame text:anchor-type="char" draw:z-index="332" draw:style-name="gr1" draw:text-style-name="P3" svg:width="0.542cm" svg:height="0.362cm" svg:x="16.45cm" svg:y="14.335cm"><draw:image xlink:href="Pictures/100000000000003000000021AE1A5DD1C2312BCB.jpg" xlink:type="simple" xlink:show="embed" xlink:actuate="onLoad" draw:mime-type="image/jpeg"><text:p/></draw:image></draw:frame><draw:frame text:anchor-type="char" draw:z-index="331" draw:style-name="gr1" draw:text-style-name="P3" svg:width="0.491cm" svg:height="0.362cm" svg:x="16.743cm" svg:y="14.335cm"><draw:image xlink:href="Pictures/100000000000002C00000021D7BDBC71101F3F43.jpg" xlink:type="simple" xlink:show="embed" xlink:actuate="onLoad" draw:mime-type="image/jpeg"><text:p/></draw:image></draw:frame><draw:frame text:anchor-type="char" draw:z-index="330" draw:style-name="gr1" draw:text-style-name="P3" svg:width="1.144cm" svg:height="0.392cm" svg:x="17.321cm" svg:y="14.351cm"><draw:image xlink:href="Pictures/100000000000006600000023EBBED611E2614532.jpg" xlink:type="simple" xlink:show="embed" xlink:actuate="onLoad" draw:mime-type="image/jpeg"><text:p/></draw:image></draw:frame><draw:frame text:anchor-type="char" draw:z-index="329" draw:style-name="gr1" draw:text-style-name="P3" svg:width="0.322cm" svg:height="0.392cm" svg:x="18.542cm" svg:y="14.351cm"><draw:image xlink:href="Pictures/100000000000001D00000023CFB106A1365924C3.jpg" xlink:type="simple" xlink:show="embed" xlink:actuate="onLoad" draw:mime-type="image/jpeg"><text:p/></draw:image></draw:frame><draw:frame text:anchor-type="char" draw:z-index="328" draw:style-name="gr1" draw:text-style-name="P3" svg:width="0.869cm" svg:height="0.352cm" svg:x="1.87cm" svg:y="14.875cm"><draw:image xlink:href="Pictures/100000000000004D0000002000A61E4C09CDCBF4.jpg" xlink:type="simple" xlink:show="embed" xlink:actuate="onLoad" draw:mime-type="image/jpeg"><text:p/></draw:image></draw:frame><draw:frame text:anchor-type="char" draw:z-index="327" draw:style-name="gr1" draw:text-style-name="P3" svg:width="0.87cm" svg:height="0.352cm" svg:x="2.073cm" svg:y="14.875cm"><draw:image xlink:href="Pictures/100000000000004D0000002067B6F01288945127.jpg" xlink:type="simple" xlink:show="embed" xlink:actuate="onLoad" draw:mime-type="image/jpeg"><text:p/></draw:image></draw:frame><draw:frame text:anchor-type="char" draw:z-index="326" draw:style-name="gr1" draw:text-style-name="P3" svg:width="0.175cm" svg:height="0.096cm" svg:x="3.027cm" svg:y="15.032cm"><draw:image xlink:href="Pictures/10000000000000100000000955A30FDD406E6511.jpg" xlink:type="simple" xlink:show="embed" xlink:actuate="onLoad" draw:mime-type="image/jpeg"><text:p/></draw:image></draw:frame><draw:frame text:anchor-type="char" draw:z-index="325" draw:style-name="gr1" draw:text-style-name="P3" svg:width="0.424cm" svg:height="0.352cm" svg:x="3.283cm" svg:y="14.875cm"><draw:image xlink:href="Pictures/10000000000000260000002086F982E31F71BDB9.jpg" xlink:type="simple" xlink:show="embed" xlink:actuate="onLoad" draw:mime-type="image/jpeg"><text:p/></draw:image></draw:frame><draw:frame text:anchor-type="char" draw:z-index="324" draw:style-name="gr1" draw:text-style-name="P3" svg:width="0.773cm" svg:height="0.327cm" svg:x="3.484cm" svg:y="14.901cm"><draw:image xlink:href="Pictures/10000000000000450000001D5A10D2908694AF4B.jpg" xlink:type="simple" xlink:show="embed" xlink:actuate="onLoad" draw:mime-type="image/jpeg"><text:p/></draw:image></draw:frame><draw:frame text:anchor-type="char" draw:z-index="323" draw:style-name="gr1" draw:text-style-name="P3" svg:width="0.616cm" svg:height="0.352cm" svg:x="4.336cm" svg:y="14.875cm"><draw:image xlink:href="Pictures/10000000000000370000002034FA110151D16021.jpg" xlink:type="simple" xlink:show="embed" xlink:actuate="onLoad" draw:mime-type="image/jpeg"><text:p/></draw:image></draw:frame><draw:frame text:anchor-type="char" draw:z-index="322" draw:style-name="gr1" draw:text-style-name="P3" svg:width="0.562cm" svg:height="0.272cm" svg:x="4.59cm" svg:y="14.954cm"><draw:image xlink:href="Pictures/100000000000003200000019C84AE066CF86BCA9.jpg" xlink:type="simple" xlink:show="embed" xlink:actuate="onLoad" draw:mime-type="image/jpeg"><text:p/></draw:image></draw:frame><draw:frame text:anchor-type="char" draw:z-index="321" draw:style-name="gr1" draw:text-style-name="P3" svg:width="0.495cm" svg:height="0.348cm" svg:x="5.23cm" svg:y="14.88cm"><draw:image xlink:href="Pictures/100000000000002C0000001F0FA225A0889D1F26.jpg" xlink:type="simple" xlink:show="embed" xlink:actuate="onLoad" draw:mime-type="image/jpeg"><text:p/></draw:image></draw:frame><draw:frame text:anchor-type="char" draw:z-index="320" draw:style-name="gr1" draw:text-style-name="P3" svg:width="0.839cm" svg:height="0.348cm" svg:x="5.784cm" svg:y="14.88cm"><draw:image xlink:href="Pictures/100000000000004B0000001FB9A953B45D9496F7.jpg" xlink:type="simple" xlink:show="embed" xlink:actuate="onLoad" draw:mime-type="image/jpeg"><text:p/></draw:image></draw:frame><draw:frame text:anchor-type="char" draw:z-index="319" draw:style-name="gr1" draw:text-style-name="P3" svg:width="0.459cm" svg:height="0.359cm" svg:x="6.382cm" svg:y="14.868cm"><draw:image xlink:href="Pictures/100000000000002900000020B553F9EE1E403A1A.jpg" xlink:type="simple" xlink:show="embed" xlink:actuate="onLoad" draw:mime-type="image/jpeg"><text:p/></draw:image></draw:frame><draw:frame text:anchor-type="char" draw:z-index="318" draw:style-name="gr1" draw:text-style-name="P3" svg:width="0.578cm" svg:height="0.368cm" svg:x="6.597cm" svg:y="14.861cm"><draw:image xlink:href="Pictures/100000000000003400000021C495E8A8B955FC35.jpg" xlink:type="simple" xlink:show="embed" xlink:actuate="onLoad" draw:mime-type="image/jpeg"><text:p/></draw:image></draw:frame><draw:frame text:anchor-type="char" draw:z-index="317" draw:style-name="gr1" draw:text-style-name="P3" svg:width="0.449cm" svg:height="0.368cm" svg:x="6.805cm" svg:y="14.861cm"><draw:image xlink:href="Pictures/100000000000002800000021495DCF703A2B359E.jpg" xlink:type="simple" xlink:show="embed" xlink:actuate="onLoad" draw:mime-type="image/jpeg"><text:p/></draw:image></draw:frame><draw:frame text:anchor-type="char" draw:z-index="316" draw:style-name="gr1" draw:text-style-name="P3" svg:width="0.442cm" svg:height="0.348cm" svg:x="1.882cm" svg:y="15.409cm"><draw:image xlink:href="Pictures/10000000000000280000001F9816FCE8B480D2D8.jpg" xlink:type="simple" xlink:show="embed" xlink:actuate="onLoad" draw:mime-type="image/jpeg"><text:p/></draw:image></draw:frame><draw:frame text:anchor-type="char" draw:z-index="315" draw:style-name="gr1" draw:text-style-name="P3" svg:width="0.664cm" svg:height="0.362cm" svg:x="2.092cm" svg:y="15.393cm"><draw:image xlink:href="Pictures/100000000000003B00000021B62D77F9162B486B.jpg" xlink:type="simple" xlink:show="embed" xlink:actuate="onLoad" draw:mime-type="image/jpeg"><text:p/></draw:image></draw:frame><draw:frame text:anchor-type="char" draw:z-index="314" draw:style-name="gr1" draw:text-style-name="P3" svg:width="0.671cm" svg:height="0.362cm" svg:x="2.302cm" svg:y="15.393cm"><draw:image xlink:href="Pictures/100000000000003C000000214A34CCD38B911541.jpg" xlink:type="simple" xlink:show="embed" xlink:actuate="onLoad" draw:mime-type="image/jpeg"><text:p/></draw:image></draw:frame><draw:frame text:anchor-type="char" draw:z-index="313" draw:style-name="gr1" draw:text-style-name="P3" svg:width="0.981cm" svg:height="0.327cm" svg:x="3.043cm" svg:y="15.431cm"><draw:image xlink:href="Pictures/10000000000000570000001D9AB6A5CDD35B77A0.jpg" xlink:type="simple" xlink:show="embed" xlink:actuate="onLoad" draw:mime-type="image/jpeg"><text:p/></draw:image></draw:frame><draw:frame text:anchor-type="char" draw:z-index="312" draw:style-name="gr1" draw:text-style-name="P3" svg:width="1.07cm" svg:height="0.327cm" svg:x="3.463cm" svg:y="15.431cm"><draw:image xlink:href="Pictures/100000000000005F0000001DD65580CB615F5641.jpg" xlink:type="simple" xlink:show="embed" xlink:actuate="onLoad" draw:mime-type="image/jpeg"><text:p/></draw:image></draw:frame><draw:frame text:anchor-type="char" draw:z-index="311" draw:style-name="gr1" draw:text-style-name="P3" svg:width="0.694cm" svg:height="0.327cm" svg:x="3.997cm" svg:y="15.431cm"><draw:image xlink:href="Pictures/100000000000003E0000001DF3E8E54F476BEE82.jpg" xlink:type="simple" xlink:show="embed" xlink:actuate="onLoad" draw:mime-type="image/jpeg"><text:p/></draw:image></draw:frame><draw:frame text:anchor-type="char" draw:z-index="310" draw:style-name="gr1" draw:text-style-name="P3" svg:width="0.652cm" svg:height="0.274cm" svg:x="4.747cm" svg:y="15.482cm"><draw:image xlink:href="Pictures/100000000000003A000000196E64E1137AFDDFA6.jpg" xlink:type="simple" xlink:show="embed" xlink:actuate="onLoad" draw:mime-type="image/jpeg"><text:p/></draw:image></draw:frame><draw:frame text:anchor-type="char" draw:z-index="309" draw:style-name="gr1" draw:text-style-name="P3" svg:width="0.318cm" svg:height="0.362cm" svg:x="5.479cm" svg:y="15.393cm"><draw:image xlink:href="Pictures/100000000000001D0000002107FB226D3348D4B1.jpg" xlink:type="simple" xlink:show="embed" xlink:actuate="onLoad" draw:mime-type="image/jpeg"><text:p/></draw:image></draw:frame><draw:frame text:anchor-type="char" draw:z-index="308" draw:style-name="gr1" draw:text-style-name="P3" svg:width="0.495cm" svg:height="0.348cm" svg:x="5.898cm" svg:y="15.409cm"><draw:image xlink:href="Pictures/100000000000002C0000001F0FA225A0889D1F26.jpg" xlink:type="simple" xlink:show="embed" xlink:actuate="onLoad" draw:mime-type="image/jpeg"><text:p/></draw:image></draw:frame><draw:frame text:anchor-type="char" draw:z-index="307" draw:style-name="gr1" draw:text-style-name="P3" svg:width="0.75cm" svg:height="0.451cm" svg:x="6.152cm" svg:y="15.393cm"><draw:image xlink:href="Pictures/10000000000000430000002829EC7BC162DBB75B.jpg" xlink:type="simple" xlink:show="embed" xlink:actuate="onLoad" draw:mime-type="image/jpeg"><text:p/></draw:image></draw:frame><draw:frame text:anchor-type="char" draw:z-index="306" draw:style-name="gr1" draw:text-style-name="P3" svg:width="0.879cm" svg:height="0.451cm" svg:x="6.451cm" svg:y="15.393cm"><draw:image xlink:href="Pictures/100000000000004E00000028C21DCC224CCEC33B.jpg" xlink:type="simple" xlink:show="embed" xlink:actuate="onLoad" draw:mime-type="image/jpeg"><text:p/></draw:image></draw:frame><draw:frame text:anchor-type="char" draw:z-index="305" draw:style-name="gr1" draw:text-style-name="P3" svg:width="0.491cm" svg:height="0.362cm" svg:x="7.078cm" svg:y="15.393cm"><draw:image xlink:href="Pictures/100000000000002C00000021D7BDBC71101F3F43.jpg" xlink:type="simple" xlink:show="embed" xlink:actuate="onLoad" draw:mime-type="image/jpeg"><text:p/></draw:image></draw:frame><draw:frame text:anchor-type="char" draw:z-index="304" draw:style-name="gr1" draw:text-style-name="P3" svg:width="0.468cm" svg:height="0.362cm" svg:x="7.639cm" svg:y="15.393cm"><draw:image xlink:href="Pictures/100000000000002A0000002181E6C32144403B73.jpg" xlink:type="simple" xlink:show="embed" xlink:actuate="onLoad" draw:mime-type="image/jpeg"><text:p/></draw:image></draw:frame><draw:frame text:anchor-type="char" draw:z-index="303" draw:style-name="gr1" draw:text-style-name="P3" svg:width="1.292cm" svg:height="0.348cm" svg:x="8.195cm" svg:y="15.409cm"><draw:image xlink:href="Pictures/10000000000000730000001F3B895DF0F116C739.jpg" xlink:type="simple" xlink:show="embed" xlink:actuate="onLoad" draw:mime-type="image/jpeg"><text:p/></draw:image></draw:frame><draw:frame text:anchor-type="char" draw:z-index="302" draw:style-name="gr1" draw:text-style-name="P3" svg:width="1.398cm" svg:height="0.369cm" svg:x="8.408cm" svg:y="15.388cm"><draw:image xlink:href="Pictures/100000000000007C000000217BCE37A8AD8D4187.jpg" xlink:type="simple" xlink:show="embed" xlink:actuate="onLoad" draw:mime-type="image/jpeg"><text:p/></draw:image></draw:frame><draw:frame text:anchor-type="char" draw:z-index="301" draw:style-name="gr1" draw:text-style-name="P3" svg:width="0.472cm" svg:height="0.369cm" svg:x="9.543cm" svg:y="15.388cm"><draw:image xlink:href="Pictures/100000000000002A00000021367AF1C6C8753337.jpg" xlink:type="simple" xlink:show="embed" xlink:actuate="onLoad" draw:mime-type="image/jpeg"><text:p/></draw:image></draw:frame><draw:frame text:anchor-type="char" draw:z-index="300" draw:style-name="gr1" draw:text-style-name="P3" svg:width="0.468cm" svg:height="0.362cm" svg:x="10.097cm" svg:y="15.393cm"><draw:image xlink:href="Pictures/100000000000002A0000002181E6C32144403B73.jpg" xlink:type="simple" xlink:show="embed" xlink:actuate="onLoad" draw:mime-type="image/jpeg"><text:p/></draw:image></draw:frame><draw:frame text:anchor-type="char" draw:z-index="299" draw:style-name="gr1" draw:text-style-name="P3" svg:width="1.011cm" svg:height="0.348cm" svg:x="10.652cm" svg:y="15.409cm"><draw:image xlink:href="Pictures/100000000000005A0000001FB0A3DD54F5998A72.jpg" xlink:type="simple" xlink:show="embed" xlink:actuate="onLoad" draw:mime-type="image/jpeg"><text:p/></draw:image></draw:frame><draw:frame text:anchor-type="char" draw:z-index="298" draw:style-name="gr1" draw:text-style-name="P3" svg:width="0.449cm" svg:height="0.274cm" svg:x="11.733cm" svg:y="15.482cm"><draw:image xlink:href="Pictures/1000000000000028000000193F18623BC284A2E7.jpg" xlink:type="simple" xlink:show="embed" xlink:actuate="onLoad" draw:mime-type="image/jpeg"><text:p/></draw:image></draw:frame><draw:frame text:anchor-type="char" draw:z-index="297" draw:style-name="gr1" draw:text-style-name="P3" svg:width="0.318cm" svg:height="0.362cm" svg:x="12.261cm" svg:y="15.393cm"><draw:image xlink:href="Pictures/100000000000001D0000002107FB226D3348D4B1.jpg" xlink:type="simple" xlink:show="embed" xlink:actuate="onLoad" draw:mime-type="image/jpeg"><text:p/></draw:image></draw:frame><draw:frame text:anchor-type="char" draw:z-index="296" draw:style-name="gr1" draw:text-style-name="P3" svg:width="1.14cm" svg:height="0.274cm" svg:x="12.665cm" svg:y="15.482cm"><draw:image xlink:href="Pictures/100000000000006600000019AFD4828037BE3F11.jpg" xlink:type="simple" xlink:show="embed" xlink:actuate="onLoad" draw:mime-type="image/jpeg"><text:p/></draw:image></draw:frame><draw:frame text:anchor-type="char" draw:z-index="295" draw:style-name="gr1" draw:text-style-name="P3" svg:width="0.318cm" svg:height="0.362cm" svg:x="13.877cm" svg:y="15.393cm"><draw:image xlink:href="Pictures/100000000000001D0000002107FB226D3348D4B1.jpg" xlink:type="simple" xlink:show="embed" xlink:actuate="onLoad" draw:mime-type="image/jpeg"><text:p/></draw:image></draw:frame><draw:frame text:anchor-type="char" draw:z-index="294" draw:style-name="gr1" draw:text-style-name="P3" svg:width="0.638cm" svg:height="0.362cm" svg:x="14.092cm" svg:y="15.393cm"><draw:image xlink:href="Pictures/1000000000000039000000211940E8F349B917CB.jpg" xlink:type="simple" xlink:show="embed" xlink:actuate="onLoad" draw:mime-type="image/jpeg"><text:p/></draw:image></draw:frame><draw:frame text:anchor-type="char" draw:z-index="293" draw:style-name="gr1" draw:text-style-name="P3" svg:width="0.911cm" svg:height="0.369cm" svg:x="14.173cm" svg:y="15.388cm"><draw:image xlink:href="Pictures/100000000000005100000021AB1D64288E6954E2.jpg" xlink:type="simple" xlink:show="embed" xlink:actuate="onLoad" draw:mime-type="image/jpeg"><text:p/></draw:image></draw:frame><draw:frame text:anchor-type="char" draw:z-index="292" draw:style-name="gr1" draw:text-style-name="P3" svg:width="0.689cm" svg:height="0.369cm" svg:x="14.7cm" svg:y="15.388cm"><draw:image xlink:href="Pictures/100000000000003D000000219DA9A17958823020.jpg" xlink:type="simple" xlink:show="embed" xlink:actuate="onLoad" draw:mime-type="image/jpeg"><text:p/></draw:image></draw:frame><draw:frame text:anchor-type="char" draw:z-index="291" draw:style-name="gr1" draw:text-style-name="P3" svg:width="0.526cm" svg:height="0.359cm" svg:x="15.277cm" svg:y="15.397cm"><draw:image xlink:href="Pictures/100000000000002F0000002018B594610599CEE3.jpg" xlink:type="simple" xlink:show="embed" xlink:actuate="onLoad" draw:mime-type="image/jpeg"><text:p/></draw:image></draw:frame><draw:frame text:anchor-type="char" draw:z-index="290" draw:style-name="gr1" draw:text-style-name="P3" svg:width="0.523cm" svg:height="0.274cm" svg:x="15.362cm" svg:y="15.482cm"><draw:image xlink:href="Pictures/100000000000002F00000019A7F6FE596611EA5A.jpg" xlink:type="simple" xlink:show="embed" xlink:actuate="onLoad" draw:mime-type="image/jpeg"><text:p/></draw:image></draw:frame><draw:frame text:anchor-type="char" draw:z-index="289" draw:style-name="gr1" draw:text-style-name="P3" svg:width="0.491cm" svg:height="0.447cm" svg:x="15.96cm" svg:y="15.393cm"><draw:image xlink:href="Pictures/100000000000002C0000002876596A58D72EE434.jpg" xlink:type="simple" xlink:show="embed" xlink:actuate="onLoad" draw:mime-type="image/jpeg"><text:p/></draw:image></draw:frame><draw:frame text:anchor-type="char" draw:z-index="288" draw:style-name="gr1" draw:text-style-name="P3" svg:width="0.835cm" svg:height="0.447cm" svg:x="16.201cm" svg:y="15.393cm"><draw:image xlink:href="Pictures/100000000000004A00000028A7E72B2A112C98D1.jpg" xlink:type="simple" xlink:show="embed" xlink:actuate="onLoad" draw:mime-type="image/jpeg"><text:p/></draw:image></draw:frame><draw:frame text:anchor-type="char" draw:z-index="287" draw:style-name="gr1" draw:text-style-name="P3" svg:width="0.807cm" svg:height="0.436cm" svg:x="16.658cm" svg:y="15.406cm"><draw:image xlink:href="Pictures/1000000000000048000000278BA734046F360B8F.jpg" xlink:type="simple" xlink:show="embed" xlink:actuate="onLoad" draw:mime-type="image/jpeg"><text:p/></draw:image></draw:frame><draw:frame text:anchor-type="char" draw:z-index="286" draw:style-name="gr1" draw:text-style-name="P3" svg:width="0.736cm" svg:height="0.274cm" svg:x="17.24cm" svg:y="15.482cm"><draw:image xlink:href="Pictures/1000000000000042000000197501BD4BC2C6EEC6.jpg" xlink:type="simple" xlink:show="embed" xlink:actuate="onLoad" draw:mime-type="image/jpeg"><text:p/></draw:image></draw:frame><draw:frame text:anchor-type="char" draw:z-index="285" draw:style-name="gr1" draw:text-style-name="P3" svg:width="0.835cm" svg:height="0.274cm" svg:x="17.452cm" svg:y="15.482cm"><draw:image xlink:href="Pictures/100000000000004A0000001932A58AD48E2DA0F1.jpg" xlink:type="simple" xlink:show="embed" xlink:actuate="onLoad" draw:mime-type="image/jpeg"><text:p/></draw:image></draw:frame><draw:frame text:anchor-type="char" draw:z-index="284" draw:style-name="gr1" draw:text-style-name="P3" svg:width="0.486cm" svg:height="0.274cm" svg:x="18.173cm" svg:y="15.482cm"><draw:image xlink:href="Pictures/100000000000002B0000001913BA565C19EFA9ED.jpg" xlink:type="simple" xlink:show="embed" xlink:actuate="onLoad" draw:mime-type="image/jpeg"><text:p/></draw:image></draw:frame><draw:frame text:anchor-type="char" draw:z-index="283" draw:style-name="gr1" draw:text-style-name="P3" svg:width="0.294cm" svg:height="0.355cm" svg:x="1.882cm" svg:y="16.455cm"><draw:image xlink:href="Pictures/100000000000001A0000002071A02FFB32DC4FDE.jpg" xlink:type="simple" xlink:show="embed" xlink:actuate="onLoad" draw:mime-type="image/jpeg"><text:p/></draw:image></draw:frame><draw:frame text:anchor-type="char" draw:z-index="282" draw:style-name="gr1" draw:text-style-name="P3" svg:width="0.528cm" svg:height="0.359cm" svg:x="2.064cm" svg:y="16.455cm"><draw:image xlink:href="Pictures/100000000000002F000000205AEDD2C0C459198E.jpg" xlink:type="simple" xlink:show="embed" xlink:actuate="onLoad" draw:mime-type="image/jpeg"><text:p/></draw:image></draw:frame><draw:frame text:anchor-type="char" draw:z-index="281" draw:style-name="gr1" draw:text-style-name="P3" svg:width="0.414cm" svg:height="0.362cm" svg:x="2.367cm" svg:y="16.452cm"><draw:image xlink:href="Pictures/10000000000000250000002150C54D7C74974482.jpg" xlink:type="simple" xlink:show="embed" xlink:actuate="onLoad" draw:mime-type="image/jpeg"><text:p/></draw:image></draw:frame><draw:frame text:anchor-type="char" draw:z-index="280" draw:style-name="gr1" draw:text-style-name="P3" svg:width="0.537cm" svg:height="0.362cm" svg:x="2.669cm" svg:y="16.452cm"><draw:image xlink:href="Pictures/100000000000003000000021259583265AA689B4.jpg" xlink:type="simple" xlink:show="embed" xlink:actuate="onLoad" draw:mime-type="image/jpeg"><text:p/></draw:image></draw:frame><draw:frame text:anchor-type="char" draw:z-index="279" draw:style-name="gr1" draw:text-style-name="P3" svg:width="0.544cm" svg:height="0.362cm" svg:x="2.981cm" svg:y="16.452cm"><draw:image xlink:href="Pictures/100000000000003100000021E3B4CCDC10C8B466.jpg" xlink:type="simple" xlink:show="embed" xlink:actuate="onLoad" draw:mime-type="image/jpeg"><text:p/></draw:image></draw:frame><draw:frame text:anchor-type="char" draw:z-index="278" draw:style-name="gr1" draw:text-style-name="P3" svg:width="0.593cm" svg:height="0.348cm" svg:x="3.616cm" svg:y="16.468cm"><draw:image xlink:href="Pictures/10000000000000350000001FEB6537957AE6C7F0.jpg" xlink:type="simple" xlink:show="embed" xlink:actuate="onLoad" draw:mime-type="image/jpeg"><text:p/></draw:image></draw:frame><draw:frame text:anchor-type="char" draw:z-index="277" draw:style-name="gr1" draw:text-style-name="P3" svg:width="0.819cm" svg:height="0.362cm" svg:x="4.279cm" svg:y="16.452cm"><draw:image xlink:href="Pictures/10000000000000490000002152E72E5D3246EEE3.jpg" xlink:type="simple" xlink:show="embed" xlink:actuate="onLoad" draw:mime-type="image/jpeg"><text:p/></draw:image></draw:frame><draw:frame text:anchor-type="char" draw:z-index="276" draw:style-name="gr1" draw:text-style-name="P3" svg:width="0.757cm" svg:height="0.327cm" svg:x="4.505cm" svg:y="16.489cm"><draw:image xlink:href="Pictures/10000000000000440000001D83AE6F2B31684184.jpg" xlink:type="simple" xlink:show="embed" xlink:actuate="onLoad" draw:mime-type="image/jpeg"><text:p/></draw:image></draw:frame><draw:frame text:anchor-type="char" draw:z-index="275" draw:style-name="gr1" draw:text-style-name="P3" svg:width="0.456cm" svg:height="0.359cm" svg:x="5.346cm" svg:y="16.54cm"><draw:image xlink:href="Pictures/1000000000000029000000206F7ED5380B43C142.jpg" xlink:type="simple" xlink:show="embed" xlink:actuate="onLoad" draw:mime-type="image/jpeg"><text:p/></draw:image></draw:frame><draw:frame text:anchor-type="char" draw:z-index="274" draw:style-name="gr1" draw:text-style-name="P3" svg:width="0.765cm" svg:height="0.274cm" svg:x="5.562cm" svg:y="16.54cm"><draw:image xlink:href="Pictures/100000000000004400000019F7CF6DE0B08AFD36.jpg" xlink:type="simple" xlink:show="embed" xlink:actuate="onLoad" draw:mime-type="image/jpeg"><text:p/></draw:image></draw:frame><draw:frame text:anchor-type="char" draw:z-index="273" draw:style-name="gr1" draw:text-style-name="P3" svg:width="0.955cm" svg:height="0.274cm" svg:x="5.779cm" svg:y="16.54cm"><draw:image xlink:href="Pictures/100000000000005500000019EE94F9405A66E5A7.jpg" xlink:type="simple" xlink:show="embed" xlink:actuate="onLoad" draw:mime-type="image/jpeg"><text:p/></draw:image></draw:frame><draw:frame text:anchor-type="char" draw:z-index="272" draw:style-name="gr1" draw:text-style-name="P3" svg:width="0.698cm" svg:height="0.362cm" svg:x="6.509cm" svg:y="16.452cm"><draw:image xlink:href="Pictures/100000000000003E00000021427D447477FE3AE3.jpg" xlink:type="simple" xlink:show="embed" xlink:actuate="onLoad" draw:mime-type="image/jpeg"><text:p/></draw:image></draw:frame><draw:frame text:anchor-type="char" draw:z-index="271" draw:style-name="gr1" draw:text-style-name="P3" svg:width="0.334cm" svg:height="0.362cm" svg:x="7.285cm" svg:y="16.452cm"><draw:image xlink:href="Pictures/100000000000001E00000021452AB8D492C0BC98.jpg" xlink:type="simple" xlink:show="embed" xlink:actuate="onLoad" draw:mime-type="image/jpeg"><text:p/></draw:image></draw:frame><draw:frame text:anchor-type="char" draw:z-index="270" draw:style-name="gr1" draw:text-style-name="P3" svg:width="0.825cm" svg:height="0.362cm" svg:x="7.37cm" svg:y="16.452cm"><draw:image xlink:href="Pictures/100000000000004A000000213B10AC64EB945376.jpg" xlink:type="simple" xlink:show="embed" xlink:actuate="onLoad" draw:mime-type="image/jpeg"><text:p/></draw:image></draw:frame><draw:frame text:anchor-type="char" draw:z-index="269" draw:style-name="gr1" draw:text-style-name="P3" svg:width="0.675cm" svg:height="0.368cm" svg:x="7.814cm" svg:y="16.448cm"><draw:image xlink:href="Pictures/100000000000003C00000021CE1AB4E45791A08A.jpg" xlink:type="simple" xlink:show="embed" xlink:actuate="onLoad" draw:mime-type="image/jpeg"><text:p/></draw:image></draw:frame><draw:frame text:anchor-type="char" draw:z-index="268" draw:style-name="gr1" draw:text-style-name="P3" svg:width="0.775cm" svg:height="0.368cm" svg:x="8.237cm" svg:y="16.448cm"><draw:image xlink:href="Pictures/1000000000000045000000211E9834CE1E79B3F6.jpg" xlink:type="simple" xlink:show="embed" xlink:actuate="onLoad" draw:mime-type="image/jpeg"><text:p/></draw:image></draw:frame><draw:frame text:anchor-type="char" draw:z-index="267" draw:style-name="gr1" draw:text-style-name="P3" svg:width="1.05cm" svg:height="0.359cm" svg:x="8.461cm" svg:y="16.455cm"><draw:image xlink:href="Pictures/100000000000005D00000020B20A5EE975365A2E.jpg" xlink:type="simple" xlink:show="embed" xlink:actuate="onLoad" draw:mime-type="image/jpeg"><text:p/></draw:image></draw:frame><draw:frame text:anchor-type="char" draw:z-index="266" draw:style-name="gr1" draw:text-style-name="P3" svg:width="0.699cm" svg:height="0.359cm" svg:x="8.978cm" svg:y="16.455cm"><draw:image xlink:href="Pictures/100000000000003E0000002066FA229C405AB241.jpg" xlink:type="simple" xlink:show="embed" xlink:actuate="onLoad" draw:mime-type="image/jpeg"><text:p/></draw:image></draw:frame><draw:frame text:anchor-type="char" draw:z-index="265" draw:style-name="gr1" draw:text-style-name="P3" svg:width="0.255cm" svg:height="0.357cm" svg:x="9.731cm" svg:y="16.545cm"><draw:image xlink:href="Pictures/1000000000000017000000200EDEB5537641E0FA.jpg" xlink:type="simple" xlink:show="embed" xlink:actuate="onLoad" draw:mime-type="image/jpeg"><text:p/></draw:image></draw:frame><draw:frame text:anchor-type="char" draw:z-index="264" draw:style-name="gr1" draw:text-style-name="P3" svg:width="0.468cm" svg:height="0.362cm" svg:x="10.04cm" svg:y="16.452cm"><draw:image xlink:href="Pictures/100000000000002A0000002181E6C32144403B73.jpg" xlink:type="simple" xlink:show="embed" xlink:actuate="onLoad" draw:mime-type="image/jpeg"><text:p/></draw:image></draw:frame><draw:frame text:anchor-type="char" draw:z-index="263" draw:style-name="gr1" draw:text-style-name="P3" svg:width="0.981cm" svg:height="0.327cm" svg:x="10.578cm" svg:y="16.489cm"><draw:image xlink:href="Pictures/10000000000000570000001D9AB6A5CDD35B77A0.jpg" xlink:type="simple" xlink:show="embed" xlink:actuate="onLoad" draw:mime-type="image/jpeg"><text:p/></draw:image></draw:frame><draw:frame text:anchor-type="char" draw:z-index="262" draw:style-name="gr1" draw:text-style-name="P3" svg:width="1.186cm" svg:height="0.373cm" svg:x="10.998cm" svg:y="16.489cm"><draw:image xlink:href="Pictures/1000000000000069000000218DDF4D0C0491558E.jpg" xlink:type="simple" xlink:show="embed" xlink:actuate="onLoad" draw:mime-type="image/jpeg"><text:p/></draw:image></draw:frame><draw:frame text:anchor-type="char" draw:z-index="261" draw:style-name="gr1" draw:text-style-name="P3" svg:width="0.507cm" svg:height="0.369cm" svg:x="12.259cm" svg:y="16.447cm"><draw:image xlink:href="Pictures/100000000000002D000000212319AD8513047A1B.jpg" xlink:type="simple" xlink:show="embed" xlink:actuate="onLoad" draw:mime-type="image/jpeg"><text:p/></draw:image></draw:frame><draw:frame text:anchor-type="char" draw:z-index="260" draw:style-name="gr1" draw:text-style-name="P3" svg:width="1.003cm" svg:height="0.274cm" svg:x="12.823cm" svg:y="16.54cm"><draw:image xlink:href="Pictures/100000000000005900000019DAEBF41100E93177.jpg" xlink:type="simple" xlink:show="embed" xlink:actuate="onLoad" draw:mime-type="image/jpeg"><text:p/></draw:image></draw:frame><draw:frame text:anchor-type="char" draw:z-index="259" draw:style-name="gr1" draw:text-style-name="P3" svg:width="0.343cm" svg:height="0.362cm" svg:x="13.91cm" svg:y="16.452cm"><draw:image xlink:href="Pictures/100000000000001F0000002174CCB22A5875C4C7.jpg" xlink:type="simple" xlink:show="embed" xlink:actuate="onLoad" draw:mime-type="image/jpeg"><text:p/></draw:image></draw:frame><draw:frame text:anchor-type="char" draw:z-index="258" draw:style-name="gr1" draw:text-style-name="P3" svg:width="0.428cm" svg:height="0.274cm" svg:x="13.991cm" svg:y="16.54cm"><draw:image xlink:href="Pictures/100000000000002600000019CE0000591459A456.jpg" xlink:type="simple" xlink:show="embed" xlink:actuate="onLoad" draw:mime-type="image/jpeg"><text:p/></draw:image></draw:frame><draw:frame text:anchor-type="char" draw:z-index="257" draw:style-name="gr1" draw:text-style-name="P3" svg:width="0.611cm" svg:height="0.359cm" svg:x="14.503cm" svg:y="16.54cm"><draw:image xlink:href="Pictures/100000000000003700000020AFBA7C7638C1117C.jpg" xlink:type="simple" xlink:show="embed" xlink:actuate="onLoad" draw:mime-type="image/jpeg"><text:p/></draw:image></draw:frame><draw:frame text:anchor-type="char" draw:z-index="256" draw:style-name="gr1" draw:text-style-name="P3" svg:width="0.839cm" svg:height="0.359cm" svg:x="14.73cm" svg:y="16.54cm"><draw:image xlink:href="Pictures/100000000000004B000000205766E3CECB47A865.jpg" xlink:type="simple" xlink:show="embed" xlink:actuate="onLoad" draw:mime-type="image/jpeg"><text:p/></draw:image></draw:frame><draw:frame text:anchor-type="char" draw:z-index="255" draw:style-name="gr1" draw:text-style-name="P3" svg:width="0.579cm" svg:height="0.274cm" svg:x="15.307cm" svg:y="16.54cm"><draw:image xlink:href="Pictures/100000000000003400000019E855E3A4D1823C16.jpg" xlink:type="simple" xlink:show="embed" xlink:actuate="onLoad" draw:mime-type="image/jpeg"><text:p/></draw:image></draw:frame><draw:frame text:anchor-type="char" draw:z-index="254" draw:style-name="gr1" draw:text-style-name="P3" svg:width="0.657cm" svg:height="0.359cm" svg:x="15.547cm" svg:y="16.455cm"><draw:image xlink:href="Pictures/100000000000003B00000020D6C0207E6DD59C06.jpg" xlink:type="simple" xlink:show="embed" xlink:actuate="onLoad" draw:mime-type="image/jpeg"><text:p/></draw:image></draw:frame><draw:frame text:anchor-type="char" draw:z-index="253" draw:style-name="gr1" draw:text-style-name="P3" svg:width="0.669cm" svg:height="0.274cm" svg:x="15.942cm" svg:y="16.54cm"><draw:image xlink:href="Pictures/100000000000003C000000191B950BB12C10C003.jpg" xlink:type="simple" xlink:show="embed" xlink:actuate="onLoad" draw:mime-type="image/jpeg"><text:p/></draw:image></draw:frame><draw:frame text:anchor-type="char" draw:z-index="252" draw:style-name="gr1" draw:text-style-name="P3" svg:width="0.689cm" svg:height="0.362cm" svg:x="16.388cm" svg:y="16.452cm"><draw:image xlink:href="Pictures/100000000000003D00000021B4D3380E6870E039.jpg" xlink:type="simple" xlink:show="embed" xlink:actuate="onLoad" draw:mime-type="image/jpeg"><text:p/></draw:image></draw:frame><draw:frame text:anchor-type="char" draw:z-index="251" draw:style-name="gr1" draw:text-style-name="P3" svg:width="0.428cm" svg:height="0.274cm" svg:x="16.815cm" svg:y="16.54cm"><draw:image xlink:href="Pictures/100000000000002600000019CE0000591459A456.jpg" xlink:type="simple" xlink:show="embed" xlink:actuate="onLoad" draw:mime-type="image/jpeg"><text:p/></draw:image></draw:frame><draw:frame text:anchor-type="char" draw:z-index="250" draw:style-name="gr1" draw:text-style-name="P3" svg:width="0.449cm" svg:height="0.274cm" svg:x="17.313cm" svg:y="16.54cm"><draw:image xlink:href="Pictures/1000000000000028000000193F18623BC284A2E7.jpg" xlink:type="simple" xlink:show="embed" xlink:actuate="onLoad" draw:mime-type="image/jpeg"><text:p/></draw:image></draw:frame><draw:frame text:anchor-type="char" draw:z-index="249" draw:style-name="gr1" draw:text-style-name="P3" svg:width="0.405cm" svg:height="0.274cm" svg:x="17.842cm" svg:y="16.54cm"><draw:image xlink:href="Pictures/1000000000000024000000190DF2401D7DFFC856.jpg" xlink:type="simple" xlink:show="embed" xlink:actuate="onLoad" draw:mime-type="image/jpeg"><text:p/></draw:image></draw:frame><draw:frame text:anchor-type="char" draw:z-index="248" draw:style-name="gr1" draw:text-style-name="P3" svg:width="1.246cm" svg:height="0.405cm" svg:x="1.866cm" svg:y="16.984cm"><draw:image xlink:href="Pictures/100000000000006F00000024965BB950E1FC45DA.jpg" xlink:type="simple" xlink:show="embed" xlink:actuate="onLoad" draw:mime-type="image/jpeg"><text:p/></draw:image></draw:frame><draw:frame text:anchor-type="char" draw:z-index="247" draw:style-name="gr1" draw:text-style-name="P3" svg:width="0.724cm" svg:height="0.369cm" svg:x="3.191cm" svg:y="16.976cm"><draw:image xlink:href="Pictures/100000000000004100000021FB34B69BDBA9337B.jpg" xlink:type="simple" xlink:show="embed" xlink:actuate="onLoad" draw:mime-type="image/jpeg"><text:p/></draw:image></draw:frame><draw:frame text:anchor-type="char" draw:z-index="246" draw:style-name="gr1" draw:text-style-name="P3" svg:width="0.565cm" svg:height="0.369cm" svg:x="3.57cm" svg:y="16.976cm"><draw:image xlink:href="Pictures/1000000000000032000000212257FDD007C33024.jpg" xlink:type="simple" xlink:show="embed" xlink:actuate="onLoad" draw:mime-type="image/jpeg"><text:p/></draw:image></draw:frame><draw:frame text:anchor-type="char" draw:z-index="245" draw:style-name="gr1" draw:text-style-name="P3" svg:width="0.385cm" svg:height="0.327cm" svg:x="4.225cm" svg:y="17.018cm"><draw:image xlink:href="Pictures/10000000000000230000001DB655F131E00AEE6D.jpg" xlink:type="simple" xlink:show="embed" xlink:actuate="onLoad" draw:mime-type="image/jpeg"><text:p/></draw:image></draw:frame><draw:frame text:anchor-type="char" draw:z-index="244" draw:style-name="gr1" draw:text-style-name="P3" svg:width="0.352cm" svg:height="0.362cm" svg:x="4.424cm" svg:y="16.981cm"><draw:image xlink:href="Pictures/100000000000002000000021D02641B5584F8E9E.jpg" xlink:type="simple" xlink:show="embed" xlink:actuate="onLoad" draw:mime-type="image/jpeg"><text:p/></draw:image></draw:frame><draw:frame text:anchor-type="char" draw:z-index="243" draw:style-name="gr1" draw:text-style-name="P3" svg:width="0.574cm" svg:height="0.362cm" svg:x="4.673cm" svg:y="16.981cm"><draw:image xlink:href="Pictures/100000000000003300000021D64702F6711B3AF3.jpg" xlink:type="simple" xlink:show="embed" xlink:actuate="onLoad" draw:mime-type="image/jpeg"><text:p/></draw:image></draw:frame><draw:frame text:anchor-type="char" draw:z-index="242" draw:style-name="gr1" draw:text-style-name="P3" svg:width="0.948cm" svg:height="0.362cm" svg:x="4.763cm" svg:y="16.981cm"><draw:image xlink:href="Pictures/100000000000005400000021648E2CE60F9303A8.jpg" xlink:type="simple" xlink:show="embed" xlink:actuate="onLoad" draw:mime-type="image/jpeg"><text:p/></draw:image></draw:frame><draw:frame text:anchor-type="char" draw:z-index="241" draw:style-name="gr1" draw:text-style-name="P3" svg:width="0.428cm" svg:height="0.274cm" svg:x="5.449cm" svg:y="17.069cm"><draw:image xlink:href="Pictures/100000000000002600000019CE0000591459A456.jpg" xlink:type="simple" xlink:show="embed" xlink:actuate="onLoad" draw:mime-type="image/jpeg"><text:p/></draw:image></draw:frame><draw:frame text:anchor-type="char" draw:z-index="240" draw:style-name="gr1" draw:text-style-name="P3" svg:width="0.77cm" svg:height="0.359cm" svg:x="5.96cm" svg:y="17.069cm"><draw:image xlink:href="Pictures/10000000000000450000002095CB70DCD8E0C8B0.jpg" xlink:type="simple" xlink:show="embed" xlink:actuate="onLoad" draw:mime-type="image/jpeg"><text:p/></draw:image></draw:frame><draw:frame text:anchor-type="char" draw:z-index="239" draw:style-name="gr1" draw:text-style-name="P3" svg:width="1.003cm" svg:height="0.362cm" svg:x="6.81cm" svg:y="16.981cm"><draw:image xlink:href="Pictures/100000000000005900000021CA159EA5C3778EEC.jpg" xlink:type="simple" xlink:show="embed" xlink:actuate="onLoad" draw:mime-type="image/jpeg"><text:p/></draw:image></draw:frame><draw:frame text:anchor-type="char" draw:z-index="238" draw:style-name="gr1" draw:text-style-name="P3" svg:width="0.616cm" svg:height="0.362cm" svg:x="7.562cm" svg:y="16.981cm"><draw:image xlink:href="Pictures/1000000000000037000000214928ED3FB77A5D87.jpg" xlink:type="simple" xlink:show="embed" xlink:actuate="onLoad" draw:mime-type="image/jpeg"><text:p/></draw:image></draw:frame><draw:frame text:anchor-type="char" draw:z-index="237" draw:style-name="gr1" draw:text-style-name="P3" svg:width="0.405cm" svg:height="0.274cm" svg:x="8.236cm" svg:y="17.069cm"><draw:image xlink:href="Pictures/1000000000000024000000190DF2401D7DFFC856.jpg" xlink:type="simple" xlink:show="embed" xlink:actuate="onLoad" draw:mime-type="image/jpeg"><text:p/></draw:image></draw:frame><draw:frame text:anchor-type="char" draw:z-index="236" draw:style-name="gr1" draw:text-style-name="P3" svg:width="0.606cm" svg:height="0.362cm" svg:x="8.726cm" svg:y="16.981cm"><draw:image xlink:href="Pictures/100000000000003600000021908FFCA2DD94DCDD.jpg" xlink:type="simple" xlink:show="embed" xlink:actuate="onLoad" draw:mime-type="image/jpeg"><text:p/></draw:image></draw:frame><draw:frame text:anchor-type="char" draw:z-index="235" draw:style-name="gr1" draw:text-style-name="P3" svg:width="0.532cm" svg:height="0.359cm" svg:x="9.22cm" svg:y="16.984cm"><draw:image xlink:href="Pictures/1000000000000030000000206045DBD1FA4D1A83.jpg" xlink:type="simple" xlink:show="embed" xlink:actuate="onLoad" draw:mime-type="image/jpeg"><text:p/></draw:image></draw:frame><draw:frame text:anchor-type="char" draw:z-index="234" draw:style-name="gr1" draw:text-style-name="P3" svg:width="0.685cm" svg:height="0.362cm" svg:x="9.491cm" svg:y="16.981cm"><draw:image xlink:href="Pictures/100000000000003D0000002198B9E12FFC03F057.jpg" xlink:type="simple" xlink:show="embed" xlink:actuate="onLoad" draw:mime-type="image/jpeg"><text:p/></draw:image></draw:frame><draw:frame text:anchor-type="char" draw:z-index="233" draw:style-name="gr1" draw:text-style-name="P3" svg:width="0.341cm" svg:height="0.408cm" svg:x="9.927cm" svg:y="16.981cm"><draw:image xlink:href="Pictures/100000000000001F000000250DA69CB3661D1B86.jpg" xlink:type="simple" xlink:show="embed" xlink:actuate="onLoad" draw:mime-type="image/jpeg"><text:p/></draw:image></draw:frame><draw:frame text:anchor-type="char" draw:z-index="232" draw:style-name="gr1" draw:text-style-name="P3" svg:width="0.47cm" svg:height="0.359cm" svg:x="10.347cm" svg:y="17.069cm"><draw:image xlink:href="Pictures/100000000000002A00000020F012711A5DB3C850.jpg" xlink:type="simple" xlink:show="embed" xlink:actuate="onLoad" draw:mime-type="image/jpeg"><text:p/></draw:image></draw:frame><draw:frame text:anchor-type="char" draw:z-index="231" draw:style-name="gr1" draw:text-style-name="P3" svg:width="0.533cm" svg:height="0.445cm" svg:x="10.583cm" svg:y="16.984cm"><draw:image xlink:href="Pictures/1000000000000030000000282761ADDB52A0173A.jpg" xlink:type="simple" xlink:show="embed" xlink:actuate="onLoad" draw:mime-type="image/jpeg"><text:p/></draw:image></draw:frame><draw:frame text:anchor-type="char" draw:z-index="230" draw:style-name="gr1" draw:text-style-name="P3" svg:width="0.519cm" svg:height="0.445cm" svg:x="10.795cm" svg:y="16.984cm"><draw:image xlink:href="Pictures/100000000000002F00000028F637A065736DA556.jpg" xlink:type="simple" xlink:show="embed" xlink:actuate="onLoad" draw:mime-type="image/jpeg"><text:p/></draw:image></draw:frame><draw:frame text:anchor-type="char" draw:z-index="229" draw:style-name="gr1" draw:text-style-name="P3" svg:width="0.262cm" svg:height="0.274cm" svg:x="11.395cm" svg:y="17.069cm"><draw:image xlink:href="Pictures/1000000000000018000000190F33EED417E546BA.jpg" xlink:type="simple" xlink:show="embed" xlink:actuate="onLoad" draw:mime-type="image/jpeg"><text:p/></draw:image></draw:frame><draw:frame text:anchor-type="char" draw:z-index="228" draw:style-name="gr1" draw:text-style-name="P3" svg:width="0.821cm" svg:height="0.362cm" svg:x="11.742cm" svg:y="16.981cm"><draw:image xlink:href="Pictures/100000000000004900000021F0175610CE7183A5.jpg" xlink:type="simple" xlink:show="embed" xlink:actuate="onLoad" draw:mime-type="image/jpeg"><text:p/></draw:image></draw:frame><draw:frame text:anchor-type="char" draw:z-index="227" draw:style-name="gr1" draw:text-style-name="P3" svg:width="0.756cm" svg:height="0.274cm" svg:x="12.338cm" svg:y="17.069cm"><draw:image xlink:href="Pictures/100000000000004300000019322A48FA187EBA28.jpg" xlink:type="simple" xlink:show="embed" xlink:actuate="onLoad" draw:mime-type="image/jpeg"><text:p/></draw:image></draw:frame><draw:frame text:anchor-type="char" draw:z-index="226" draw:style-name="gr1" draw:text-style-name="P3" svg:width="0.498cm" svg:height="0.359cm" svg:x="12.869cm" svg:y="16.984cm"><draw:image xlink:href="Pictures/100000000000002D000000205C6ECC225EDC7C99.jpg" xlink:type="simple" xlink:show="embed" xlink:actuate="onLoad" draw:mime-type="image/jpeg"><text:p/></draw:image></draw:frame><draw:frame text:anchor-type="char" draw:z-index="225" draw:style-name="gr1" draw:text-style-name="P3" svg:width="0.558cm" svg:height="0.369cm" svg:x="13.256cm" svg:y="16.976cm"><draw:image xlink:href="Pictures/100000000000003200000021378504BD17BF68B7.jpg" xlink:type="simple" xlink:show="embed" xlink:actuate="onLoad" draw:mime-type="image/jpeg"><text:p/></draw:image></draw:frame><draw:frame text:anchor-type="char" draw:z-index="224" draw:style-name="gr1" draw:text-style-name="P3" svg:width="0.322cm" svg:height="0.274cm" svg:x="13.58cm" svg:y="17.069cm"><draw:image xlink:href="Pictures/100000000000001D0000001967867F7FD26231B6.jpg" xlink:type="simple" xlink:show="embed" xlink:actuate="onLoad" draw:mime-type="image/jpeg"><text:p/></draw:image></draw:frame><draw:frame text:anchor-type="char" draw:z-index="223" draw:style-name="gr1" draw:text-style-name="P3" svg:width="0.865cm" svg:height="0.445cm" svg:x="1.882cm" svg:y="18.043cm"><draw:image xlink:href="Pictures/100000000000004D000000280AD962CFB88F1909.jpg" xlink:type="simple" xlink:show="embed" xlink:actuate="onLoad" draw:mime-type="image/jpeg"><text:p/></draw:image></draw:frame><draw:frame text:anchor-type="char" draw:z-index="222" draw:style-name="gr1" draw:text-style-name="P3" svg:width="0.669cm" svg:height="0.359cm" svg:x="2.489cm" svg:y="18.043cm"><draw:image xlink:href="Pictures/100000000000003C0000002035A41CEAAAE4016A.jpg" xlink:type="simple" xlink:show="embed" xlink:actuate="onLoad" draw:mime-type="image/jpeg"><text:p/></draw:image></draw:frame><draw:frame text:anchor-type="char" draw:z-index="221" draw:style-name="gr1" draw:text-style-name="P3" svg:width="0.735cm" svg:height="0.274cm" svg:x="2.812cm" svg:y="18.127cm"><draw:image xlink:href="Pictures/100000000000004200000019F2540DCFD7B04821.jpg" xlink:type="simple" xlink:show="embed" xlink:actuate="onLoad" draw:mime-type="image/jpeg"><text:p/></draw:image></draw:frame><draw:frame text:anchor-type="char" draw:z-index="220" draw:style-name="gr1" draw:text-style-name="P3" svg:width="0.535cm" svg:height="0.369cm" svg:x="3.33cm" svg:y="18.034cm"><draw:image xlink:href="Pictures/1000000000000030000000212EB91145BF6E7718.jpg" xlink:type="simple" xlink:show="embed" xlink:actuate="onLoad" draw:mime-type="image/jpeg"><text:p/></draw:image></draw:frame><draw:frame text:anchor-type="char" draw:z-index="219" draw:style-name="gr1" draw:text-style-name="P3" svg:width="0.563cm" svg:height="0.369cm" svg:x="3.604cm" svg:y="18.034cm"><draw:image xlink:href="Pictures/100000000000003200000021BAD47E837FDD971F.jpg" xlink:type="simple" xlink:show="embed" xlink:actuate="onLoad" draw:mime-type="image/jpeg"><text:p/></draw:image></draw:frame><draw:frame text:anchor-type="char" draw:z-index="218" draw:style-name="gr1" draw:text-style-name="P3" svg:width="0.842cm" svg:height="0.369cm" svg:x="1.852cm" svg:y="18.563cm"><draw:image xlink:href="Pictures/100000000000004B00000021FA651445D9181E49.jpg" xlink:type="simple" xlink:show="embed" xlink:actuate="onLoad" draw:mime-type="image/jpeg"><text:p/></draw:image></draw:frame><draw:frame text:anchor-type="char" draw:z-index="217" draw:style-name="gr1" draw:text-style-name="P3" svg:width="0.862cm" svg:height="0.369cm" svg:x="2.129cm" svg:y="18.563cm"><draw:image xlink:href="Pictures/100000000000004D00000021035C986370B55E39.jpg" xlink:type="simple" xlink:show="embed" xlink:actuate="onLoad" draw:mime-type="image/jpeg"><text:p/></draw:image></draw:frame><draw:frame text:anchor-type="char" draw:z-index="216" draw:style-name="gr1" draw:text-style-name="P3" svg:width="0.343cm" svg:height="0.362cm" svg:x="2.887cm" svg:y="18.568cm"><draw:image xlink:href="Pictures/100000000000001F0000002174CCB22A5875C4C7.jpg" xlink:type="simple" xlink:show="embed" xlink:actuate="onLoad" draw:mime-type="image/jpeg"><text:p/></draw:image></draw:frame><draw:frame text:anchor-type="char" draw:z-index="215" draw:style-name="gr1" draw:text-style-name="P3" svg:width="0.324cm" svg:height="0.352cm" svg:x="3.306cm" svg:y="18.579cm"><draw:image xlink:href="Pictures/100000000000001D00000020629BB2FEDE147137.jpg" xlink:type="simple" xlink:show="embed" xlink:actuate="onLoad" draw:mime-type="image/jpeg"><text:p/></draw:image></draw:frame><draw:frame text:anchor-type="char" draw:z-index="214" draw:style-name="gr1" draw:text-style-name="P3" svg:width="0.271cm" svg:height="0.354cm" svg:x="3.514cm" svg:y="18.579cm"><draw:image xlink:href="Pictures/100000000000001800000020B4EE06C77886AC59.jpg" xlink:type="simple" xlink:show="embed" xlink:actuate="onLoad" draw:mime-type="image/jpeg"><text:p/></draw:image></draw:frame><draw:frame text:anchor-type="char" draw:z-index="213" draw:style-name="gr1" draw:text-style-name="P3" svg:width="0.114cm" svg:height="0.114cm" svg:x="3.806cm" svg:y="18.817cm"><draw:image xlink:href="Pictures/100000000000000B0000000BADC993536FE3CF6A.jpg" xlink:type="simple" xlink:show="embed" xlink:actuate="onLoad" draw:mime-type="image/jpeg"><text:p/></draw:image></draw:frame><draw:frame text:anchor-type="char" draw:z-index="212" draw:style-name="gr1" draw:text-style-name="P3" svg:width="0.343cm" svg:height="0.405cm" svg:x="3.993cm" svg:y="18.584cm"><draw:image xlink:href="Pictures/100000000000001F00000024E53088149D7C6DA1.jpg" xlink:type="simple" xlink:show="embed" xlink:actuate="onLoad" draw:mime-type="image/jpeg"><text:p/></draw:image></draw:frame><draw:frame text:anchor-type="char" draw:z-index="211" draw:style-name="gr1" draw:text-style-name="P3" svg:width="0.318cm" svg:height="0.362cm" svg:x="4.415cm" svg:y="18.568cm"><draw:image xlink:href="Pictures/100000000000001D0000002107FB226D3348D4B1.jpg" xlink:type="simple" xlink:show="embed" xlink:actuate="onLoad" draw:mime-type="image/jpeg"><text:p/></draw:image></draw:frame><draw:frame text:anchor-type="char" draw:z-index="210" draw:style-name="gr1" draw:text-style-name="P3" svg:width="0.676cm" svg:height="0.359cm" svg:x="4.828cm" svg:y="18.572cm"><draw:image xlink:href="Pictures/100000000000003C000000204BD4E2E6BBB26EC9.jpg" xlink:type="simple" xlink:show="embed" xlink:actuate="onLoad" draw:mime-type="image/jpeg"><text:p/></draw:image></draw:frame><draw:frame text:anchor-type="char" draw:z-index="209" draw:style-name="gr1" draw:text-style-name="P3" svg:width="1.265cm" svg:height="0.327cm" svg:x="4.925cm" svg:y="18.606cm"><draw:image xlink:href="Pictures/10000000000000710000001D13DACAE7944261C1.jpg" xlink:type="simple" xlink:show="embed" xlink:actuate="onLoad" draw:mime-type="image/jpeg"><text:p/></draw:image></draw:frame><draw:frame text:anchor-type="char" draw:z-index="208" draw:style-name="gr1" draw:text-style-name="P3" svg:width="1.177cm" svg:height="0.362cm" svg:x="5.479cm" svg:y="18.568cm"><draw:image xlink:href="Pictures/10000000000000690000002172C8424B1E428AAD.jpg" xlink:type="simple" xlink:show="embed" xlink:actuate="onLoad" draw:mime-type="image/jpeg"><text:p/></draw:image></draw:frame><draw:frame text:anchor-type="char" draw:z-index="207" draw:style-name="gr1" draw:text-style-name="P3" svg:width="0.35cm" svg:height="0.362cm" svg:x="6.727cm" svg:y="18.568cm"><draw:image xlink:href="Pictures/100000000000001F00000021D759C99DCD46852C.jpg" xlink:type="simple" xlink:show="embed" xlink:actuate="onLoad" draw:mime-type="image/jpeg"><text:p/></draw:image></draw:frame><draw:frame text:anchor-type="char" draw:z-index="206" draw:style-name="gr1" draw:text-style-name="P3" svg:width="0.346cm" svg:height="0.359cm" svg:x="6.964cm" svg:y="18.572cm"><draw:image xlink:href="Pictures/100000000000001F00000020359D12E629BA6057.jpg" xlink:type="simple" xlink:show="embed" xlink:actuate="onLoad" draw:mime-type="image/jpeg"><text:p/></draw:image></draw:frame><draw:frame text:anchor-type="char" draw:z-index="205" draw:style-name="gr1" draw:text-style-name="P3" svg:width="0.405cm" svg:height="0.274cm" svg:x="7.384cm" svg:y="18.657cm"><draw:image xlink:href="Pictures/1000000000000024000000190DF2401D7DFFC856.jpg" xlink:type="simple" xlink:show="embed" xlink:actuate="onLoad" draw:mime-type="image/jpeg"><text:p/></draw:image></draw:frame><draw:frame text:anchor-type="char" draw:z-index="204" draw:style-name="gr1" draw:text-style-name="P3" svg:width="1.031cm" svg:height="0.274cm" svg:x="7.874cm" svg:y="18.657cm"><draw:image xlink:href="Pictures/100000000000005C000000199D7997A9629CF54D.jpg" xlink:type="simple" xlink:show="embed" xlink:actuate="onLoad" draw:mime-type="image/jpeg"><text:p/></draw:image></draw:frame><draw:frame text:anchor-type="char" draw:z-index="203" draw:style-name="gr1" draw:text-style-name="P3" svg:width="0.761cm" svg:height="0.327cm" svg:x="8.5cm" svg:y="18.606cm"><draw:image xlink:href="Pictures/10000000000000440000001D7DF8A35B86EF1827.jpg" xlink:type="simple" xlink:show="embed" xlink:actuate="onLoad" draw:mime-type="image/jpeg"><text:p/></draw:image></draw:frame><draw:frame text:anchor-type="char" draw:z-index="202" draw:style-name="gr1" draw:text-style-name="P3" svg:width="0.791cm" svg:height="0.359cm" svg:x="8.879cm" svg:y="18.572cm"><draw:image xlink:href="Pictures/1000000000000047000000204E62168FFD492910.jpg" xlink:type="simple" xlink:show="embed" xlink:actuate="onLoad" draw:mime-type="image/jpeg"><text:p/></draw:image></draw:frame><draw:frame text:anchor-type="char" draw:z-index="201" draw:style-name="gr1" draw:text-style-name="P3" svg:width="0.655cm" svg:height="0.359cm" svg:x="9.324cm" svg:y="18.572cm"><draw:image xlink:href="Pictures/100000000000003A00000020E42080B48319E0A2.jpg" xlink:type="simple" xlink:show="embed" xlink:actuate="onLoad" draw:mime-type="image/jpeg"><text:p/></draw:image></draw:frame><draw:frame text:anchor-type="char" draw:z-index="200" draw:style-name="gr1" draw:text-style-name="P3" svg:width="0.816cm" svg:height="0.327cm" svg:x="9.738cm" svg:y="18.606cm"><draw:image xlink:href="Pictures/10000000000000490000001D666FECCBF64DAE22.jpg" xlink:type="simple" xlink:show="embed" xlink:actuate="onLoad" draw:mime-type="image/jpeg"><text:p/></draw:image></draw:frame><draw:frame text:anchor-type="char" draw:z-index="199" draw:style-name="gr1" draw:text-style-name="P3" svg:width="0.77cm" svg:height="0.359cm" svg:x="10.64cm" svg:y="18.657cm"><draw:image xlink:href="Pictures/10000000000000450000002095CB70DCD8E0C8B0.jpg" xlink:type="simple" xlink:show="embed" xlink:actuate="onLoad" draw:mime-type="image/jpeg"><text:p/></draw:image></draw:frame><draw:frame text:anchor-type="char" draw:z-index="198" draw:style-name="gr1" draw:text-style-name="P3" svg:width="0.318cm" svg:height="0.362cm" svg:x="11.49cm" svg:y="18.568cm"><draw:image xlink:href="Pictures/100000000000001D0000002107FB226D3348D4B1.jpg" xlink:type="simple" xlink:show="embed" xlink:actuate="onLoad" draw:mime-type="image/jpeg"><text:p/></draw:image></draw:frame><draw:frame text:anchor-type="char" draw:z-index="197" draw:style-name="gr1" draw:text-style-name="P3" svg:width="0.828cm" svg:height="0.327cm" svg:x="11.883cm" svg:y="18.606cm"><draw:image xlink:href="Pictures/100000000000004A0000001D560BED1C99ADA617.jpg" xlink:type="simple" xlink:show="embed" xlink:actuate="onLoad" draw:mime-type="image/jpeg"><text:p/></draw:image></draw:frame><draw:frame text:anchor-type="char" draw:z-index="196" draw:style-name="gr1" draw:text-style-name="P3" svg:width="1.103cm" svg:height="0.359cm" svg:x="12.039cm" svg:y="18.572cm"><draw:image xlink:href="Pictures/1000000000000062000000207F0BBA33D048735C.jpg" xlink:type="simple" xlink:show="embed" xlink:actuate="onLoad" draw:mime-type="image/jpeg"><text:p/></draw:image></draw:frame><draw:frame text:anchor-type="char" draw:z-index="195" draw:style-name="gr1" draw:text-style-name="P3" svg:width="0.9cm" svg:height="0.359cm" svg:x="13.028cm" svg:y="18.572cm"><draw:image xlink:href="Pictures/10000000000000500000002008998FCD7137AA5F.jpg" xlink:type="simple" xlink:show="embed" xlink:actuate="onLoad" draw:mime-type="image/jpeg"><text:p/></draw:image></draw:frame><draw:frame text:anchor-type="char" draw:z-index="194" draw:style-name="gr1" draw:text-style-name="P3" svg:width="0.468cm" svg:height="0.362cm" svg:x="14cm" svg:y="18.568cm"><draw:image xlink:href="Pictures/100000000000002A0000002181E6C32144403B73.jpg" xlink:type="simple" xlink:show="embed" xlink:actuate="onLoad" draw:mime-type="image/jpeg"><text:p/></draw:image></draw:frame><draw:frame text:anchor-type="char" draw:z-index="193" draw:style-name="gr1" draw:text-style-name="P3" svg:width="0.405cm" svg:height="0.274cm" svg:x="14.54cm" svg:y="18.657cm"><draw:image xlink:href="Pictures/1000000000000024000000190DF2401D7DFFC856.jpg" xlink:type="simple" xlink:show="embed" xlink:actuate="onLoad" draw:mime-type="image/jpeg"><text:p/></draw:image></draw:frame><draw:frame text:anchor-type="char" draw:z-index="192" draw:style-name="gr1" draw:text-style-name="P3" svg:width="0.412cm" svg:height="0.274cm" svg:x="14.713cm" svg:y="18.657cm"><draw:image xlink:href="Pictures/100000000000002500000019D29C23D96A5EABE8.jpg" xlink:type="simple" xlink:show="embed" xlink:actuate="onLoad" draw:mime-type="image/jpeg"><text:p/></draw:image></draw:frame><draw:frame text:anchor-type="char" draw:z-index="191" draw:style-name="gr1" draw:text-style-name="P3" svg:width="0.819cm" svg:height="0.362cm" svg:x="15.192cm" svg:y="18.568cm"><draw:image xlink:href="Pictures/10000000000000490000002152E72E5D3246EEE3.jpg" xlink:type="simple" xlink:show="embed" xlink:actuate="onLoad" draw:mime-type="image/jpeg"><text:p/></draw:image></draw:frame><draw:frame text:anchor-type="char" draw:z-index="190" draw:style-name="gr1" draw:text-style-name="P3" svg:width="0.757cm" svg:height="0.327cm" svg:x="15.42cm" svg:y="18.606cm"><draw:image xlink:href="Pictures/10000000000000440000001D83AE6F2B31684184.jpg" xlink:type="simple" xlink:show="embed" xlink:actuate="onLoad" draw:mime-type="image/jpeg"><text:p/></draw:image></draw:frame><draw:frame text:anchor-type="char" draw:z-index="189" draw:style-name="gr1" draw:text-style-name="P3" svg:width="0.456cm" svg:height="0.359cm" svg:x="16.261cm" svg:y="18.657cm"><draw:image xlink:href="Pictures/1000000000000029000000206F7ED5380B43C142.jpg" xlink:type="simple" xlink:show="embed" xlink:actuate="onLoad" draw:mime-type="image/jpeg"><text:p/></draw:image></draw:frame><draw:frame text:anchor-type="char" draw:z-index="188" draw:style-name="gr1" draw:text-style-name="P3" svg:width="0.765cm" svg:height="0.274cm" svg:x="16.476cm" svg:y="18.657cm"><draw:image xlink:href="Pictures/100000000000004400000019F7CF6DE0B08AFD36.jpg" xlink:type="simple" xlink:show="embed" xlink:actuate="onLoad" draw:mime-type="image/jpeg"><text:p/></draw:image></draw:frame><draw:frame text:anchor-type="char" draw:z-index="187" draw:style-name="gr1" draw:text-style-name="P3" svg:width="0.957cm" svg:height="0.274cm" svg:x="16.692cm" svg:y="18.657cm"><draw:image xlink:href="Pictures/10000000000000550000001974719ECC5C0FA281.jpg" xlink:type="simple" xlink:show="embed" xlink:actuate="onLoad" draw:mime-type="image/jpeg"><text:p/></draw:image></draw:frame><draw:frame text:anchor-type="char" draw:z-index="186" draw:style-name="gr1" draw:text-style-name="P3" svg:width="0.698cm" svg:height="0.362cm" svg:x="17.424cm" svg:y="18.568cm"><draw:image xlink:href="Pictures/100000000000003E0000002145B93F3C58FC4906.jpg" xlink:type="simple" xlink:show="embed" xlink:actuate="onLoad" draw:mime-type="image/jpeg"><text:p/></draw:image></draw:frame><draw:frame text:anchor-type="char" draw:z-index="185" draw:style-name="gr1" draw:text-style-name="P3" svg:width="0.77cm" svg:height="0.359cm" svg:x="18.203cm" svg:y="18.657cm"><draw:image xlink:href="Pictures/10000000000000450000002095CB70DCD8E0C8B0.jpg" xlink:type="simple" xlink:show="embed" xlink:actuate="onLoad" draw:mime-type="image/jpeg"><text:p/></draw:image></draw:frame><draw:frame text:anchor-type="char" draw:z-index="184" draw:style-name="gr1" draw:text-style-name="P3" svg:width="0.456cm" svg:height="0.274cm" svg:x="1.875cm" svg:y="19.186cm"><draw:image xlink:href="Pictures/100000000000002900000019691491980F48C1E6.jpg" xlink:type="simple" xlink:show="embed" xlink:actuate="onLoad" draw:mime-type="image/jpeg"><text:p/></draw:image></draw:frame><draw:frame text:anchor-type="char" draw:z-index="183" draw:style-name="gr1" draw:text-style-name="P3" svg:width="0.468cm" svg:height="0.274cm" svg:x="2.099cm" svg:y="19.186cm"><draw:image xlink:href="Pictures/100000000000002A00000019E7A2C3BDCFD886E5.jpg" xlink:type="simple" xlink:show="embed" xlink:actuate="onLoad" draw:mime-type="image/jpeg"><text:p/></draw:image></draw:frame><draw:frame text:anchor-type="char" draw:z-index="182" draw:style-name="gr1" draw:text-style-name="P3" svg:width="0.262cm" svg:height="0.274cm" svg:x="2.637cm" svg:y="19.186cm"><draw:image xlink:href="Pictures/1000000000000018000000190F33EED417E546BA.jpg" xlink:type="simple" xlink:show="embed" xlink:actuate="onLoad" draw:mime-type="image/jpeg"><text:p/></draw:image></draw:frame><draw:frame text:anchor-type="char" draw:z-index="181" draw:style-name="gr1" draw:text-style-name="P3" svg:width="0.655cm" svg:height="0.359cm" svg:x="2.956cm" svg:y="19.101cm"><draw:image xlink:href="Pictures/100000000000003A0000002014EAB8372E7E47C8.jpg" xlink:type="simple" xlink:show="embed" xlink:actuate="onLoad" draw:mime-type="image/jpeg"><text:p/></draw:image></draw:frame><draw:frame text:anchor-type="char" draw:z-index="180" draw:style-name="gr1" draw:text-style-name="P3" svg:width="0.645cm" svg:height="0.359cm" svg:x="3.367cm" svg:y="19.101cm"><draw:image xlink:href="Pictures/1000000000000039000000200F76C100A5D67CEC.jpg" xlink:type="simple" xlink:show="embed" xlink:actuate="onLoad" draw:mime-type="image/jpeg"><text:p/></draw:image></draw:frame><draw:frame text:anchor-type="char" draw:z-index="179" draw:style-name="gr1" draw:text-style-name="P3" svg:width="0.847cm" svg:height="0.368cm" svg:x="4.073cm" svg:y="19.094cm"><draw:image xlink:href="Pictures/100000000000004B0000002184C3F073083E8BCB.jpg" xlink:type="simple" xlink:show="embed" xlink:actuate="onLoad" draw:mime-type="image/jpeg"><text:p/></draw:image></draw:frame><draw:frame text:anchor-type="char" draw:z-index="178" draw:style-name="gr1" draw:text-style-name="P3" svg:width="1.313cm" svg:height="0.454cm" svg:x="4.99cm" svg:y="19.092cm"><draw:image xlink:href="Pictures/1000000000000075000000291EA7E4E06596E04B.jpg" xlink:type="simple" xlink:show="embed" xlink:actuate="onLoad" draw:mime-type="image/jpeg"><text:p/></draw:image></draw:frame><draw:frame text:anchor-type="char" draw:z-index="177" draw:style-name="gr1" draw:text-style-name="P3" svg:width="1.133cm" svg:height="0.369cm" svg:x="5.584cm" svg:y="19.092cm"><draw:image xlink:href="Pictures/1000000000000065000000218E895369F08C5BD7.jpg" xlink:type="simple" xlink:show="embed" xlink:actuate="onLoad" draw:mime-type="image/jpeg"><text:p/></draw:image></draw:frame><draw:frame text:anchor-type="char" draw:z-index="176" draw:style-name="gr1" draw:text-style-name="P3" svg:width="0.689cm" svg:height="0.32cm" svg:x="6.276cm" svg:y="19.186cm"><draw:image xlink:href="Pictures/100000000000003D0000001DA4815A21D4204F4E.jpg" xlink:type="simple" xlink:show="embed" xlink:actuate="onLoad" draw:mime-type="image/jpeg"><text:p/></draw:image></draw:frame><draw:frame text:anchor-type="char" draw:z-index="175" draw:style-name="gr1" draw:text-style-name="P3" svg:width="0.842cm" svg:height="0.369cm" svg:x="1.852cm" svg:y="19.622cm"><draw:image xlink:href="Pictures/100000000000004B00000021FA651445D9181E49.jpg" xlink:type="simple" xlink:show="embed" xlink:actuate="onLoad" draw:mime-type="image/jpeg"><text:p/></draw:image></draw:frame><draw:frame text:anchor-type="char" draw:z-index="174" draw:style-name="gr1" draw:text-style-name="P3" svg:width="0.862cm" svg:height="0.369cm" svg:x="2.129cm" svg:y="19.622cm"><draw:image xlink:href="Pictures/100000000000004D00000021035C986370B55E39.jpg" xlink:type="simple" xlink:show="embed" xlink:actuate="onLoad" draw:mime-type="image/jpeg"><text:p/></draw:image></draw:frame><draw:frame text:anchor-type="char" draw:z-index="173" draw:style-name="gr1" draw:text-style-name="P3" svg:width="0.343cm" svg:height="0.362cm" svg:x="2.887cm" svg:y="19.627cm"><draw:image xlink:href="Pictures/100000000000001F0000002174CCB22A5875C4C7.jpg" xlink:type="simple" xlink:show="embed" xlink:actuate="onLoad" draw:mime-type="image/jpeg"><text:p/></draw:image></draw:frame><draw:frame text:anchor-type="char" draw:z-index="172" draw:style-name="gr1" draw:text-style-name="P3" svg:width="0.324cm" svg:height="0.352cm" svg:x="3.306cm" svg:y="19.637cm"><draw:image xlink:href="Pictures/100000000000001D00000020629BB2FEDE147137.jpg" xlink:type="simple" xlink:show="embed" xlink:actuate="onLoad" draw:mime-type="image/jpeg"><text:p/></draw:image></draw:frame><draw:frame text:anchor-type="char" draw:z-index="171" draw:style-name="gr1" draw:text-style-name="P3" svg:width="0.271cm" svg:height="0.354cm" svg:x="3.514cm" svg:y="19.637cm"><draw:image xlink:href="Pictures/100000000000001800000020B4EE06C77886AC59.jpg" xlink:type="simple" xlink:show="embed" xlink:actuate="onLoad" draw:mime-type="image/jpeg"><text:p/></draw:image></draw:frame><draw:frame text:anchor-type="char" draw:z-index="170" draw:style-name="gr1" draw:text-style-name="P3" svg:width="0.114cm" svg:height="0.114cm" svg:x="3.806cm" svg:y="19.876cm"><draw:image xlink:href="Pictures/100000000000000B0000000BADC993536FE3CF6A.jpg" xlink:type="simple" xlink:show="embed" xlink:actuate="onLoad" draw:mime-type="image/jpeg"><text:p/></draw:image></draw:frame><draw:frame text:anchor-type="char" draw:z-index="169" draw:style-name="gr1" draw:text-style-name="P3" svg:width="0.324cm" svg:height="0.405cm" svg:x="3.995cm" svg:y="19.643cm"><draw:image xlink:href="Pictures/100000000000001D00000024F15F5E503D8158D9.jpg" xlink:type="simple" xlink:show="embed" xlink:actuate="onLoad" draw:mime-type="image/jpeg"><text:p/></draw:image></draw:frame><draw:frame text:anchor-type="char" draw:z-index="168" draw:style-name="gr1" draw:text-style-name="P3" svg:width="0.294cm" svg:height="0.359cm" svg:x="4.415cm" svg:y="19.627cm"><draw:image xlink:href="Pictures/100000000000001B0000002071E4CAD647AF427D.jpg" xlink:type="simple" xlink:show="embed" xlink:actuate="onLoad" draw:mime-type="image/jpeg"><text:p/></draw:image></draw:frame><draw:frame text:anchor-type="char" draw:z-index="167" draw:style-name="gr1" draw:text-style-name="P3" svg:width="0.828cm" svg:height="0.327cm" svg:x="4.784cm" svg:y="19.664cm"><draw:image xlink:href="Pictures/100000000000004A0000001D560BED1C99ADA617.jpg" xlink:type="simple" xlink:show="embed" xlink:actuate="onLoad" draw:mime-type="image/jpeg"><text:p/></draw:image></draw:frame><draw:frame text:anchor-type="char" draw:z-index="166" draw:style-name="gr1" draw:text-style-name="P3" svg:width="1.103cm" svg:height="0.359cm" svg:x="4.937cm" svg:y="19.63cm"><draw:image xlink:href="Pictures/1000000000000062000000207F0BBA33D048735C.jpg" xlink:type="simple" xlink:show="embed" xlink:actuate="onLoad" draw:mime-type="image/jpeg"><text:p/></draw:image></draw:frame><draw:frame text:anchor-type="char" draw:z-index="165" draw:style-name="gr1" draw:text-style-name="P3" svg:width="0.9cm" svg:height="0.359cm" svg:x="5.928cm" svg:y="19.63cm"><draw:image xlink:href="Pictures/10000000000000500000002035B48184D25A58FA.jpg" xlink:type="simple" xlink:show="embed" xlink:actuate="onLoad" draw:mime-type="image/jpeg"><text:p/></draw:image></draw:frame><draw:frame text:anchor-type="char" draw:z-index="164" draw:style-name="gr1" draw:text-style-name="P3" svg:width="0.405cm" svg:height="0.274cm" svg:x="6.9cm" svg:y="19.715cm"><draw:image xlink:href="Pictures/1000000000000024000000199A3EC73BF8C66485.jpg" xlink:type="simple" xlink:show="embed" xlink:actuate="onLoad" draw:mime-type="image/jpeg"><text:p/></draw:image></draw:frame><draw:frame text:anchor-type="char" draw:z-index="163" draw:style-name="gr1" draw:text-style-name="P3" svg:width="1.179cm" svg:height="0.274cm" svg:x="7.387cm" svg:y="19.715cm"><draw:image xlink:href="Pictures/100000000000006900000019151F304D48DFC6D8.jpg" xlink:type="simple" xlink:show="embed" xlink:actuate="onLoad" draw:mime-type="image/jpeg"><text:p/></draw:image></draw:frame><draw:frame text:anchor-type="char" draw:z-index="162" draw:style-name="gr1" draw:text-style-name="P3" svg:width="1.202cm" svg:height="0.359cm" svg:x="7.594cm" svg:y="19.63cm"><draw:image xlink:href="Pictures/100000000000006B0000002032A19E40A3F78E14.jpg" xlink:type="simple" xlink:show="embed" xlink:actuate="onLoad" draw:mime-type="image/jpeg"><text:p/></draw:image></draw:frame><draw:frame text:anchor-type="char" draw:z-index="161" draw:style-name="gr1" draw:text-style-name="P3" svg:width="0.477cm" svg:height="0.359cm" svg:x="8.553cm" svg:y="19.63cm"><draw:image xlink:href="Pictures/100000000000002B00000020463FC652A3FA05FF.jpg" xlink:type="simple" xlink:show="embed" xlink:actuate="onLoad" draw:mime-type="image/jpeg"><text:p/></draw:image></draw:frame><draw:frame text:anchor-type="char" draw:z-index="160" draw:style-name="gr1" draw:text-style-name="P3" svg:width="0.77cm" svg:height="0.359cm" svg:x="9.116cm" svg:y="19.715cm"><draw:image xlink:href="Pictures/10000000000000450000002095CB70DCD8E0C8B0.jpg" xlink:type="simple" xlink:show="embed" xlink:actuate="onLoad" draw:mime-type="image/jpeg"><text:p/></draw:image></draw:frame><draw:frame text:anchor-type="char" draw:z-index="159" draw:style-name="gr1" draw:text-style-name="P3" svg:width="0.318cm" svg:height="0.362cm" svg:x="9.966cm" svg:y="19.627cm"><draw:image xlink:href="Pictures/100000000000001D0000002107FB226D3348D4B1.jpg" xlink:type="simple" xlink:show="embed" xlink:actuate="onLoad" draw:mime-type="image/jpeg"><text:p/></draw:image></draw:frame><draw:frame text:anchor-type="char" draw:z-index="158" draw:style-name="gr1" draw:text-style-name="P3" svg:width="0.421cm" svg:height="0.274cm" svg:x="10.37cm" svg:y="19.715cm"><draw:image xlink:href="Pictures/1000000000000026000000190BC87951E9C6084A.jpg" xlink:type="simple" xlink:show="embed" xlink:actuate="onLoad" draw:mime-type="image/jpeg"><text:p/></draw:image></draw:frame><draw:frame text:anchor-type="char" draw:z-index="157" draw:style-name="gr1" draw:text-style-name="P3" svg:width="0.807cm" svg:height="0.359cm" svg:x="10.559cm" svg:y="19.715cm"><draw:image xlink:href="Pictures/10000000000000480000002083BF574005F26FFE.jpg" xlink:type="simple" xlink:show="embed" xlink:actuate="onLoad" draw:mime-type="image/jpeg"><text:p/></draw:image></draw:frame><draw:frame text:anchor-type="char" draw:z-index="156" draw:style-name="gr1" draw:text-style-name="P3" svg:width="0.429cm" svg:height="0.447cm" svg:x="11.116cm" svg:y="19.627cm"><draw:image xlink:href="Pictures/100000000000002600000028F15D2A80651B3FDC.jpg" xlink:type="simple" xlink:show="embed" xlink:actuate="onLoad" draw:mime-type="image/jpeg"><text:p/></draw:image></draw:frame><draw:frame text:anchor-type="char" draw:z-index="155" draw:style-name="gr1" draw:text-style-name="P3" svg:width="0.541cm" svg:height="0.355cm" svg:x="11.434cm" svg:y="19.63cm"><draw:image xlink:href="Pictures/100000000000003000000020565EEC33A82476D5.jpg" xlink:type="simple" xlink:show="embed" xlink:actuate="onLoad" draw:mime-type="image/jpeg"><text:p/></draw:image></draw:frame><draw:frame text:anchor-type="char" draw:z-index="154" draw:style-name="gr1" draw:text-style-name="P3" svg:width="0.9cm" svg:height="0.359cm" svg:x="11.862cm" svg:y="19.63cm"><draw:image xlink:href="Pictures/10000000000000500000002035B48184D25A58FA.jpg" xlink:type="simple" xlink:show="embed" xlink:actuate="onLoad" draw:mime-type="image/jpeg"><text:p/></draw:image></draw:frame><draw:frame text:anchor-type="char" draw:z-index="153" draw:style-name="gr1" draw:text-style-name="P3" svg:width="0.468cm" svg:height="0.362cm" svg:x="12.834cm" svg:y="19.627cm"><draw:image xlink:href="Pictures/100000000000002A0000002181E6C32144403B73.jpg" xlink:type="simple" xlink:show="embed" xlink:actuate="onLoad" draw:mime-type="image/jpeg"><text:p/></draw:image></draw:frame><draw:frame text:anchor-type="char" draw:z-index="152" draw:style-name="gr1" draw:text-style-name="P3" svg:width="0.456cm" svg:height="0.274cm" svg:x="13.379cm" svg:y="19.715cm"><draw:image xlink:href="Pictures/100000000000002900000019691491980F48C1E6.jpg" xlink:type="simple" xlink:show="embed" xlink:actuate="onLoad" draw:mime-type="image/jpeg"><text:p/></draw:image></draw:frame><draw:frame text:anchor-type="char" draw:z-index="151" draw:style-name="gr1" draw:text-style-name="P3" svg:width="0.429cm" svg:height="0.274cm" svg:x="13.603cm" svg:y="19.715cm"><draw:image xlink:href="Pictures/100000000000002600000019AB6FEA3C1680B7C2.jpg" xlink:type="simple" xlink:show="embed" xlink:actuate="onLoad" draw:mime-type="image/jpeg"><text:p/></draw:image></draw:frame><draw:frame text:anchor-type="char" draw:z-index="150" draw:style-name="gr1" draw:text-style-name="P3" svg:width="0.489cm" svg:height="0.362cm" svg:x="14.113cm" svg:y="19.627cm"><draw:image xlink:href="Pictures/100000000000002C00000021A5199B45397CB3BA.jpg" xlink:type="simple" xlink:show="embed" xlink:actuate="onLoad" draw:mime-type="image/jpeg"><text:p/></draw:image></draw:frame><draw:frame text:anchor-type="char" draw:z-index="149" draw:style-name="gr1" draw:text-style-name="P3" svg:width="0.429cm" svg:height="0.362cm" svg:x="14.353cm" svg:y="19.627cm"><draw:image xlink:href="Pictures/1000000000000027000000210A19E12C13247779.jpg" xlink:type="simple" xlink:show="embed" xlink:actuate="onLoad" draw:mime-type="image/jpeg"><text:p/></draw:image></draw:frame><draw:frame text:anchor-type="char" draw:z-index="148" draw:style-name="gr1" draw:text-style-name="P3" svg:width="0.537cm" svg:height="0.445cm" svg:x="14.672cm" svg:y="19.63cm"><draw:image xlink:href="Pictures/1000000000000030000000287CF68A11D3FA9B95.jpg" xlink:type="simple" xlink:show="embed" xlink:actuate="onLoad" draw:mime-type="image/jpeg"><text:p/></draw:image></draw:frame><draw:frame text:anchor-type="char" draw:z-index="147" draw:style-name="gr1" draw:text-style-name="P3" svg:width="0.498cm" svg:height="0.359cm" svg:x="14.984cm" svg:y="19.63cm"><draw:image xlink:href="Pictures/100000000000002D000000205C6ECC225EDC7C99.jpg" xlink:type="simple" xlink:show="embed" xlink:actuate="onLoad" draw:mime-type="image/jpeg"><text:p/></draw:image></draw:frame><draw:frame text:anchor-type="char" draw:z-index="146" draw:style-name="gr1" draw:text-style-name="P3" svg:width="0.558cm" svg:height="0.369cm" svg:x="15.371cm" svg:y="19.622cm"><draw:image xlink:href="Pictures/100000000000003200000021378504BD17BF68B7.jpg" xlink:type="simple" xlink:show="embed" xlink:actuate="onLoad" draw:mime-type="image/jpeg"><text:p/></draw:image></draw:frame><draw:frame text:anchor-type="char" draw:z-index="145" draw:style-name="gr1" draw:text-style-name="P3" svg:width="0.533cm" svg:height="0.451cm" svg:x="16.021cm" svg:y="19.627cm"><draw:image xlink:href="Pictures/10000000000000300000002856092CBFB3F705F0.jpg" xlink:type="simple" xlink:show="embed" xlink:actuate="onLoad" draw:mime-type="image/jpeg"><text:p/></draw:image></draw:frame><draw:frame text:anchor-type="char" draw:z-index="144" draw:style-name="gr1" draw:text-style-name="P3" svg:width="0.743cm" svg:height="0.451cm" svg:x="16.103cm" svg:y="19.627cm"><draw:image xlink:href="Pictures/100000000000004200000028B2D58D27C5A2C398.jpg" xlink:type="simple" xlink:show="embed" xlink:actuate="onLoad" draw:mime-type="image/jpeg"><text:p/></draw:image></draw:frame><draw:frame text:anchor-type="char" draw:z-index="143" draw:style-name="gr1" draw:text-style-name="P3" svg:width="0.461cm" svg:height="0.359cm" svg:x="16.93cm" svg:y="19.715cm"><draw:image xlink:href="Pictures/100000000000002900000020DF3523D30642FDDF.jpg" xlink:type="simple" xlink:show="embed" xlink:actuate="onLoad" draw:mime-type="image/jpeg"><text:p/></draw:image></draw:frame><draw:frame text:anchor-type="char" draw:z-index="142" draw:style-name="gr1" draw:text-style-name="P3" svg:width="0.429cm" svg:height="0.447cm" svg:x="17.141cm" svg:y="19.627cm"><draw:image xlink:href="Pictures/100000000000002600000028F15D2A80651B3FDC.jpg" xlink:type="simple" xlink:show="embed" xlink:actuate="onLoad" draw:mime-type="image/jpeg"><text:p/></draw:image></draw:frame><draw:frame text:anchor-type="char" draw:z-index="141" draw:style-name="gr1" draw:text-style-name="P3" svg:width="0.488cm" svg:height="0.359cm" svg:x="17.459cm" svg:y="19.63cm"><draw:image xlink:href="Pictures/100000000000002C0000002042ACBA2F53D126E4.jpg" xlink:type="simple" xlink:show="embed" xlink:actuate="onLoad" draw:mime-type="image/jpeg"><text:p/></draw:image></draw:frame><draw:frame text:anchor-type="char" draw:z-index="140" draw:style-name="gr1" draw:text-style-name="P3" svg:width="0.72cm" svg:height="0.362cm" svg:x="17.544cm" svg:y="19.627cm"><draw:image xlink:href="Pictures/100000000000004000000021805172C034A19C65.jpg" xlink:type="simple" xlink:show="embed" xlink:actuate="onLoad" draw:mime-type="image/jpeg"><text:p/></draw:image></draw:frame><draw:frame text:anchor-type="char" draw:z-index="139" draw:style-name="gr1" draw:text-style-name="P3" svg:width="0.322cm" svg:height="0.362cm" svg:x="18.161cm" svg:y="19.627cm"><draw:image xlink:href="Pictures/100000000000001D0000002143FC40FCB4752A2E.jpg" xlink:type="simple" xlink:show="embed" xlink:actuate="onLoad" draw:mime-type="image/jpeg"><text:p/></draw:image></draw:frame><draw:frame text:anchor-type="char" draw:z-index="138" draw:style-name="gr1" draw:text-style-name="P3" svg:width="0.315cm" svg:height="0.362cm" svg:x="18.551cm" svg:y="19.627cm"><draw:image xlink:href="Pictures/100000000000001C000000218E93B30F1EA4F163.jpg" xlink:type="simple" xlink:show="embed" xlink:actuate="onLoad" draw:mime-type="image/jpeg"><text:p/></draw:image></draw:frame><draw:frame text:anchor-type="char" draw:z-index="137" draw:style-name="gr1" draw:text-style-name="P3" svg:width="0.98cm" svg:height="0.359cm" svg:x="1.879cm" svg:y="20.244cm"><draw:image xlink:href="Pictures/100000000000005700000020A1C394986D0B342D.jpg" xlink:type="simple" xlink:show="embed" xlink:actuate="onLoad" draw:mime-type="image/jpeg"><text:p/></draw:image></draw:frame><draw:frame text:anchor-type="char" draw:z-index="136" draw:style-name="gr1" draw:text-style-name="P3" svg:width="0.835cm" svg:height="0.274cm" svg:x="2.596cm" svg:y="20.244cm"><draw:image xlink:href="Pictures/100000000000004A0000001949C4D4816B067CDF.jpg" xlink:type="simple" xlink:show="embed" xlink:actuate="onLoad" draw:mime-type="image/jpeg"><text:p/></draw:image></draw:frame><draw:frame text:anchor-type="char" draw:z-index="135" draw:style-name="gr1" draw:text-style-name="P3" svg:width="0.705cm" svg:height="0.362cm" svg:x="3.043cm" svg:y="20.156cm"><draw:image xlink:href="Pictures/100000000000003F000000214DD1CBB02E2BC53C.jpg" xlink:type="simple" xlink:show="embed" xlink:actuate="onLoad" draw:mime-type="image/jpeg"><text:p/></draw:image></draw:frame><draw:frame text:anchor-type="char" draw:z-index="134" draw:style-name="gr1" draw:text-style-name="P3" svg:width="0.322cm" svg:height="0.362cm" svg:x="3.646cm" svg:y="20.156cm"><draw:image xlink:href="Pictures/100000000000001D0000002143FC40FCB4752A2E.jpg" xlink:type="simple" xlink:show="embed" xlink:actuate="onLoad" draw:mime-type="image/jpeg"><text:p/></draw:image></draw:frame><draw:frame text:anchor-type="char" draw:z-index="133" draw:style-name="gr1" draw:text-style-name="P3" svg:width="0.468cm" svg:height="0.362cm" svg:x="4.036cm" svg:y="20.156cm"><draw:image xlink:href="Pictures/100000000000002A0000002181E6C32144403B73.jpg" xlink:type="simple" xlink:show="embed" xlink:actuate="onLoad" draw:mime-type="image/jpeg"><text:p/></draw:image></draw:frame><draw:frame text:anchor-type="char" draw:z-index="132" draw:style-name="gr1" draw:text-style-name="P3" svg:width="0.318cm" svg:height="0.362cm" svg:x="4.263cm" svg:y="20.156cm"><draw:image xlink:href="Pictures/100000000000001D0000002107FB226D3348D4B1.jpg" xlink:type="simple" xlink:show="embed" xlink:actuate="onLoad" draw:mime-type="image/jpeg"><text:p/></draw:image></draw:frame><draw:frame text:anchor-type="char" draw:z-index="131" draw:style-name="gr1" draw:text-style-name="P3" svg:width="0.828cm" svg:height="0.327cm" svg:x="4.657cm" svg:y="20.193cm"><draw:image xlink:href="Pictures/100000000000004A0000001D560BED1C99ADA617.jpg" xlink:type="simple" xlink:show="embed" xlink:actuate="onLoad" draw:mime-type="image/jpeg"><text:p/></draw:image></draw:frame><draw:frame text:anchor-type="char" draw:z-index="130" draw:style-name="gr1" draw:text-style-name="P3" svg:width="1.103cm" svg:height="0.359cm" svg:x="4.812cm" svg:y="20.159cm"><draw:image xlink:href="Pictures/1000000000000062000000207F0BBA33D048735C.jpg" xlink:type="simple" xlink:show="embed" xlink:actuate="onLoad" draw:mime-type="image/jpeg"><text:p/></draw:image></draw:frame><draw:frame text:anchor-type="char" draw:z-index="129" draw:style-name="gr1" draw:text-style-name="P3" svg:width="0.9cm" svg:height="0.359cm" svg:x="5.801cm" svg:y="20.159cm"><draw:image xlink:href="Pictures/10000000000000500000002035B48184D25A58FA.jpg" xlink:type="simple" xlink:show="embed" xlink:actuate="onLoad" draw:mime-type="image/jpeg"><text:p/></draw:image></draw:frame><draw:frame text:anchor-type="char" draw:z-index="128" draw:style-name="gr1" draw:text-style-name="P3" svg:width="0.682cm" svg:height="0.327cm" svg:x="6.103cm" svg:y="20.193cm"><draw:image xlink:href="Pictures/100000000000003D0000001D42F7159732362028.jpg" xlink:type="simple" xlink:show="embed" xlink:actuate="onLoad" draw:mime-type="image/jpeg"><text:p/></draw:image></draw:frame><draw:frame text:anchor-type="char" draw:z-index="127" draw:style-name="gr1" draw:text-style-name="P3" svg:width="0.842cm" svg:height="0.369cm" svg:x="1.852cm" svg:y="20.68cm"><draw:image xlink:href="Pictures/100000000000004B00000021FA651445D9181E49.jpg" xlink:type="simple" xlink:show="embed" xlink:actuate="onLoad" draw:mime-type="image/jpeg"><text:p/></draw:image></draw:frame><draw:frame text:anchor-type="char" draw:z-index="126" draw:style-name="gr1" draw:text-style-name="P3" svg:width="0.862cm" svg:height="0.369cm" svg:x="2.129cm" svg:y="20.68cm"><draw:image xlink:href="Pictures/100000000000004D00000021035C986370B55E39.jpg" xlink:type="simple" xlink:show="embed" xlink:actuate="onLoad" draw:mime-type="image/jpeg"><text:p/></draw:image></draw:frame><draw:frame text:anchor-type="char" draw:z-index="125" draw:style-name="gr1" draw:text-style-name="P3" svg:width="0.343cm" svg:height="0.362cm" svg:x="2.887cm" svg:y="20.685cm"><draw:image xlink:href="Pictures/100000000000001F0000002174CCB22A5875C4C7.jpg" xlink:type="simple" xlink:show="embed" xlink:actuate="onLoad" draw:mime-type="image/jpeg"><text:p/></draw:image></draw:frame><draw:frame text:anchor-type="char" draw:z-index="124" draw:style-name="gr1" draw:text-style-name="P3" svg:width="0.324cm" svg:height="0.352cm" svg:x="3.306cm" svg:y="20.696cm"><draw:image xlink:href="Pictures/100000000000001D00000020629BB2FEDE147137.jpg" xlink:type="simple" xlink:show="embed" xlink:actuate="onLoad" draw:mime-type="image/jpeg"><text:p/></draw:image></draw:frame><draw:frame text:anchor-type="char" draw:z-index="123" draw:style-name="gr1" draw:text-style-name="P3" svg:width="0.271cm" svg:height="0.354cm" svg:x="3.514cm" svg:y="20.696cm"><draw:image xlink:href="Pictures/100000000000001800000020B4EE06C77886AC59.jpg" xlink:type="simple" xlink:show="embed" xlink:actuate="onLoad" draw:mime-type="image/jpeg"><text:p/></draw:image></draw:frame><draw:frame text:anchor-type="char" draw:z-index="122" draw:style-name="gr1" draw:text-style-name="P3" svg:width="0.428cm" svg:height="0.405cm" svg:x="3.806cm" svg:y="20.701cm"><draw:image xlink:href="Pictures/10000000000000260000002443916C9329EB83FB.jpg" xlink:type="simple" xlink:show="embed" xlink:actuate="onLoad" draw:mime-type="image/jpeg"><text:p/></draw:image></draw:frame><draw:frame text:anchor-type="char" draw:z-index="121" draw:style-name="gr1" draw:text-style-name="P3" svg:width="0.294cm" svg:height="0.359cm" svg:x="4.332cm" svg:y="20.685cm"><draw:image xlink:href="Pictures/100000000000001B0000002071E4CAD647AF427D.jpg" xlink:type="simple" xlink:show="embed" xlink:actuate="onLoad" draw:mime-type="image/jpeg"><text:p/></draw:image></draw:frame><draw:frame text:anchor-type="char" draw:z-index="120" draw:style-name="gr1" draw:text-style-name="P3" svg:width="0.828cm" svg:height="0.327cm" svg:x="4.701cm" svg:y="20.722cm"><draw:image xlink:href="Pictures/100000000000004A0000001D560BED1C99ADA617.jpg" xlink:type="simple" xlink:show="embed" xlink:actuate="onLoad" draw:mime-type="image/jpeg"><text:p/></draw:image></draw:frame><draw:frame text:anchor-type="char" draw:z-index="119" draw:style-name="gr1" draw:text-style-name="P3" svg:width="1.103cm" svg:height="0.359cm" svg:x="4.856cm" svg:y="20.689cm"><draw:image xlink:href="Pictures/10000000000000620000002077EDDE250A1D570E.jpg" xlink:type="simple" xlink:show="embed" xlink:actuate="onLoad" draw:mime-type="image/jpeg"><text:p/></draw:image></draw:frame><draw:frame text:anchor-type="char" draw:z-index="118" draw:style-name="gr1" draw:text-style-name="P3" svg:width="0.9cm" svg:height="0.359cm" svg:x="5.846cm" svg:y="20.689cm"><draw:image xlink:href="Pictures/10000000000000500000002035B48184D25A58FA.jpg" xlink:type="simple" xlink:show="embed" xlink:actuate="onLoad" draw:mime-type="image/jpeg"><text:p/></draw:image></draw:frame><draw:frame text:anchor-type="char" draw:z-index="117" draw:style-name="gr1" draw:text-style-name="P3" svg:width="0.405cm" svg:height="0.274cm" svg:x="6.817cm" svg:y="20.773cm"><draw:image xlink:href="Pictures/1000000000000024000000199A3EC73BF8C66485.jpg" xlink:type="simple" xlink:show="embed" xlink:actuate="onLoad" draw:mime-type="image/jpeg"><text:p/></draw:image></draw:frame><draw:frame text:anchor-type="char" draw:z-index="116" draw:style-name="gr1" draw:text-style-name="P3" svg:width="1.179cm" svg:height="0.274cm" svg:x="7.304cm" svg:y="20.773cm"><draw:image xlink:href="Pictures/100000000000006900000019151F304D48DFC6D8.jpg" xlink:type="simple" xlink:show="embed" xlink:actuate="onLoad" draw:mime-type="image/jpeg"><text:p/></draw:image></draw:frame><draw:frame text:anchor-type="char" draw:z-index="115" draw:style-name="gr1" draw:text-style-name="P3" svg:width="1.202cm" svg:height="0.359cm" svg:x="7.511cm" svg:y="20.689cm"><draw:image xlink:href="Pictures/100000000000006B0000002032A19E40A3F78E14.jpg" xlink:type="simple" xlink:show="embed" xlink:actuate="onLoad" draw:mime-type="image/jpeg"><text:p/></draw:image></draw:frame><draw:frame text:anchor-type="char" draw:z-index="114" draw:style-name="gr1" draw:text-style-name="P3" svg:width="0.477cm" svg:height="0.359cm" svg:x="8.472cm" svg:y="20.689cm"><draw:image xlink:href="Pictures/100000000000002B00000020463FC652A3FA05FF.jpg" xlink:type="simple" xlink:show="embed" xlink:actuate="onLoad" draw:mime-type="image/jpeg"><text:p/></draw:image></draw:frame><draw:frame text:anchor-type="char" draw:z-index="113" draw:style-name="gr1" draw:text-style-name="P3" svg:width="0.77cm" svg:height="0.359cm" svg:x="9.033cm" svg:y="20.773cm"><draw:image xlink:href="Pictures/10000000000000450000002095CB70DCD8E0C8B0.jpg" xlink:type="simple" xlink:show="embed" xlink:actuate="onLoad" draw:mime-type="image/jpeg"><text:p/></draw:image></draw:frame><draw:frame text:anchor-type="char" draw:z-index="112" draw:style-name="gr1" draw:text-style-name="P3" svg:width="0.318cm" svg:height="0.362cm" svg:x="9.883cm" svg:y="20.685cm"><draw:image xlink:href="Pictures/100000000000001D0000002107FB226D3348D4B1.jpg" xlink:type="simple" xlink:show="embed" xlink:actuate="onLoad" draw:mime-type="image/jpeg"><text:p/></draw:image></draw:frame><draw:frame text:anchor-type="char" draw:z-index="111" draw:style-name="gr1" draw:text-style-name="P3" svg:width="0.421cm" svg:height="0.274cm" svg:x="10.287cm" svg:y="20.773cm"><draw:image xlink:href="Pictures/1000000000000026000000190BC87951E9C6084A.jpg" xlink:type="simple" xlink:show="embed" xlink:actuate="onLoad" draw:mime-type="image/jpeg"><text:p/></draw:image></draw:frame><draw:frame text:anchor-type="char" draw:z-index="110" draw:style-name="gr1" draw:text-style-name="P3" svg:width="0.807cm" svg:height="0.359cm" svg:x="10.476cm" svg:y="20.773cm"><draw:image xlink:href="Pictures/10000000000000480000002083BF574005F26FFE.jpg" xlink:type="simple" xlink:show="embed" xlink:actuate="onLoad" draw:mime-type="image/jpeg"><text:p/></draw:image></draw:frame><draw:frame text:anchor-type="char" draw:z-index="109" draw:style-name="gr1" draw:text-style-name="P3" svg:width="0.429cm" svg:height="0.447cm" svg:x="11.033cm" svg:y="20.685cm"><draw:image xlink:href="Pictures/100000000000002600000028F15D2A80651B3FDC.jpg" xlink:type="simple" xlink:show="embed" xlink:actuate="onLoad" draw:mime-type="image/jpeg"><text:p/></draw:image></draw:frame><draw:frame text:anchor-type="char" draw:z-index="108" draw:style-name="gr1" draw:text-style-name="P3" svg:width="0.541cm" svg:height="0.355cm" svg:x="11.351cm" svg:y="20.689cm"><draw:image xlink:href="Pictures/100000000000003000000020565EEC33A82476D5.jpg" xlink:type="simple" xlink:show="embed" xlink:actuate="onLoad" draw:mime-type="image/jpeg"><text:p/></draw:image></draw:frame><draw:frame text:anchor-type="char" draw:z-index="107" draw:style-name="gr1" draw:text-style-name="P3" svg:width="0.9cm" svg:height="0.359cm" svg:x="11.779cm" svg:y="20.689cm"><draw:image xlink:href="Pictures/10000000000000500000002035B48184D25A58FA.jpg" xlink:type="simple" xlink:show="embed" xlink:actuate="onLoad" draw:mime-type="image/jpeg"><text:p/></draw:image></draw:frame><draw:frame text:anchor-type="char" draw:z-index="106" draw:style-name="gr1" draw:text-style-name="P3" svg:width="0.468cm" svg:height="0.362cm" svg:x="12.751cm" svg:y="20.685cm"><draw:image xlink:href="Pictures/100000000000002A0000002181E6C32144403B73.jpg" xlink:type="simple" xlink:show="embed" xlink:actuate="onLoad" draw:mime-type="image/jpeg"><text:p/></draw:image></draw:frame><draw:frame text:anchor-type="char" draw:z-index="105" draw:style-name="gr1" draw:text-style-name="P3" svg:width="0.456cm" svg:height="0.274cm" svg:x="13.298cm" svg:y="20.773cm"><draw:image xlink:href="Pictures/100000000000002900000019691491980F48C1E6.jpg" xlink:type="simple" xlink:show="embed" xlink:actuate="onLoad" draw:mime-type="image/jpeg"><text:p/></draw:image></draw:frame><draw:frame text:anchor-type="char" draw:z-index="104" draw:style-name="gr1" draw:text-style-name="P3" svg:width="0.429cm" svg:height="0.274cm" svg:x="13.52cm" svg:y="20.773cm"><draw:image xlink:href="Pictures/100000000000002600000019AB6FEA3C1680B7C2.jpg" xlink:type="simple" xlink:show="embed" xlink:actuate="onLoad" draw:mime-type="image/jpeg"><text:p/></draw:image></draw:frame><draw:frame text:anchor-type="char" draw:z-index="103" draw:style-name="gr1" draw:text-style-name="P3" svg:width="0.442cm" svg:height="0.355cm" svg:x="14.044cm" svg:y="20.689cm"><draw:image xlink:href="Pictures/10000000000000280000002083569696E8FB9017.jpg" xlink:type="simple" xlink:show="embed" xlink:actuate="onLoad" draw:mime-type="image/jpeg"><text:p/></draw:image></draw:frame><draw:frame text:anchor-type="char" draw:z-index="102" draw:style-name="gr1" draw:text-style-name="P3" svg:width="0.371cm" svg:height="0.359cm" svg:x="14.374cm" svg:y="20.689cm"><draw:image xlink:href="Pictures/100000000000002100000020B8E76A80EF2DAF70.jpg" xlink:type="simple" xlink:show="embed" xlink:actuate="onLoad" draw:mime-type="image/jpeg"><text:p/></draw:image></draw:frame><draw:frame text:anchor-type="char" draw:z-index="101" draw:style-name="gr1" draw:text-style-name="P3" svg:width="0.558cm" svg:height="0.369cm" svg:x="14.631cm" svg:y="20.68cm"><draw:image xlink:href="Pictures/100000000000003200000021378504BD17BF68B7.jpg" xlink:type="simple" xlink:show="embed" xlink:actuate="onLoad" draw:mime-type="image/jpeg"><text:p/></draw:image></draw:frame><draw:frame text:anchor-type="char" draw:z-index="100" draw:style-name="gr1" draw:text-style-name="P3" svg:width="1.108cm" svg:height="0.362cm" svg:x="15.284cm" svg:y="20.685cm"><draw:image xlink:href="Pictures/100000000000006300000021BD99E0BEDC62108F.jpg" xlink:type="simple" xlink:show="embed" xlink:actuate="onLoad" draw:mime-type="image/jpeg"><text:p/></draw:image></draw:frame><draw:frame text:anchor-type="char" draw:z-index="99" draw:style-name="gr1" draw:text-style-name="P3" svg:width="0.909cm" svg:height="0.362cm" svg:x="15.909cm" svg:y="20.685cm"><draw:image xlink:href="Pictures/100000000000005100000021A90352FDA73D2258.jpg" xlink:type="simple" xlink:show="embed" xlink:actuate="onLoad" draw:mime-type="image/jpeg"><text:p/></draw:image></draw:frame><draw:frame text:anchor-type="char" draw:z-index="98" draw:style-name="gr1" draw:text-style-name="P3" svg:width="0.449cm" svg:height="0.274cm" svg:x="16.898cm" svg:y="20.773cm"><draw:image xlink:href="Pictures/1000000000000028000000193F18623BC284A2E7.jpg" xlink:type="simple" xlink:show="embed" xlink:actuate="onLoad" draw:mime-type="image/jpeg"><text:p/></draw:image></draw:frame><draw:frame text:anchor-type="char" draw:z-index="97" draw:style-name="gr1" draw:text-style-name="P3" svg:width="0.676cm" svg:height="0.359cm" svg:x="17.436cm" svg:y="20.689cm"><draw:image xlink:href="Pictures/100000000000003C000000204BD4E2E6BBB26EC9.jpg" xlink:type="simple" xlink:show="embed" xlink:actuate="onLoad" draw:mime-type="image/jpeg"><text:p/></draw:image></draw:frame><draw:frame text:anchor-type="char" draw:z-index="96" draw:style-name="gr1" draw:text-style-name="P3" svg:width="1.08cm" svg:height="0.369cm" svg:x="17.533cm" svg:y="20.68cm"><draw:image xlink:href="Pictures/100000000000006000000021DF68D69FB73EDA81.jpg" xlink:type="simple" xlink:show="embed" xlink:actuate="onLoad" draw:mime-type="image/jpeg"><text:p/></draw:image></draw:frame><draw:frame text:anchor-type="char" draw:z-index="95" draw:style-name="gr1" draw:text-style-name="P3" svg:width="0.456cm" svg:height="0.454cm" svg:x="1.879cm" svg:y="21.209cm"><draw:image xlink:href="Pictures/100000000000002900000029861EE883B561942C.jpg" xlink:type="simple" xlink:show="embed" xlink:actuate="onLoad" draw:mime-type="image/jpeg"><text:p/></draw:image></draw:frame><draw:frame text:anchor-type="char" draw:z-index="94" draw:style-name="gr1" draw:text-style-name="P3" svg:width="0.555cm" svg:height="0.369cm" svg:x="2.103cm" svg:y="21.209cm"><draw:image xlink:href="Pictures/100000000000003200000021AAA27EE09E780024.jpg" xlink:type="simple" xlink:show="embed" xlink:actuate="onLoad" draw:mime-type="image/jpeg"><text:p/></draw:image></draw:frame><draw:frame text:anchor-type="char" draw:z-index="93" draw:style-name="gr1" draw:text-style-name="P3" svg:width="0.616cm" svg:height="0.362cm" svg:x="2.554cm" svg:y="21.214cm"><draw:image xlink:href="Pictures/100000000000003700000021754990525728D1AF.jpg" xlink:type="simple" xlink:show="embed" xlink:actuate="onLoad" draw:mime-type="image/jpeg"><text:p/></draw:image></draw:frame><draw:frame text:anchor-type="char" draw:z-index="92" draw:style-name="gr1" draw:text-style-name="P3" svg:width="0.262cm" svg:height="0.274cm" svg:x="3.242cm" svg:y="21.302cm"><draw:image xlink:href="Pictures/1000000000000018000000190F33EED417E546BA.jpg" xlink:type="simple" xlink:show="embed" xlink:actuate="onLoad" draw:mime-type="image/jpeg"><text:p/></draw:image></draw:frame><draw:frame text:anchor-type="char" draw:z-index="91" draw:style-name="gr1" draw:text-style-name="P3" svg:width="0.449cm" svg:height="0.274cm" svg:x="3.575cm" svg:y="21.302cm"><draw:image xlink:href="Pictures/1000000000000028000000193F18623BC284A2E7.jpg" xlink:type="simple" xlink:show="embed" xlink:actuate="onLoad" draw:mime-type="image/jpeg"><text:p/></draw:image></draw:frame><draw:frame text:anchor-type="char" draw:z-index="90" draw:style-name="gr1" draw:text-style-name="P3" svg:width="0.318cm" svg:height="0.362cm" svg:x="4.103cm" svg:y="21.214cm"><draw:image xlink:href="Pictures/100000000000001D0000002107FB226D3348D4B1.jpg" xlink:type="simple" xlink:show="embed" xlink:actuate="onLoad" draw:mime-type="image/jpeg"><text:p/></draw:image></draw:frame><draw:frame text:anchor-type="char" draw:z-index="89" draw:style-name="gr1" draw:text-style-name="P3" svg:width="0.851cm" svg:height="0.445cm" svg:x="4.507cm" svg:y="21.218cm"><draw:image xlink:href="Pictures/100000000000004C00000028AAAD0916355F1DD1.jpg" xlink:type="simple" xlink:show="embed" xlink:actuate="onLoad" draw:mime-type="image/jpeg"><text:p/></draw:image></draw:frame><draw:frame text:anchor-type="char" draw:z-index="88" draw:style-name="gr1" draw:text-style-name="P3" svg:width="0.611cm" svg:height="0.359cm" svg:x="5.02cm" svg:y="21.218cm"><draw:image xlink:href="Pictures/1000000000000037000000209DAE5B2463F182BA.jpg" xlink:type="simple" xlink:show="embed" xlink:actuate="onLoad" draw:mime-type="image/jpeg"><text:p/></draw:image></draw:frame><draw:frame text:anchor-type="char" draw:z-index="87" draw:style-name="gr1" draw:text-style-name="P3" svg:width="0.535cm" svg:height="0.359cm" svg:x="5.413cm" svg:y="21.218cm"><draw:image xlink:href="Pictures/1000000000000030000000202088D2F3F980B54E.jpg" xlink:type="simple" xlink:show="embed" xlink:actuate="onLoad" draw:mime-type="image/jpeg"><text:p/></draw:image></draw:frame><draw:frame text:anchor-type="char" draw:z-index="86" draw:style-name="gr1" draw:text-style-name="P3" svg:width="0.468cm" svg:height="0.362cm" svg:x="6.02cm" svg:y="21.214cm"><draw:image xlink:href="Pictures/100000000000002A0000002181E6C32144403B73.jpg" xlink:type="simple" xlink:show="embed" xlink:actuate="onLoad" draw:mime-type="image/jpeg"><text:p/></draw:image></draw:frame><draw:frame text:anchor-type="char" draw:z-index="85" draw:style-name="gr1" draw:text-style-name="P3" svg:width="0.477cm" svg:height="0.359cm" svg:x="6.57cm" svg:y="21.302cm"><draw:image xlink:href="Pictures/100000000000002B00000020A567DD97C86A60DD.jpg" xlink:type="simple" xlink:show="embed" xlink:actuate="onLoad" draw:mime-type="image/jpeg"><text:p/></draw:image></draw:frame><draw:frame text:anchor-type="char" draw:z-index="84" draw:style-name="gr1" draw:text-style-name="P3" svg:width="0.696cm" svg:height="0.362cm" svg:x="6.786cm" svg:y="21.214cm"><draw:image xlink:href="Pictures/100000000000003E00000021E17B32203DAA32E4.jpg" xlink:type="simple" xlink:show="embed" xlink:actuate="onLoad" draw:mime-type="image/jpeg"><text:p/></draw:image></draw:frame><draw:frame text:anchor-type="char" draw:z-index="83" draw:style-name="gr1" draw:text-style-name="P3" svg:width="0.742cm" svg:height="0.274cm" svg:x="7.241cm" svg:y="21.302cm"><draw:image xlink:href="Pictures/1000000000000042000000193107840D7F19EDFD.jpg" xlink:type="simple" xlink:show="embed" xlink:actuate="onLoad" draw:mime-type="image/jpeg"><text:p/></draw:image></draw:frame><draw:frame text:anchor-type="char" draw:z-index="82" draw:style-name="gr1" draw:text-style-name="P3" svg:width="0.456cm" svg:height="0.454cm" svg:x="8.066cm" svg:y="21.209cm"><draw:image xlink:href="Pictures/100000000000002900000029861EE883B561942C.jpg" xlink:type="simple" xlink:show="embed" xlink:actuate="onLoad" draw:mime-type="image/jpeg"><text:p/></draw:image></draw:frame><draw:frame text:anchor-type="char" draw:z-index="81" draw:style-name="gr1" draw:text-style-name="P3" svg:width="0.555cm" svg:height="0.369cm" svg:x="8.29cm" svg:y="21.209cm"><draw:image xlink:href="Pictures/100000000000003200000021AAA27EE09E780024.jpg" xlink:type="simple" xlink:show="embed" xlink:actuate="onLoad" draw:mime-type="image/jpeg"><text:p/></draw:image></draw:frame><draw:frame text:anchor-type="char" draw:z-index="80" draw:style-name="gr1" draw:text-style-name="P3" svg:width="0.616cm" svg:height="0.362cm" svg:x="8.742cm" svg:y="21.214cm"><draw:image xlink:href="Pictures/100000000000003700000021754990525728D1AF.jpg" xlink:type="simple" xlink:show="embed" xlink:actuate="onLoad" draw:mime-type="image/jpeg"><text:p/></draw:image></draw:frame><draw:frame text:anchor-type="char" draw:z-index="79" draw:style-name="gr1" draw:text-style-name="P3" svg:width="0.608cm" svg:height="0.274cm" svg:x="8.916cm" svg:y="21.302cm"><draw:image xlink:href="Pictures/1000000000000036000000197C5F7C0AE6A1B7C3.jpg" xlink:type="simple" xlink:show="embed" xlink:actuate="onLoad" draw:mime-type="image/jpeg"><text:p/></draw:image></draw:frame><draw:frame text:anchor-type="char" draw:z-index="78" draw:style-name="gr1" draw:text-style-name="P3" svg:width="0.989cm" svg:height="0.368cm" svg:x="9.594cm" svg:y="21.211cm"><draw:image xlink:href="Pictures/100000000000005800000021B4AD372C3642986D.jpg" xlink:type="simple" xlink:show="embed" xlink:actuate="onLoad" draw:mime-type="image/jpeg"><text:p/></draw:image></draw:frame><draw:frame text:anchor-type="char" draw:z-index="77" draw:style-name="gr1" draw:text-style-name="P3" svg:width="0.588cm" svg:height="0.368cm" svg:x="10.211cm" svg:y="21.211cm"><draw:image xlink:href="Pictures/1000000000000035000000217B4CC958139E341A.jpg" xlink:type="simple" xlink:show="embed" xlink:actuate="onLoad" draw:mime-type="image/jpeg"><text:p/></draw:image></draw:frame><draw:frame text:anchor-type="char" draw:z-index="76" draw:style-name="gr1" draw:text-style-name="P3" svg:width="0.706cm" svg:height="0.362cm" svg:x="10.557cm" svg:y="21.214cm"><draw:image xlink:href="Pictures/100000000000003F0000002140BDA1FD38493012.jpg" xlink:type="simple" xlink:show="embed" xlink:actuate="onLoad" draw:mime-type="image/jpeg"><text:p/></draw:image></draw:frame><draw:frame text:anchor-type="char" draw:z-index="75" draw:style-name="gr1" draw:text-style-name="P3" svg:width="0.428cm" svg:height="0.274cm" svg:x="11.001cm" svg:y="21.302cm"><draw:image xlink:href="Pictures/100000000000002600000019CE0000591459A456.jpg" xlink:type="simple" xlink:show="embed" xlink:actuate="onLoad" draw:mime-type="image/jpeg"><text:p/></draw:image></draw:frame><draw:frame text:anchor-type="char" draw:z-index="74" draw:style-name="gr1" draw:text-style-name="P3" svg:width="0.315cm" svg:height="0.362cm" svg:x="11.497cm" svg:y="21.214cm"><draw:image xlink:href="Pictures/100000000000001C000000218E93B30F1EA4F163.jpg" xlink:type="simple" xlink:show="embed" xlink:actuate="onLoad" draw:mime-type="image/jpeg"><text:p/></draw:image></draw:frame><draw:frame text:anchor-type="char" draw:z-index="73" draw:style-name="gr1" draw:text-style-name="P3" svg:width="0.98cm" svg:height="0.359cm" svg:x="11.91cm" svg:y="21.302cm"><draw:image xlink:href="Pictures/100000000000005700000020A1C394986D0B342D.jpg" xlink:type="simple" xlink:show="embed" xlink:actuate="onLoad" draw:mime-type="image/jpeg"><text:p/></draw:image></draw:frame><draw:frame text:anchor-type="char" draw:z-index="72" draw:style-name="gr1" draw:text-style-name="P3" svg:width="0.835cm" svg:height="0.274cm" svg:x="12.626cm" svg:y="21.302cm"><draw:image xlink:href="Pictures/100000000000004A0000001949C4D4816B067CDF.jpg" xlink:type="simple" xlink:show="embed" xlink:actuate="onLoad" draw:mime-type="image/jpeg"><text:p/></draw:image></draw:frame><draw:frame text:anchor-type="char" draw:z-index="71" draw:style-name="gr1" draw:text-style-name="P3" svg:width="0.705cm" svg:height="0.362cm" svg:x="13.074cm" svg:y="21.214cm"><draw:image xlink:href="Pictures/100000000000003F000000214DD1CBB02E2BC53C.jpg" xlink:type="simple" xlink:show="embed" xlink:actuate="onLoad" draw:mime-type="image/jpeg"><text:p/></draw:image></draw:frame><draw:frame text:anchor-type="char" draw:z-index="70" draw:style-name="gr1" draw:text-style-name="P3" svg:width="0.322cm" svg:height="0.362cm" svg:x="13.677cm" svg:y="21.214cm"><draw:image xlink:href="Pictures/100000000000001D0000002143FC40FCB4752A2E.jpg" xlink:type="simple" xlink:show="embed" xlink:actuate="onLoad" draw:mime-type="image/jpeg"><text:p/></draw:image></draw:frame><draw:frame text:anchor-type="char" draw:z-index="69" draw:style-name="gr1" draw:text-style-name="P3" svg:width="0.468cm" svg:height="0.362cm" svg:x="14.067cm" svg:y="21.214cm"><draw:image xlink:href="Pictures/100000000000002A0000002181E6C32144403B73.jpg" xlink:type="simple" xlink:show="embed" xlink:actuate="onLoad" draw:mime-type="image/jpeg"><text:p/></draw:image></draw:frame><draw:frame text:anchor-type="char" draw:z-index="68" draw:style-name="gr1" draw:text-style-name="P3" svg:width="0.318cm" svg:height="0.362cm" svg:x="14.295cm" svg:y="21.214cm"><draw:image xlink:href="Pictures/100000000000001D0000002107FB226D3348D4B1.jpg" xlink:type="simple" xlink:show="embed" xlink:actuate="onLoad" draw:mime-type="image/jpeg"><text:p/></draw:image></draw:frame><draw:frame text:anchor-type="char" draw:z-index="67" draw:style-name="gr1" draw:text-style-name="P3" svg:width="0.828cm" svg:height="0.327cm" svg:x="14.688cm" svg:y="21.251cm"><draw:image xlink:href="Pictures/100000000000004A0000001D560BED1C99ADA617.jpg" xlink:type="simple" xlink:show="embed" xlink:actuate="onLoad" draw:mime-type="image/jpeg"><text:p/></draw:image></draw:frame><draw:frame text:anchor-type="char" draw:z-index="66" draw:style-name="gr1" draw:text-style-name="P3" svg:width="1.103cm" svg:height="0.359cm" svg:x="14.841cm" svg:y="21.218cm"><draw:image xlink:href="Pictures/10000000000000620000002077EDDE250A1D570E.jpg" xlink:type="simple" xlink:show="embed" xlink:actuate="onLoad" draw:mime-type="image/jpeg"><text:p/></draw:image></draw:frame><draw:frame text:anchor-type="char" draw:z-index="65" draw:style-name="gr1" draw:text-style-name="P3" svg:width="0.9cm" svg:height="0.359cm" svg:x="15.833cm" svg:y="21.218cm"><draw:image xlink:href="Pictures/10000000000000500000002035B48184D25A58FA.jpg" xlink:type="simple" xlink:show="embed" xlink:actuate="onLoad" draw:mime-type="image/jpeg"><text:p/></draw:image></draw:frame><draw:frame text:anchor-type="char" draw:z-index="64" draw:style-name="gr1" draw:text-style-name="P3" svg:width="0.682cm" svg:height="0.327cm" svg:x="16.134cm" svg:y="21.251cm"><draw:image xlink:href="Pictures/100000000000003D0000001D07F6AE3C5A0FC2EE.jpg" xlink:type="simple" xlink:show="embed" xlink:actuate="onLoad" draw:mime-type="image/jpeg"><text:p/></draw:image></draw:frame><draw:frame text:anchor-type="char" draw:z-index="63" draw:style-name="gr1" draw:text-style-name="P3" svg:width="0.796cm" svg:height="0.348cm" svg:x="1.882cm" svg:y="22.289cm"><draw:image xlink:href="Pictures/10000000000000470000001FD888F9E40B5721C5.jpg" xlink:type="simple" xlink:show="embed" xlink:actuate="onLoad" draw:mime-type="image/jpeg"><text:p/></draw:image></draw:frame><draw:frame text:anchor-type="char" draw:z-index="62" draw:style-name="gr1" draw:text-style-name="P3" svg:width="0.839cm" svg:height="0.359cm" svg:x="2.138cm" svg:y="22.276cm"><draw:image xlink:href="Pictures/100000000000004B0000002042912D766B0CD1BD.jpg" xlink:type="simple" xlink:show="embed" xlink:actuate="onLoad" draw:mime-type="image/jpeg"><text:p/></draw:image></draw:frame><draw:frame text:anchor-type="char" draw:z-index="61" draw:style-name="gr1" draw:text-style-name="P3" svg:width="0.759cm" svg:height="0.327cm" svg:x="2.743cm" svg:y="22.31cm"><draw:image xlink:href="Pictures/10000000000000440000001D586559652A7C4816.jpg" xlink:type="simple" xlink:show="embed" xlink:actuate="onLoad" draw:mime-type="image/jpeg"><text:p/></draw:image></draw:frame><draw:frame text:anchor-type="char" draw:z-index="60" draw:style-name="gr1" draw:text-style-name="P3" svg:width="0.782cm" svg:height="0.359cm" svg:x="2.949cm" svg:y="22.276cm"><draw:image xlink:href="Pictures/10000000000000460000002037C57950A455CE56.jpg" xlink:type="simple" xlink:show="embed" xlink:actuate="onLoad" draw:mime-type="image/jpeg"><text:p/></draw:image></draw:frame><draw:frame text:anchor-type="char" draw:z-index="59" draw:style-name="gr1" draw:text-style-name="P3" svg:width="0.645cm" svg:height="0.359cm" svg:x="3.489cm" svg:y="22.276cm"><draw:image xlink:href="Pictures/1000000000000039000000200F76C100A5D67CEC.jpg" xlink:type="simple" xlink:show="embed" xlink:actuate="onLoad" draw:mime-type="image/jpeg"><text:p/></draw:image></draw:frame><draw:frame text:anchor-type="char" draw:z-index="58" draw:style-name="gr1" draw:text-style-name="P3" svg:width="0.279cm" svg:height="0.274cm" svg:x="3.933cm" svg:y="22.361cm"><draw:image xlink:href="Pictures/100000000000001900000019CA4EA21C68607EC4.jpg" xlink:type="simple" xlink:show="embed" xlink:actuate="onLoad" draw:mime-type="image/jpeg"><text:p/></draw:image></draw:frame><draw:frame text:anchor-type="char" draw:z-index="57" draw:style-name="gr1" draw:text-style-name="P3" svg:width="0.678cm" svg:height="0.438cm" svg:x="4.286cm" svg:y="22.283cm"><draw:image xlink:href="Pictures/100000000000003C00000027E360C7CB54DE23BF.jpg" xlink:type="simple" xlink:show="embed" xlink:actuate="onLoad" draw:mime-type="image/jpeg"><text:p/></draw:image></draw:frame><draw:frame text:anchor-type="char" draw:z-index="56" draw:style-name="gr1" draw:text-style-name="P3" svg:width="0.793cm" svg:height="0.361cm" svg:x="4.593cm" svg:y="22.361cm"><draw:image xlink:href="Pictures/1000000000000047000000202F7679C6DAEA1D9E.jpg" xlink:type="simple" xlink:show="embed" xlink:actuate="onLoad" draw:mime-type="image/jpeg"><text:p/></draw:image></draw:frame><draw:frame text:anchor-type="char" draw:z-index="55" draw:style-name="gr1" draw:text-style-name="P3" svg:width="0.502cm" svg:height="0.359cm" svg:x="5.152cm" svg:y="22.276cm"><draw:image xlink:href="Pictures/100000000000002D000000206FFE7A1DFAB07CDA.jpg" xlink:type="simple" xlink:show="embed" xlink:actuate="onLoad" draw:mime-type="image/jpeg"><text:p/></draw:image></draw:frame><draw:frame text:anchor-type="char" draw:z-index="54" draw:style-name="gr1" draw:text-style-name="P3" svg:width="0.759cm" svg:height="0.274cm" svg:x="5.454cm" svg:y="22.361cm"><draw:image xlink:href="Pictures/1000000000000044000000196D8ABDE9DB0EFBF9.jpg" xlink:type="simple" xlink:show="embed" xlink:actuate="onLoad" draw:mime-type="image/jpeg"><text:p/></draw:image></draw:frame><draw:frame text:anchor-type="char" draw:z-index="53" draw:style-name="gr1" draw:text-style-name="P3" svg:width="0.428cm" svg:height="0.274cm" svg:x="5.951cm" svg:y="22.361cm"><draw:image xlink:href="Pictures/100000000000002600000019CE0000591459A456.jpg" xlink:type="simple" xlink:show="embed" xlink:actuate="onLoad" draw:mime-type="image/jpeg"><text:p/></draw:image></draw:frame><draw:frame text:anchor-type="char" draw:z-index="52" draw:style-name="gr1" draw:text-style-name="P3" svg:width="0.456cm" svg:height="0.454cm" svg:x="6.463cm" svg:y="22.267cm"><draw:image xlink:href="Pictures/100000000000002900000029861EE883B561942C.jpg" xlink:type="simple" xlink:show="embed" xlink:actuate="onLoad" draw:mime-type="image/jpeg"><text:p/></draw:image></draw:frame><draw:frame text:anchor-type="char" draw:z-index="51" draw:style-name="gr1" draw:text-style-name="P3" svg:width="0.555cm" svg:height="0.369cm" svg:x="6.687cm" svg:y="22.267cm"><draw:image xlink:href="Pictures/100000000000003200000021AAA27EE09E780024.jpg" xlink:type="simple" xlink:show="embed" xlink:actuate="onLoad" draw:mime-type="image/jpeg"><text:p/></draw:image></draw:frame><draw:frame text:anchor-type="char" draw:z-index="50" draw:style-name="gr1" draw:text-style-name="P3" svg:width="0.616cm" svg:height="0.362cm" svg:x="7.138cm" svg:y="22.273cm"><draw:image xlink:href="Pictures/100000000000003700000021754990525728D1AF.jpg" xlink:type="simple" xlink:show="embed" xlink:actuate="onLoad" draw:mime-type="image/jpeg"><text:p/></draw:image></draw:frame><draw:frame text:anchor-type="char" draw:z-index="49" draw:style-name="gr1" draw:text-style-name="P3" svg:width="0.608cm" svg:height="0.274cm" svg:x="7.313cm" svg:y="22.361cm"><draw:image xlink:href="Pictures/1000000000000036000000197C5F7C0AE6A1B7C3.jpg" xlink:type="simple" xlink:show="embed" xlink:actuate="onLoad" draw:mime-type="image/jpeg"><text:p/></draw:image></draw:frame><draw:frame text:anchor-type="char" draw:z-index="48" draw:style-name="gr1" draw:text-style-name="P3" svg:width="0.489cm" svg:height="0.362cm" svg:x="7.99cm" svg:y="22.273cm"><draw:image xlink:href="Pictures/100000000000002C00000021A5199B45397CB3BA.jpg" xlink:type="simple" xlink:show="embed" xlink:actuate="onLoad" draw:mime-type="image/jpeg"><text:p/></draw:image></draw:frame><draw:frame text:anchor-type="char" draw:z-index="47" draw:style-name="gr1" draw:text-style-name="P3" svg:width="0.429cm" svg:height="0.362cm" svg:x="8.23cm" svg:y="22.273cm"><draw:image xlink:href="Pictures/1000000000000027000000210A19E12C13247779.jpg" xlink:type="simple" xlink:show="embed" xlink:actuate="onLoad" draw:mime-type="image/jpeg"><text:p/></draw:image></draw:frame><draw:frame text:anchor-type="char" draw:z-index="46" draw:style-name="gr1" draw:text-style-name="P3" svg:width="0.537cm" svg:height="0.445cm" svg:x="8.548cm" svg:y="22.276cm"><draw:image xlink:href="Pictures/1000000000000030000000287CF68A11D3FA9B95.jpg" xlink:type="simple" xlink:show="embed" xlink:actuate="onLoad" draw:mime-type="image/jpeg"><text:p/></draw:image></draw:frame><draw:frame text:anchor-type="char" draw:z-index="45" draw:style-name="gr1" draw:text-style-name="P3" svg:width="0.689cm" svg:height="0.362cm" svg:x="8.86cm" svg:y="22.273cm"><draw:image xlink:href="Pictures/100000000000003D00000021B4D3380E6870E039.jpg" xlink:type="simple" xlink:show="embed" xlink:actuate="onLoad" draw:mime-type="image/jpeg"><text:p/></draw:image></draw:frame><draw:frame text:anchor-type="char" draw:z-index="44" draw:style-name="gr1" draw:text-style-name="P3" svg:width="0.428cm" svg:height="0.274cm" svg:x="9.287cm" svg:y="22.361cm"><draw:image xlink:href="Pictures/100000000000002600000019CE0000591459A456.jpg" xlink:type="simple" xlink:show="embed" xlink:actuate="onLoad" draw:mime-type="image/jpeg"><text:p/></draw:image></draw:frame><draw:frame text:anchor-type="char" draw:z-index="43" draw:style-name="gr1" draw:text-style-name="P3" svg:width="0.477cm" svg:height="0.359cm" svg:x="9.798cm" svg:y="22.361cm"><draw:image xlink:href="Pictures/100000000000002B00000020A567DD97C86A60DD.jpg" xlink:type="simple" xlink:show="embed" xlink:actuate="onLoad" draw:mime-type="image/jpeg"><text:p/></draw:image></draw:frame><draw:frame text:anchor-type="char" draw:z-index="42" draw:style-name="gr1" draw:text-style-name="P3" svg:width="0.412cm" svg:height="0.274cm" svg:x="10.014cm" svg:y="22.361cm"><draw:image xlink:href="Pictures/100000000000002500000019FF3F68D54EB6C9D5.jpg" xlink:type="simple" xlink:show="embed" xlink:actuate="onLoad" draw:mime-type="image/jpeg"><text:p/></draw:image></draw:frame><draw:frame text:anchor-type="char" draw:z-index="41" draw:style-name="gr1" draw:text-style-name="P3" svg:width="0.588cm" svg:height="0.451cm" svg:x="10.495cm" svg:y="22.273cm"><draw:image xlink:href="Pictures/1000000000000035000000281C4B15CE410847F6.jpg" xlink:type="simple" xlink:show="embed" xlink:actuate="onLoad" draw:mime-type="image/jpeg"><text:p/></draw:image></draw:frame><draw:frame text:anchor-type="char" draw:z-index="40" draw:style-name="gr1" draw:text-style-name="P3" svg:width="0.495cm" svg:height="0.348cm" svg:x="1.882cm" svg:y="23.347cm"><draw:image xlink:href="Pictures/100000000000002C0000001F0FA225A0889D1F26.jpg" xlink:type="simple" xlink:show="embed" xlink:actuate="onLoad" draw:mime-type="image/jpeg"><text:p/></draw:image></draw:frame><draw:frame text:anchor-type="char" draw:z-index="39" draw:style-name="gr1" draw:text-style-name="P3" svg:width="0.757cm" svg:height="0.274cm" svg:x="2.138cm" svg:y="23.419cm"><draw:image xlink:href="Pictures/1000000000000044000000192CD72E92C56897B4.jpg" xlink:type="simple" xlink:show="embed" xlink:actuate="onLoad" draw:mime-type="image/jpeg"><text:p/></draw:image></draw:frame><draw:frame text:anchor-type="char" draw:z-index="38" draw:style-name="gr1" draw:text-style-name="P3" svg:width="0.985cm" svg:height="0.362cm" svg:x="2.353cm" svg:y="23.331cm"><draw:image xlink:href="Pictures/100000000000005800000021C7B7F185102FCEEF.jpg" xlink:type="simple" xlink:show="embed" xlink:actuate="onLoad" draw:mime-type="image/jpeg"><text:p/></draw:image></draw:frame><draw:frame text:anchor-type="char" draw:z-index="37" draw:style-name="gr1" draw:text-style-name="P3" svg:width="0.428cm" svg:height="0.274cm" svg:x="3.076cm" svg:y="23.419cm"><draw:image xlink:href="Pictures/100000000000002600000019CE0000591459A456.jpg" xlink:type="simple" xlink:show="embed" xlink:actuate="onLoad" draw:mime-type="image/jpeg"><text:p/></draw:image></draw:frame><draw:frame text:anchor-type="char" draw:z-index="36" draw:style-name="gr1" draw:text-style-name="P3" svg:width="0.241cm" svg:height="0.274cm" svg:x="3.575cm" svg:y="23.419cm"><draw:image xlink:href="Pictures/10000000000000160000001929ABE3D01D139F44.jpg" xlink:type="simple" xlink:show="embed" xlink:actuate="onLoad" draw:mime-type="image/jpeg"><text:p/></draw:image></draw:frame><draw:frame text:anchor-type="char" draw:z-index="35" draw:style-name="gr1" draw:text-style-name="P3" svg:width="0.331cm" svg:height="0.355cm" svg:x="3.893cm" svg:y="23.334cm"><draw:image xlink:href="Pictures/100000000000001E000000208F43B9EDB8918249.jpg" xlink:type="simple" xlink:show="embed" xlink:actuate="onLoad" draw:mime-type="image/jpeg"><text:p/></draw:image></draw:frame><draw:frame text:anchor-type="char" draw:z-index="34" draw:style-name="gr1" draw:text-style-name="P3" svg:width="0.59cm" svg:height="0.368cm" svg:x="3.992cm" svg:y="23.327cm"><draw:image xlink:href="Pictures/1000000000000035000000218D43591097965F14.jpg" xlink:type="simple" xlink:show="embed" xlink:actuate="onLoad" draw:mime-type="image/jpeg"><text:p/></draw:image></draw:frame><draw:frame text:anchor-type="char" draw:z-index="33" draw:style-name="gr1" draw:text-style-name="P3" svg:width="0.851cm" svg:height="0.368cm" svg:x="4.189cm" svg:y="23.327cm"><draw:image xlink:href="Pictures/100000000000004C0000002193D601B787A22BAC.jpg" xlink:type="simple" xlink:show="embed" xlink:actuate="onLoad" draw:mime-type="image/jpeg"><text:p/></draw:image></draw:frame><draw:frame text:anchor-type="char" draw:z-index="32" draw:style-name="gr1" draw:text-style-name="P3" svg:width="0.87cm" svg:height="0.274cm" svg:x="4.558cm" svg:y="23.419cm"><draw:image xlink:href="Pictures/100000000000004E00000019661B28B95ABEF04C.jpg" xlink:type="simple" xlink:show="embed" xlink:actuate="onLoad" draw:mime-type="image/jpeg"><text:p/></draw:image></draw:frame><draw:frame text:anchor-type="char" draw:z-index="31" draw:style-name="gr1" draw:text-style-name="P3" svg:width="0.535cm" svg:height="0.369cm" svg:x="5.212cm" svg:y="23.326cm"><draw:image xlink:href="Pictures/1000000000000030000000212EB91145BF6E7718.jpg" xlink:type="simple" xlink:show="embed" xlink:actuate="onLoad" draw:mime-type="image/jpeg"><text:p/></draw:image></draw:frame><draw:frame text:anchor-type="char" draw:z-index="30" draw:style-name="gr1" draw:text-style-name="P3" svg:width="0.472cm" svg:height="0.369cm" svg:x="5.486cm" svg:y="23.326cm"><draw:image xlink:href="Pictures/100000000000002A00000021367AF1C6C8753337.jpg" xlink:type="simple" xlink:show="embed" xlink:actuate="onLoad" draw:mime-type="image/jpeg"><text:p/></draw:image></draw:frame><draw:frame text:anchor-type="char" draw:z-index="29" draw:style-name="gr1" draw:text-style-name="P3" svg:width="0.449cm" svg:height="0.362cm" svg:x="6.036cm" svg:y="23.331cm"><draw:image xlink:href="Pictures/1000000000000028000000211479D77ECE6AA654.jpg" xlink:type="simple" xlink:show="embed" xlink:actuate="onLoad" draw:mime-type="image/jpeg"><text:p/></draw:image></draw:frame><draw:frame text:anchor-type="char" draw:z-index="28" draw:style-name="gr1" draw:text-style-name="P3" svg:width="0.539cm" svg:height="0.362cm" svg:x="6.235cm" svg:y="23.331cm"><draw:image xlink:href="Pictures/1000000000000030000000219C400939558690CB.jpg" xlink:type="simple" xlink:show="embed" xlink:actuate="onLoad" draw:mime-type="image/jpeg"><text:p/></draw:image></draw:frame><draw:frame text:anchor-type="char" draw:z-index="27" draw:style-name="gr1" draw:text-style-name="P3" svg:width="0.535cm" svg:height="0.359cm" svg:x="6.558cm" svg:y="23.334cm"><draw:image xlink:href="Pictures/1000000000000030000000202088D2F3F980B54E.jpg" xlink:type="simple" xlink:show="embed" xlink:actuate="onLoad" draw:mime-type="image/jpeg"><text:p/></draw:image></draw:frame><draw:frame text:anchor-type="char" draw:z-index="26" draw:style-name="gr1" draw:text-style-name="P3" svg:width="0.669cm" svg:height="0.274cm" svg:x="6.832cm" svg:y="23.419cm"><draw:image xlink:href="Pictures/100000000000003C000000191B950BB12C10C003.jpg" xlink:type="simple" xlink:show="embed" xlink:actuate="onLoad" draw:mime-type="image/jpeg"><text:p/></draw:image></draw:frame><draw:frame text:anchor-type="char" draw:z-index="25" draw:style-name="gr1" draw:text-style-name="P3" svg:width="0.41cm" svg:height="0.362cm" svg:x="7.276cm" svg:y="23.331cm"><draw:image xlink:href="Pictures/100000000000002500000021ABEDD8DF14601D93.jpg" xlink:type="simple" xlink:show="embed" xlink:actuate="onLoad" draw:mime-type="image/jpeg"><text:p/></draw:image></draw:frame><draw:frame text:anchor-type="char" draw:z-index="24" draw:style-name="gr1" draw:text-style-name="P3" svg:width="0.442cm" svg:height="0.348cm" svg:x="7.777cm" svg:y="23.347cm"><draw:image xlink:href="Pictures/10000000000000280000001F9816FCE8B480D2D8.jpg" xlink:type="simple" xlink:show="embed" xlink:actuate="onLoad" draw:mime-type="image/jpeg"><text:p/></draw:image></draw:frame><draw:frame text:anchor-type="char" draw:z-index="23" draw:style-name="gr1" draw:text-style-name="P3" svg:width="0.664cm" svg:height="0.362cm" svg:x="7.985cm" svg:y="23.331cm"><draw:image xlink:href="Pictures/100000000000003B00000021B62D77F9162B486B.jpg" xlink:type="simple" xlink:show="embed" xlink:actuate="onLoad" draw:mime-type="image/jpeg"><text:p/></draw:image></draw:frame><draw:frame text:anchor-type="char" draw:z-index="22" draw:style-name="gr1" draw:text-style-name="P3" svg:width="0.671cm" svg:height="0.362cm" svg:x="8.195cm" svg:y="23.331cm"><draw:image xlink:href="Pictures/100000000000003C000000214A34CCD38B911541.jpg" xlink:type="simple" xlink:show="embed" xlink:actuate="onLoad" draw:mime-type="image/jpeg"><text:p/></draw:image></draw:frame><draw:frame text:anchor-type="char" draw:z-index="21" draw:style-name="gr1" draw:text-style-name="P3" svg:width="1.054cm" svg:height="0.445cm" svg:x="8.936cm" svg:y="23.334cm"><draw:image xlink:href="Pictures/100000000000005E00000028186DACB75A2A5EE8.jpg" xlink:type="simple" xlink:show="embed" xlink:actuate="onLoad" draw:mime-type="image/jpeg"><text:p/></draw:image></draw:frame><draw:frame text:anchor-type="char" draw:z-index="20" draw:style-name="gr1" draw:text-style-name="P3" svg:width="0.689cm" svg:height="0.274cm" svg:x="9.449cm" svg:y="23.419cm"><draw:image xlink:href="Pictures/100000000000003D000000194FF126ECB8FD2A9C.jpg" xlink:type="simple" xlink:show="embed" xlink:actuate="onLoad" draw:mime-type="image/jpeg"><text:p/></draw:image></draw:frame><draw:frame text:anchor-type="char" draw:z-index="19" draw:style-name="gr1" draw:text-style-name="P3" svg:width="0.405cm" svg:height="0.274cm" svg:x="10.195cm" svg:y="23.419cm"><draw:image xlink:href="Pictures/1000000000000024000000190DF2401D7DFFC856.jpg" xlink:type="simple" xlink:show="embed" xlink:actuate="onLoad" draw:mime-type="image/jpeg"><text:p/></draw:image></draw:frame><draw:frame text:anchor-type="char" draw:z-index="18" draw:style-name="gr1" draw:text-style-name="P3" svg:width="0.412cm" svg:height="0.274cm" svg:x="10.366cm" svg:y="23.419cm"><draw:image xlink:href="Pictures/100000000000002500000019D29C23D96A5EABE8.jpg" xlink:type="simple" xlink:show="embed" xlink:actuate="onLoad" draw:mime-type="image/jpeg"><text:p/></draw:image></draw:frame><draw:frame text:anchor-type="char" draw:z-index="17" draw:style-name="gr1" draw:text-style-name="P3" svg:width="0.468cm" svg:height="0.362cm" svg:x="10.848cm" svg:y="23.331cm"><draw:image xlink:href="Pictures/100000000000002A0000002181E6C32144403B73.jpg" xlink:type="simple" xlink:show="embed" xlink:actuate="onLoad" draw:mime-type="image/jpeg"><text:p/></draw:image></draw:frame><draw:frame text:anchor-type="char" draw:z-index="16" draw:style-name="gr1" draw:text-style-name="P3" svg:width="0.757cm" svg:height="0.274cm" svg:x="11.077cm" svg:y="23.419cm"><draw:image xlink:href="Pictures/1000000000000044000000192CD72E92C56897B4.jpg" xlink:type="simple" xlink:show="embed" xlink:actuate="onLoad" draw:mime-type="image/jpeg"><text:p/></draw:image></draw:frame><draw:frame text:anchor-type="char" draw:z-index="15" draw:style-name="gr1" draw:text-style-name="P3" svg:width="0.985cm" svg:height="0.362cm" svg:x="11.292cm" svg:y="23.331cm"><draw:image xlink:href="Pictures/100000000000005800000021C7B7F185102FCEEF.jpg" xlink:type="simple" xlink:show="embed" xlink:actuate="onLoad" draw:mime-type="image/jpeg"><text:p/></draw:image></draw:frame><draw:frame text:anchor-type="char" draw:z-index="14" draw:style-name="gr1" draw:text-style-name="P3" svg:width="0.428cm" svg:height="0.274cm" svg:x="12.016cm" svg:y="23.419cm"><draw:image xlink:href="Pictures/100000000000002600000019CE0000591459A456.jpg" xlink:type="simple" xlink:show="embed" xlink:actuate="onLoad" draw:mime-type="image/jpeg"><text:p/></draw:image></draw:frame><draw:frame text:anchor-type="char" draw:z-index="13" draw:style-name="gr1" draw:text-style-name="P3" svg:width="0.255cm" svg:height="0.357cm" svg:x="12.499cm" svg:y="23.424cm"><draw:image xlink:href="Pictures/1000000000000017000000200EDEB5537641E0FA.jpg" xlink:type="simple" xlink:show="embed" xlink:actuate="onLoad" draw:mime-type="image/jpeg"><text:p/></draw:image></draw:frame><draw:frame text:anchor-type="char" draw:z-index="12" draw:style-name="gr1" draw:text-style-name="P3" svg:width="0.826cm" svg:height="0.362cm" svg:x="12.808cm" svg:y="23.331cm"><draw:image xlink:href="Pictures/100000000000004A0000002109AE4C05A832C8BE.jpg" xlink:type="simple" xlink:show="embed" xlink:actuate="onLoad" draw:mime-type="image/jpeg"><text:p/></draw:image></draw:frame><draw:frame text:anchor-type="char" draw:z-index="11" draw:style-name="gr1" draw:text-style-name="P3" svg:width="1.01cm" svg:height="0.362cm" svg:x="13.047cm" svg:y="23.331cm"><draw:image xlink:href="Pictures/100000000000005A0000002137AD9782444B926A.jpg" xlink:type="simple" xlink:show="embed" xlink:actuate="onLoad" draw:mime-type="image/jpeg"><text:p/></draw:image></draw:frame><draw:frame text:anchor-type="char" draw:z-index="10" draw:style-name="gr1" draw:text-style-name="P3" svg:width="0.389cm" svg:height="0.274cm" svg:x="13.817cm" svg:y="23.419cm"><draw:image xlink:href="Pictures/1000000000000023000000197FA819259D9B4254.jpg" xlink:type="simple" xlink:show="embed" xlink:actuate="onLoad" draw:mime-type="image/jpeg"><text:p/></draw:image></draw:frame><draw:frame text:anchor-type="char" draw:z-index="9" draw:style-name="gr1" draw:text-style-name="P3" svg:width="0.544cm" svg:height="0.369cm" svg:x="14.273cm" svg:y="23.326cm"><draw:image xlink:href="Pictures/100000000000003100000021B08F301143C4BB8B.jpg" xlink:type="simple" xlink:show="embed" xlink:actuate="onLoad" draw:mime-type="image/jpeg"><text:p/></draw:image></draw:frame><draw:frame text:anchor-type="char" draw:z-index="8" draw:style-name="gr1" draw:text-style-name="P3" svg:width="0.399cm" svg:height="0.369cm" svg:x="14.593cm" svg:y="23.326cm"><draw:image xlink:href="Pictures/1000000000000024000000219A287FC7D752D35A.jpg" xlink:type="simple" xlink:show="embed" xlink:actuate="onLoad" draw:mime-type="image/jpeg"><text:p/></draw:image></draw:frame><draw:frame text:anchor-type="char" draw:z-index="7" draw:style-name="gr1" draw:text-style-name="P3" svg:width="0.331cm" svg:height="0.355cm" svg:x="15.072cm" svg:y="23.334cm"><draw:image xlink:href="Pictures/100000000000001E000000208F43B9EDB8918249.jpg" xlink:type="simple" xlink:show="embed" xlink:actuate="onLoad" draw:mime-type="image/jpeg"><text:p/></draw:image></draw:frame><draw:frame text:anchor-type="char" draw:z-index="6" draw:style-name="gr1" draw:text-style-name="P3" svg:width="0.59cm" svg:height="0.368cm" svg:x="15.169cm" svg:y="23.327cm"><draw:image xlink:href="Pictures/1000000000000035000000218D43591097965F14.jpg" xlink:type="simple" xlink:show="embed" xlink:actuate="onLoad" draw:mime-type="image/jpeg"><text:p/></draw:image></draw:frame><draw:frame text:anchor-type="char" draw:z-index="5" draw:style-name="gr1" draw:text-style-name="P3" svg:width="0.851cm" svg:height="0.368cm" svg:x="15.369cm" svg:y="23.327cm"><draw:image xlink:href="Pictures/100000000000004C0000002193D601B787A22BAC.jpg" xlink:type="simple" xlink:show="embed" xlink:actuate="onLoad" draw:mime-type="image/jpeg"><text:p/></draw:image></draw:frame><draw:frame text:anchor-type="char" draw:z-index="4" draw:style-name="gr1" draw:text-style-name="P3" svg:width="0.87cm" svg:height="0.274cm" svg:x="15.737cm" svg:y="23.419cm"><draw:image xlink:href="Pictures/100000000000004E00000019661B28B95ABEF04C.jpg" xlink:type="simple" xlink:show="embed" xlink:actuate="onLoad" draw:mime-type="image/jpeg"><text:p/></draw:image></draw:frame><draw:frame text:anchor-type="char" draw:z-index="3" draw:style-name="gr1" draw:text-style-name="P3" svg:width="0.535cm" svg:height="0.369cm" svg:x="16.392cm" svg:y="23.326cm"><draw:image xlink:href="Pictures/1000000000000030000000212EB91145BF6E7718.jpg" xlink:type="simple" xlink:show="embed" xlink:actuate="onLoad" draw:mime-type="image/jpeg"><text:p/></draw:image></draw:frame><draw:frame text:anchor-type="char" draw:z-index="2" draw:style-name="gr1" draw:text-style-name="P3" svg:width="0.472cm" svg:height="0.369cm" svg:x="16.663cm" svg:y="23.326cm"><draw:image xlink:href="Pictures/100000000000002A00000021367AF1C6C8753337.jpg" xlink:type="simple" xlink:show="embed" xlink:actuate="onLoad" draw:mime-type="image/jpeg"><text:p/></draw:image></draw:frame><draw:frame text:anchor-type="char" draw:z-index="1" draw:style-name="gr1" draw:text-style-name="P3" svg:width="0.449cm" svg:height="0.274cm" svg:x="17.217cm" svg:y="23.419cm"><draw:image xlink:href="Pictures/1000000000000028000000193F18623BC284A2E7.jpg" xlink:type="simple" xlink:show="embed" xlink:actuate="onLoad" draw:mime-type="image/jpeg"><text:p/></draw:image></draw:frame><draw:frame text:anchor-type="char" draw:z-index="0" draw:style-name="gr1" draw:text-style-name="P3" svg:width="5.419cm" svg:height="0.445cm" svg:x="1.847cm" svg:y="23.864cm"><draw:image xlink:href="Pictures/10000000000001E00000002846AA0ABB4F01962E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423cm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cm" fo:margin-bottom="0cm" fo:margin-left="0cm" fo:margin-right="0cm" style:writing-mode="lr-tb" style:layout-grid-color="#c0c0c0" style:layout-grid-lines="1485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doc2pdf</meta:initial-creator>
    <dc:creator>doc2pdf</dc:creator>
    <meta:editing-cycles>1</meta:editing-cycles>
    <meta:creation-date>2024-07-28T12:43:32</meta:creation-date>
    <dc:date>2024-07-28T12:43:32</dc:date>
    <meta:editing-duration>PT3M</meta:editing-duration>
    <meta:generator>LibreOffice/7.4.7.2$Linux_AARCH64 LibreOffice_project/40$Build-2</meta:generator>
    <meta:document-statistic meta:table-count="0" meta:image-count="0" meta:object-count="0" meta:page-count="1" meta:paragraph-count="1" meta:word-count="0" meta:character-count="1" meta:non-whitespace-character-count="0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